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19F000001EEF5A5F73E.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1"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Courier New1" svg:font-family="'Courier New'" style:font-family-generic="modern"/>
    <style:font-face style:name="Times New Roman1" svg:font-family="'Times New Roman'" style:font-family-generic="roman"/>
    <style:font-face style:name="Arial3" svg:font-family="Arial" style:font-family-generic="swiss"/>
    <style:font-face style:name="Arial1" svg:font-family="Arial, Arial" style:font-family-generic="swiss"/>
    <style:font-face style:name="Calibri1" svg:font-family="Calibri" style:font-family-generic="swiss"/>
    <style:font-face style:name="OpenSymbol" svg:font-family="OpenSymbol" style:font-family-generic="system"/>
    <style:font-face style:name="Courier New" svg:font-family="'Courier New'" style:font-family-generic="modern" style:font-pitch="fixed"/>
    <style:font-face style:name="Mangal" svg:font-family="Mangal" style:font-pitch="variable"/>
    <style:font-face style:name="Swiss 721RomanSpeedo" svg:font-family="'Swiss 721RomanSpeedo'" style:font-pitch="variable"/>
    <style:font-face style:name="Times New Roman3" svg:font-family="'Times New Roman'" style:font-pitch="variable"/>
    <style:font-face style:name="Arial2" svg:font-family="Arial" style:font-family-generic="roman" style:font-pitch="variable"/>
    <style:font-face style:name="CIDFont+F5" svg:font-family="CIDFont+F5"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Zurich LtCn BT" svg:font-family="'Zurich LtCn BT'" style:font-family-generic="swiss" style:font-pitch="variable"/>
    <style:font-face style:name="Arial4" svg:font-family="Arial" style:font-family-generic="system" style:font-pitch="variable"/>
    <style:font-face style:name="Arial, Arial" svg:font-family="'Arial, Arial'" style:font-family-generic="system" style:font-pitch="variable"/>
    <style:font-face style:name="Lucida Sans Unicode1" svg:font-family="'Lucida Sans Unicode'" style:font-family-generic="system" style:font-pitch="variable"/>
    <style:font-face style:name="OpenSymbol2" svg:font-family="OpenSymbol" style:font-family-generic="system" style:font-pitch="variable"/>
    <style:font-face style:name="Tahoma1" svg:font-family="Tahoma"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Header">
      <style:text-properties style:text-underline-style="solid" style:text-underline-width="auto" style:text-underline-color="font-color"/>
    </style:style>
    <style:style style:name="P2" style:family="paragraph" style:parent-style-name="Header">
      <style:text-properties style:font-name="Arial" fo:font-size="6pt" style:font-size-asian="6pt" style:font-size-complex="6pt"/>
    </style:style>
    <style:style style:name="P3" style:family="paragraph" style:parent-style-name="Header">
      <style:paragraph-properties fo:text-align="end" style:justify-single-word="false"/>
      <style:text-properties fo:color="#ff950e" style:font-name="Arial" fo:font-size="9pt" fo:font-weight="bold" style:font-size-asian="9pt" style:font-weight-asian="bold" style:font-size-complex="9pt" style:font-weight-complex="bold"/>
    </style:style>
    <style:style style:name="P4" style:family="paragraph" style:parent-style-name="Header">
      <style:paragraph-properties fo:margin-left="-0.097cm" fo:margin-right="0.009cm" fo:text-indent="0cm" style:auto-text-indent="false" fo:background-color="#e6e6e6">
        <style:background-image/>
      </style:paragraph-properties>
      <style:text-properties style:font-name="Arial" fo:font-size="9pt" style:font-size-asian="9pt" style:font-size-complex="9pt"/>
    </style:style>
    <style:style style:name="P5" style:family="paragraph" style:parent-style-name="Header">
      <style:paragraph-properties fo:background-color="#e6e6e6">
        <style:background-image/>
      </style:paragraph-properties>
      <style:text-properties style:font-name="Arial" fo:font-size="9pt" style:font-size-asian="9pt" style:font-size-complex="9pt"/>
    </style:style>
    <style:style style:name="P6" style:family="paragraph" style:parent-style-name="Table_20_Contents">
      <style:paragraph-properties fo:background-color="#e6e6e6">
        <style:background-image/>
      </style:paragraph-properties>
      <style:text-properties style:font-name="Arial" fo:font-size="9pt" style:font-size-asian="9pt" style:font-size-complex="9pt"/>
    </style:style>
    <style:style style:name="P7" style:family="paragraph" style:parent-style-name="Footer">
      <style:paragraph-properties fo:text-align="end" style:justify-single-word="false" fo:background-color="#e6e6e6">
        <style:background-image/>
      </style:paragraph-properties>
      <style:text-properties style:font-name="Arial" fo:font-size="9pt" style:font-size-asian="9pt" style:font-size-complex="9pt"/>
    </style:style>
    <style:style style:name="P8" style:family="paragraph" style:parent-style-name="Footer">
      <style:paragraph-properties fo:text-align="end" style:justify-single-word="false"/>
      <style:text-properties style:font-name="Arial" fo:font-size="9pt" style:font-size-asian="9pt" style:font-size-complex="9pt"/>
    </style:style>
    <style:style style:name="P9" style:family="paragraph" style:parent-style-name="Standard">
      <style:paragraph-properties fo:line-height="150%" fo:text-align="justify" style:justify-single-word="false" style:text-autospace="none"/>
      <style:text-properties style:font-name="Calibri" fo:font-size="11pt" style:font-name-asian="Times New Roman1" style:font-size-asian="11pt" style:font-name-complex="Times New Roman1" style:font-size-complex="11pt"/>
    </style:style>
    <style:style style:name="P10" style:family="paragraph" style:parent-style-name="Standard">
      <style:paragraph-properties fo:line-height="150%" fo:text-align="justify" style:justify-single-word="false" style:text-autospace="none">
        <style:tab-stops>
          <style:tab-stop style:position="1.997cm"/>
        </style:tab-stops>
      </style:paragraph-properties>
      <style:text-properties style:font-name="Calibri" fo:font-size="11pt" style:font-name-asian="Times New Roman1" style:font-size-asian="11pt" style:font-name-complex="Times New Roman1" style:font-size-complex="11pt"/>
    </style:style>
    <style:style style:name="P11" style:family="paragraph" style:parent-style-name="Standard">
      <style:paragraph-properties fo:line-height="150%" fo:text-align="justify" style:justify-single-word="false" style:text-autospace="none">
        <style:tab-stops>
          <style:tab-stop style:position="2.044cm"/>
        </style:tab-stops>
      </style:paragraph-properties>
      <style:text-properties style:font-name="Calibri" fo:font-size="11pt" style:font-name-asian="Times New Roman1" style:font-size-asian="11pt" style:font-name-complex="Times New Roman1" style:font-size-complex="11pt"/>
    </style:style>
    <style:style style:name="P12" style:family="paragraph" style:parent-style-name="Standard">
      <style:paragraph-properties fo:line-height="150%" fo:text-align="justify" style:justify-single-word="false"/>
      <style:text-properties style:font-name="Calibri" fo:font-size="11pt" style:font-size-asian="11pt" style:font-name-complex="Arial4" style:font-size-complex="11pt"/>
    </style:style>
    <style:style style:name="P13" style:family="paragraph" style:parent-style-name="Standard">
      <style:paragraph-properties fo:line-height="150%" fo:text-align="justify" style:justify-single-word="false" style:text-autospace="none"/>
      <style:text-properties style:font-name="Calibri" fo:font-size="11pt" fo:font-style="italic" fo:font-weight="bold" style:font-name-asian="Times New Roman1" style:font-size-asian="11pt" style:font-style-asian="italic" style:font-weight-asian="bold" style:font-name-complex="Times New Roman1" style:font-size-complex="11pt" style:font-style-complex="italic" style:font-weight-complex="bold"/>
    </style:style>
    <style:style style:name="P14" style:family="paragraph" style:parent-style-name="Standard">
      <style:paragraph-properties fo:line-height="150%" fo:text-align="justify" style:justify-single-word="false" style:text-autospace="none">
        <style:tab-stops>
          <style:tab-stop style:position="1.997cm"/>
        </style:tab-stops>
      </style:paragraph-properties>
      <style:text-properties style:font-name="Calibri" fo:font-size="11pt" fo:font-style="italic" fo:font-weight="bold" style:font-name-asian="Times New Roman1" style:font-size-asian="11pt" style:font-style-asian="italic" style:font-weight-asian="bold" style:font-name-complex="Times New Roman1" style:font-size-complex="11pt" style:font-style-complex="italic" style:font-weight-complex="bold"/>
    </style:style>
    <style:style style:name="P15" style:family="paragraph" style:parent-style-name="Standard">
      <style:paragraph-properties fo:line-height="150%" fo:text-align="justify" style:justify-single-word="false"/>
      <style:text-properties style:font-name="Calibri" fo:font-size="11pt" fo:language="es" fo:country="ES" fo:font-weight="bold" style:font-size-asian="11pt" style:font-weight-asian="bold" style:font-size-complex="11pt" style:font-weight-complex="bold"/>
    </style:style>
    <style:style style:name="P16" style:family="paragraph" style:parent-style-name="Standard">
      <style:paragraph-properties fo:line-height="150%" fo:text-align="justify" style:justify-single-word="false"/>
      <style:text-properties style:font-name="Calibri" fo:font-size="11pt" fo:language="es" fo:country="ES" fo:font-weight="normal" style:font-size-asian="11pt" style:font-weight-asian="normal" style:font-size-complex="11pt" style:font-weight-complex="normal"/>
    </style:style>
    <style:style style:name="P17" style:family="paragraph" style:parent-style-name="Standard">
      <style:paragraph-properties fo:line-height="150%" fo:text-align="justify" style:justify-single-word="false"/>
      <style:text-properties style:font-name="Calibri" fo:font-size="11pt" fo:language="es" fo:country="ES" fo:font-style="italic" fo:font-weight="bold" style:font-size-asian="11pt" style:font-style-asian="italic" style:font-weight-asian="bold" style:font-size-complex="11pt" style:font-style-complex="italic" style:font-weight-complex="bold"/>
    </style:style>
    <style:style style:name="P18" style:family="paragraph" style:parent-style-name="Standard">
      <style:paragraph-properties fo:line-height="150%" fo:text-align="justify" style:justify-single-word="false"/>
      <style:text-properties style:font-name="Calibri" fo:font-size="11pt" fo:language="es" fo:country="ES" fo:font-style="italic" fo:font-weight="normal" style:font-size-asian="11pt" style:font-style-asian="italic" style:font-weight-asian="normal" style:font-size-complex="11pt" style:font-style-complex="italic" style:font-weight-complex="normal"/>
    </style:style>
    <style:style style:name="P19" style:family="paragraph" style:parent-style-name="Standard">
      <style:paragraph-properties fo:line-height="150%" fo:text-align="justify" style:justify-single-word="false"/>
      <style:text-properties style:font-name="Calibri" fo:font-size="11pt" fo:language="es" fo:country="ES" fo:font-style="normal" fo:font-weight="bold" style:font-size-asian="11pt" style:font-style-asian="normal" style:font-weight-asian="bold" style:font-size-complex="11pt" style:font-style-complex="normal" style:font-weight-complex="bold"/>
    </style:style>
    <style:style style:name="P20" style:family="paragraph" style:parent-style-name="Standard">
      <style:paragraph-properties fo:line-height="150%" fo:text-align="justify" style:justify-single-word="false"/>
      <style:text-properties style:font-name="Calibri" fo:font-size="11pt" fo:language="es" fo:country="ES" fo:font-style="normal" fo:font-weight="normal" style:font-size-asian="11pt" style:font-style-asian="normal" style:font-weight-asian="normal" style:font-size-complex="11pt" style:font-style-complex="normal" style:font-weight-complex="normal"/>
    </style:style>
    <style:style style:name="P21" style:family="paragraph" style:parent-style-name="Standard">
      <style:paragraph-properties fo:line-height="150%" fo:text-align="justify" style:justify-single-word="false"/>
      <style:text-properties style:font-name="Calibri" fo:font-size="11pt" fo:language="es" fo:country="ES" style:font-size-asian="11pt" style:font-size-complex="11pt"/>
    </style:style>
    <style:style style:name="P22" style:family="paragraph" style:parent-style-name="Standard">
      <style:paragraph-properties fo:line-height="150%" fo:text-align="justify" style:justify-single-word="false"/>
    </style:style>
    <style:style style:name="P23" style:family="paragraph" style:parent-style-name="Standard">
      <style:paragraph-properties fo:line-height="150%" fo:text-align="justify" style:justify-single-word="false">
        <style:tab-stops>
          <style:tab-stop style:position="1.972cm"/>
        </style:tab-stops>
      </style:paragraph-properties>
    </style:style>
    <style:style style:name="P24" style:family="paragraph" style:parent-style-name="Standard">
      <style:paragraph-properties fo:line-height="150%" fo:text-align="justify" style:justify-single-word="false">
        <style:tab-stops/>
      </style:paragraph-properties>
    </style:style>
    <style:style style:name="P25" style:family="paragraph" style:parent-style-name="Standard">
      <style:paragraph-properties fo:line-height="150%" fo:text-align="justify" style:justify-single-word="false" fo:hyphenation-ladder-count="no-limit"/>
      <style:text-properties fo:hyphenate="true" fo:hyphenation-remain-char-count="2" fo:hyphenation-push-char-count="2"/>
    </style:style>
    <style:style style:name="P26" style:family="paragraph" style:parent-style-name="Standard">
      <style:paragraph-properties fo:line-height="150%" fo:text-align="justify" style:justify-single-word="false" fo:hyphenation-ladder-count="no-limit"/>
      <style:text-properties fo:color="#000000" style:font-name="Calibri" fo:font-size="11pt" fo:font-weight="bold" style:font-name-asian="Times New Roman2" style:font-size-asian="11pt" style:font-weight-asian="bold" style:font-name-complex="Times New Roman2" style:font-size-complex="11pt" style:font-weight-complex="bold" fo:hyphenate="true" fo:hyphenation-remain-char-count="2" fo:hyphenation-push-char-count="2"/>
    </style:style>
    <style:style style:name="P27" style:family="paragraph" style:parent-style-name="Standard">
      <style:paragraph-properties fo:line-height="150%" fo:text-align="justify" style:justify-single-word="false"/>
      <style:text-properties fo:color="#000000" style:font-name="Calibri" fo:font-size="11pt" fo:font-weight="bold" fo:background-color="transparent" style:font-size-asian="11pt" style:font-weight-asian="bold" style:font-name-complex="Arial4" style:font-size-complex="11pt"/>
    </style:style>
    <style:style style:name="P28" style:family="paragraph" style:parent-style-name="Standard">
      <style:paragraph-properties fo:line-height="150%" fo:text-align="justify" style:justify-single-word="false"/>
      <style:text-properties style:use-window-font-color="true" style:text-outline="false" style:text-line-through-style="none" style:font-name="Calibri" fo:font-size="11pt" fo:language="es" fo:country="ES" fo:font-style="normal" fo:text-shadow="none" style:text-underline-style="none" fo:font-weight="normal" style:font-name-asian="Arial" style:font-size-asian="11pt" style:font-style-asian="normal" style:font-weight-asian="normal" style:font-name-complex="Arial" style:font-size-complex="11pt" style:language-complex="ar" style:country-complex="SA" style:font-style-complex="normal" style:font-weight-complex="normal" style:text-emphasize="none" style:text-overline-style="none" style:text-overline-color="font-color"/>
    </style:style>
    <style:style style:name="P29" style:family="paragraph" style:parent-style-name="Standard">
      <style:paragraph-properties fo:line-height="150%" fo:text-align="justify" style:justify-single-word="false"/>
      <style:text-properties style:use-window-font-color="true" style:text-outline="false" style:text-line-through-style="none" style:font-name="Calibri" fo:font-size="11pt" fo:language="es" fo:country="ES" fo:font-style="normal" fo:text-shadow="none" style:text-underline-style="none" fo:font-weight="bold" style:font-name-asian="Times New Roman3" style:font-size-asian="11pt" style:font-style-asian="normal" style:font-weight-asian="bold" style:font-name-complex="Times New Roman3" style:font-size-complex="11pt" style:language-complex="ar" style:country-complex="SA" style:font-style-complex="normal" style:font-weight-complex="bold" style:text-emphasize="none" style:text-overline-style="none" style:text-overline-color="font-color"/>
    </style:style>
    <style:style style:name="P30" style:family="paragraph" style:parent-style-name="Standard">
      <style:paragraph-properties fo:line-height="150%" fo:text-align="justify" style:justify-single-word="false"/>
      <style:text-properties style:use-window-font-color="true" style:font-name="Calibri" fo:font-size="11pt" fo:language="es" fo:country="ES" fo:font-style="normal" style:text-underline-style="none" fo:font-weight="bold" style:font-name-asian="Times New Roman3" style:font-size-asian="11pt" style:font-style-asian="normal" style:font-weight-asian="bold" style:font-name-complex="Times New Roman3" style:font-size-complex="11pt" style:language-complex="ar" style:country-complex="SA" style:font-style-complex="normal" style:font-weight-complex="bold"/>
    </style:style>
    <style:style style:name="P31" style:family="paragraph" style:parent-style-name="Standard">
      <style:paragraph-properties fo:line-height="150%" fo:text-align="justify" style:justify-single-word="false"/>
      <style:text-properties style:use-window-font-color="true" style:font-name="Calibri" fo:font-size="11pt" fo:language="es" fo:country="ES" fo:font-style="normal" style:text-underline-style="none" fo:font-weight="normal" style:font-name-asian="Times New Roman3" style:font-size-asian="11pt" style:font-style-asian="normal" style:font-weight-asian="normal" style:font-name-complex="Times New Roman3" style:font-size-complex="11pt" style:language-complex="ar" style:country-complex="SA" style:font-style-complex="normal" style:font-weight-complex="normal"/>
    </style:style>
    <style:style style:name="P32"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P33" style:family="paragraph" style:parent-style-name="Standard">
      <style:paragraph-properties fo:margin-top="0cm" fo:margin-bottom="0cm" fo:line-height="150%" fo:text-align="center"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P34"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 fo:font-size="11pt" style:font-size-asian="11pt" style:font-size-complex="11pt"/>
    </style:style>
    <style:style style:name="P35"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 fo:font-size="11pt" fo:font-weight="bold" style:font-size-asian="11pt" style:font-weight-asian="bold" style:font-size-complex="11pt" style:font-weight-complex="bold"/>
    </style:style>
    <style:style style:name="P36" style:family="paragraph" style:parent-style-name="Standard">
      <style:paragraph-properties fo:margin-top="0cm" fo:margin-bottom="0cm" fo:line-height="150%" fo:text-align="justify" style:justify-single-word="false" style:text-autospace="none" style:writing-mode="lr-tb">
        <style:tab-stops>
          <style:tab-stop style:position="0.048cm"/>
          <style:tab-stop style:position="2.044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 fo:font-size="11pt" fo:font-weight="bold" style:font-size-asian="11pt" style:font-weight-asian="bold" style:font-size-complex="11pt" style:font-weight-complex="bold"/>
    </style:style>
    <style:style style:name="P37"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 fo:font-size="10.5pt" style:font-size-asian="10.5pt" style:font-size-complex="10.5pt"/>
    </style:style>
    <style:style style:name="P38" style:family="paragraph" style:parent-style-name="Standard">
      <style:paragraph-properties fo:margin-top="0cm" fo:margin-bottom="0cm" fo:line-height="150%" fo:text-align="justify" style:justify-single-word="false" fo:background-color="transparent"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background-image/>
      </style:paragraph-properties>
    </style:style>
    <style:style style:name="P39" style:family="paragraph" style:parent-style-name="Standard">
      <style:paragraph-properties fo:margin-left="0cm" fo:margin-right="0cm" fo:margin-top="0cm" fo:margin-bottom="0cm" fo:line-height="150%" fo:text-align="justify" style:justify-single-word="false" fo:hyphenation-ladder-count="no-limit" fo:text-indent="0cm" style:auto-text-indent="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hyphenate="true" fo:hyphenation-remain-char-count="2" fo:hyphenation-push-char-count="2"/>
    </style:style>
    <style:style style:name="P40" style:family="paragraph" style:parent-style-name="Text_20_body_20_indent">
      <style:paragraph-properties fo:margin-left="0cm" fo:margin-right="0cm" fo:margin-top="0cm" fo:margin-bottom="0cm" fo:line-height="150%" fo:text-align="justify" style:justify-single-word="false" fo:text-indent="0cm" style:auto-text-indent="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P41" style:family="paragraph" style:parent-style-name="Standard">
      <style:paragraph-properties fo:line-height="150%" fo:text-align="justify" style:justify-single-word="false" fo:background-color="#cccccc" fo:padding="0.049cm" fo:border="0.018cm solid #000000" style:shadow="none">
        <style:background-image/>
      </style:paragraph-properties>
      <style:text-properties style:use-window-font-color="true" style:font-name="Calibri" fo:font-size="11pt" fo:language="es" fo:country="ES" fo:font-style="normal" style:text-underline-style="none" fo:font-weight="normal" style:font-name-asian="Times New Roman3" style:font-size-asian="11pt" style:font-style-asian="normal" style:font-weight-asian="normal" style:font-name-complex="Times New Roman3" style:font-size-complex="11pt" style:language-complex="ar" style:country-complex="SA" style:font-style-complex="normal" style:font-weight-complex="normal"/>
    </style:style>
    <style:style style:name="P42" style:family="paragraph" style:parent-style-name="Standard">
      <style:paragraph-properties fo:line-height="150%" fo:text-align="justify" style:justify-single-word="false" fo:background-color="#cccccc" fo:padding="0.049cm" fo:border="0.018cm solid #000000" style:shadow="none">
        <style:background-image/>
      </style:paragraph-properties>
      <style:text-properties style:text-outline="false" style:text-line-through-style="none" style:font-name="Calibri" fo:font-size="11pt" fo:language="es" fo:country="ES" fo:font-style="normal" fo:text-shadow="none" style:text-underline-style="solid" style:text-underline-width="auto" style:text-underline-color="font-color" fo:font-weight="normal" style:font-name-asian="Mangal" style:font-size-asian="11pt" style:font-style-asian="normal" style:font-weight-asian="normal" style:font-name-complex="Mangal" style:font-size-complex="11pt" style:font-style-complex="normal" style:font-weight-complex="normal" style:text-emphasize="none" style:text-overline-style="none" style:text-overline-color="font-color"/>
    </style:style>
    <style:style style:name="P43" style:family="paragraph" style:parent-style-name="Standard">
      <style:paragraph-properties fo:line-height="150%" fo:text-align="justify" style:justify-single-word="false" fo:background-color="#cccccc" fo:padding="0.049cm" fo:border="0.018cm solid #000000" style:shadow="none">
        <style:background-image/>
      </style:paragraph-properties>
      <style:text-properties style:font-name="Calibri" fo:font-size="11pt" fo:language="es" fo:country="ES" fo:font-weight="bold" style:font-size-asian="11pt" style:font-weight-asian="bold" style:font-size-complex="11pt" style:font-weight-complex="bold"/>
    </style:style>
    <style:style style:name="P44" style:family="paragraph" style:parent-style-name="Standard" style:master-page-name="MP0">
      <style:paragraph-properties fo:margin-top="0cm" fo:margin-bottom="0cm" fo:line-height="150%" fo:text-align="center" style:justify-single-word="false" style:page-number="auto" fo:break-before="pag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P45" style:family="paragraph" style:parent-style-name="Standard" style:list-style-name="L1">
      <style:paragraph-properties fo:line-height="150%" fo:text-align="justify" style:justify-single-word="false"/>
      <style:text-properties style:font-name="Calibri" fo:font-size="11pt" fo:language="es" fo:country="ES" fo:font-weight="normal" style:font-size-asian="11pt" style:font-weight-asian="normal" style:font-size-complex="11pt" style:font-weight-complex="normal"/>
    </style:style>
    <style:style style:name="P46" style:family="paragraph" style:parent-style-name="Standard" style:list-style-name="L2">
      <style:paragraph-properties fo:line-height="150%" fo:text-align="justify" style:justify-single-word="false"/>
      <style:text-properties style:font-name="Calibri" fo:font-size="11pt" fo:language="es" fo:country="ES" fo:font-style="italic" fo:font-weight="normal" style:font-size-asian="11pt" style:font-style-asian="italic" style:font-weight-asian="normal" style:font-size-complex="11pt" style:font-style-complex="italic" style:font-weight-complex="normal"/>
    </style:style>
    <style:style style:name="T1" style:family="text">
      <style:text-properties fo:background-color="transparent"/>
    </style:style>
    <style:style style:name="T2" style:family="text">
      <style:text-properties fo:font-variant="normal" fo:text-transform="none" fo:color="#000000" style:text-line-through-style="none" style:font-name="Calibri" fo:font-size="11pt" fo:letter-spacing="normal" fo:language="es" fo:country="AR" fo:font-style="normal" style:text-underline-style="none" fo:font-weight="normal" fo:background-color="transparent" style:font-name-asian="Times New Roman" style:font-size-asian="11pt" style:font-style-asian="normal" style:font-weight-asian="normal" style:font-name-complex="Tahoma" style:font-size-complex="11pt" style:font-style-complex="normal" style:font-weight-complex="normal"/>
    </style:style>
    <style:style style:name="T3" style:family="text">
      <style:text-properties fo:font-variant="normal" fo:text-transform="none" fo:color="#000000" style:text-line-through-style="none" style:font-name="Calibri" fo:font-size="11pt" fo:letter-spacing="normal" fo:language="es" fo:country="AR" fo:font-style="normal" style:text-underline-style="none" fo:font-weight="bold" fo:background-color="transparent" style:font-name-asian="Times New Roman2" style:font-size-asian="11pt" style:font-style-asian="normal" style:font-weight-asian="bold" style:font-name-complex="Arial4" style:font-size-complex="11pt" style:font-style-complex="normal" style:font-weight-complex="bold"/>
    </style:style>
    <style:style style:name="T4" style:family="text">
      <style:text-properties fo:font-variant="normal" fo:text-transform="none" fo:color="#000000" style:text-outline="false" style:text-line-through-style="none" style:font-name="Calibri1" fo:font-size="11pt" fo:letter-spacing="normal" fo:language="es" fo:country="AR" fo:font-style="normal" fo:text-shadow="none" style:text-underline-style="none" fo:font-weight="normal" fo:background-color="transparent" style:font-name-asian="Calibri1" style:font-size-asian="11pt" style:font-style-asian="normal" style:font-weight-asian="normal" style:font-name-complex="Calibri1" style:font-size-complex="11pt" style:font-style-complex="normal" style:font-weight-complex="normal" style:text-emphasize="none" style:text-overline-style="none" style:text-overline-color="font-color"/>
    </style:style>
    <style:style style:name="T5" style:family="text">
      <style:text-properties fo:font-variant="normal" fo:text-transform="none" fo:color="#000000" style:text-outline="false" style:text-line-through-style="none" style:font-name="Calibri1" fo:font-size="11pt" fo:letter-spacing="normal" fo:language="es" fo:country="AR" fo:font-style="normal" fo:text-shadow="none" style:text-underline-style="none" fo:font-weight="bold" fo:background-color="transparent" style:font-name-asian="Calibri1" style:font-size-asian="11pt" style:font-style-asian="normal" style:font-weight-asian="bold" style:font-name-complex="Calibri1" style:font-size-complex="11pt" style:font-style-complex="normal" style:font-weight-complex="bold" style:text-emphasize="none" style:text-overline-style="none" style:text-overline-color="font-color"/>
    </style:style>
    <style:style style:name="T6" style:family="text">
      <style:text-properties fo:font-variant="normal" fo:text-transform="none" fo:color="#010101" style:text-line-through-style="none" style:font-name="Calibri" fo:font-size="11pt" fo:letter-spacing="normal" fo:language="es" fo:country="AR" fo:font-style="normal" style:text-underline-style="none" fo:font-weight="bold" fo:background-color="transparent" style:font-name-asian="Swiss 721RomanSpeedo" style:font-size-asian="11pt" style:font-style-asian="normal" style:font-weight-asian="bold" style:font-name-complex="Swiss 721RomanSpeedo" style:font-size-complex="11pt" style:font-style-complex="normal" style:font-weight-complex="bold"/>
    </style:style>
    <style:style style:name="T7" style:family="text">
      <style:text-properties fo:font-variant="normal" fo:text-transform="none" fo:color="#010101" style:text-line-through-style="none" style:font-name="Calibri" fo:font-size="11pt" fo:letter-spacing="normal" fo:language="es" fo:country="AR" fo:font-style="normal" style:text-underline-style="none" fo:font-weight="bold" fo:background-color="transparent" style:font-name-asian="Swiss 721RomanSpeedo" style:font-size-asian="11pt" style:font-style-asian="normal" style:font-weight-asian="bold" style:font-name-complex="Arial4" style:font-size-complex="11pt" style:font-style-complex="normal" style:font-weight-complex="normal"/>
    </style:style>
    <style:style style:name="T8" style:family="text">
      <style:text-properties fo:font-variant="normal" fo:text-transform="none" fo:color="#010101" style:text-line-through-style="none" style:font-name="Calibri" fo:font-size="11pt" fo:letter-spacing="normal" fo:language="es" fo:country="AR" fo:font-style="normal" style:text-underline-style="none" fo:font-weight="bold" fo:background-color="transparent" style:font-name-asian="Arial, Arial" style:font-size-asian="11pt" style:font-style-asian="normal" style:font-weight-asian="bold" style:font-name-complex="Arial4" style:font-size-complex="11pt" style:font-style-complex="normal" style:font-weight-complex="bold"/>
    </style:style>
    <style:style style:name="T9" style:family="text">
      <style:text-properties fo:font-variant="normal" fo:text-transform="none" fo:color="#010101" style:text-line-through-style="none" style:font-name="Calibri" fo:font-size="11pt" fo:letter-spacing="normal" fo:language="es" fo:country="AR" fo:font-style="normal" style:text-underline-style="none" fo:font-weight="normal" fo:background-color="transparent" style:font-name-asian="Times New Roman1" style:font-size-asian="11pt" style:font-style-asian="normal" style:font-weight-asian="normal" style:font-name-complex="Times New Roman1" style:font-size-complex="11pt" style:font-style-complex="normal" style:font-weight-complex="normal"/>
    </style:style>
    <style:style style:name="T10" style:family="text">
      <style:text-properties fo:font-variant="normal" fo:text-transform="none" fo:color="#010101" style:text-line-through-style="none" style:font-name="Calibri" fo:font-size="11pt" fo:letter-spacing="normal" fo:language="es" fo:country="AR" fo:font-style="normal" style:text-underline-style="none" fo:font-weight="normal" fo:background-color="transparent" style:font-name-asian="Swiss 721RomanSpeedo" style:font-size-asian="11pt" style:font-style-asian="normal" style:font-weight-asian="normal" style:font-name-complex="Swiss 721RomanSpeedo" style:font-size-complex="11pt" style:font-style-complex="normal" style:font-weight-complex="normal"/>
    </style:style>
    <style:style style:name="T11" style:family="text">
      <style:text-properties fo:font-variant="normal" fo:text-transform="none" fo:color="#010101" style:text-line-through-style="none" style:font-name="Calibri" fo:font-size="11pt" fo:letter-spacing="normal" fo:language="es" fo:country="AR" fo:font-style="normal" style:text-underline-style="none" fo:font-weight="normal" fo:background-color="transparent" style:font-name-asian="Swiss 721RomanSpeedo" style:font-size-asian="11pt" style:font-style-asian="normal" style:font-weight-asian="normal" style:font-name-complex="Arial" style:font-size-complex="11pt" style:font-style-complex="normal"/>
    </style:style>
    <style:style style:name="T12" style:family="text">
      <style:text-properties fo:font-variant="normal" fo:text-transform="none" fo:color="#010101" style:text-line-through-style="none" style:font-name="Calibri" fo:font-size="11pt" fo:letter-spacing="normal" fo:language="es" fo:country="AR" fo:font-style="normal" style:text-underline-style="none" fo:font-weight="normal" fo:background-color="transparent" style:font-name-asian="Arial, Arial" style:font-size-asian="11pt" style:font-style-asian="normal" style:font-weight-asian="normal" style:font-name-complex="Arial4" style:font-size-complex="11pt" style:font-style-complex="normal" style:font-weight-complex="normal"/>
    </style:style>
    <style:style style:name="T13" style:family="text">
      <style:text-properties fo:font-variant="normal" fo:text-transform="none" fo:color="#010101" style:text-line-through-style="none" style:font-name="Calibri" fo:font-size="11pt" fo:letter-spacing="normal" fo:language="es" fo:country="AR" fo:font-style="normal" style:text-underline-style="solid" style:text-underline-width="auto" style:text-underline-color="font-color" fo:font-weight="normal" fo:background-color="transparent" style:font-name-asian="Arial, Arial" style:font-size-asian="11pt" style:font-style-asian="normal" style:font-weight-asian="normal" style:font-name-complex="Arial4" style:font-size-complex="11pt" style:font-style-complex="normal" style:font-weight-complex="normal"/>
    </style:style>
    <style:style style:name="T14" style:family="text">
      <style:text-properties fo:font-variant="normal" fo:text-transform="none" fo:color="#010101" style:text-line-through-style="none" style:font-name="Calibri" fo:font-size="11pt" fo:letter-spacing="normal" fo:language="es" fo:country="AR" fo:font-style="normal" style:text-underline-style="solid" style:text-underline-width="auto" style:text-underline-color="font-color" fo:font-weight="bold" fo:background-color="transparent" style:font-name-asian="Swiss 721RomanSpeedo" style:font-size-asian="11pt" style:font-style-asian="normal" style:font-weight-asian="bold" style:font-name-complex="Swiss 721RomanSpeedo" style:font-size-complex="11pt" style:font-style-complex="normal" style:font-weight-complex="bold"/>
    </style:style>
    <style:style style:name="T15" style:family="text">
      <style:text-properties fo:font-variant="normal" fo:text-transform="none" fo:color="#010101" style:text-line-through-style="none" style:font-name="Calibri" fo:font-size="11pt" fo:letter-spacing="normal" fo:language="es" fo:country="AR" fo:font-style="italic" style:text-underline-style="none" fo:font-weight="bold" fo:background-color="transparent" style:font-name-asian="Swiss 721RomanSpeedo" style:font-size-asian="11pt" style:font-style-asian="italic" style:font-weight-asian="bold" style:font-name-complex="Swiss 721RomanSpeedo" style:font-size-complex="11pt" style:font-style-complex="italic" style:font-weight-complex="bold"/>
    </style:style>
    <style:style style:name="T16" style:family="text">
      <style:text-properties fo:font-variant="normal" fo:text-transform="none" fo:color="#010101" style:text-line-through-style="none" style:font-name="Calibri" fo:font-size="11pt" fo:letter-spacing="normal" fo:language="es" fo:country="AR" fo:font-style="italic" style:text-underline-style="none" fo:font-weight="bold" fo:background-color="transparent" style:font-name-asian="Times New Roman1" style:font-size-asian="11pt" style:font-style-asian="italic" style:font-weight-asian="bold" style:font-name-complex="Times New Roman1" style:font-size-complex="11pt" style:font-style-complex="italic" style:font-weight-complex="bold"/>
    </style:style>
    <style:style style:name="T17" style:family="text">
      <style:text-properties fo:font-variant="normal" fo:text-transform="none" fo:color="#010101" style:text-line-through-style="none" style:font-name="Calibri" fo:font-size="14pt" fo:letter-spacing="normal" fo:language="es" fo:country="AR" fo:font-style="normal" style:text-underline-style="none" fo:font-weight="bold" fo:background-color="transparent" style:font-name-asian="Swiss 721RomanSpeedo" style:font-size-asian="14pt" style:font-style-asian="normal" style:font-weight-asian="bold" style:font-name-complex="Swiss 721RomanSpeedo" style:font-size-complex="14pt" style:font-style-complex="normal" style:font-weight-complex="bold"/>
    </style:style>
    <style:style style:name="T18" style:family="text">
      <style:text-properties fo:font-variant="normal" fo:text-transform="none" fo:color="#010101" style:text-line-through-style="none" style:font-name="Arial" fo:font-size="12pt" fo:letter-spacing="normal" fo:language="es" fo:country="ES" fo:font-style="normal" style:text-underline-style="none" fo:font-weight="normal" fo:background-color="transparent" style:font-name-asian="Swiss 721RomanSpeedo" style:font-size-asian="12pt" style:font-style-asian="normal" style:font-weight-asian="normal" style:font-name-complex="Swiss 721RomanSpeedo" style:font-size-complex="12pt" style:font-style-complex="normal" style:font-weight-complex="normal"/>
    </style:style>
    <style:style style:name="T19" style:family="text">
      <style:text-properties fo:font-variant="normal" fo:text-transform="none" fo:color="#202124" style:font-name="Calibri" fo:font-size="10.5pt" fo:letter-spacing="normal" fo:font-style="normal" fo:font-weight="normal" style:font-size-asian="10.5pt" style:font-size-complex="10.5pt"/>
    </style:style>
    <style:style style:name="T20" style:family="text">
      <style:text-properties fo:font-variant="normal" fo:text-transform="none" fo:color="#ff0000" style:text-line-through-style="none" style:font-name="Zurich LtCn BT" fo:font-size="12pt" fo:letter-spacing="normal" fo:language="es" fo:country="AR" fo:font-style="normal" style:text-underline-style="none" fo:font-weight="normal" fo:background-color="transparent" style:font-name-asian="Zurich LtCn BT" style:font-size-asian="12pt" style:font-style-asian="normal" style:font-weight-asian="normal" style:font-name-complex="Zurich LtCn BT" style:font-size-complex="12pt" style:font-style-complex="normal" style:font-weight-complex="normal"/>
    </style:style>
    <style:style style:name="T21" style:family="text">
      <style:text-properties style:font-name="Calibri" fo:font-size="11pt" style:font-name-asian="Times New Roman1" style:font-size-asian="11pt" style:font-name-complex="Times New Roman1" style:font-size-complex="11pt"/>
    </style:style>
    <style:style style:name="T22" style:family="text">
      <style:text-properties style:font-name="Calibri" fo:font-size="11pt" fo:font-weight="bold" style:font-size-asian="11pt" style:font-weight-asian="bold" style:font-name-complex="Arial4" style:font-size-complex="11pt"/>
    </style:style>
    <style:style style:name="T23" style:family="text">
      <style:text-properties style:font-name="Calibri" fo:font-size="11pt" style:font-size-asian="11pt" style:font-size-complex="11pt"/>
    </style:style>
    <style:style style:name="T24" style:family="text">
      <style:text-properties style:font-name="Calibri" fo:font-size="10.5pt" style:font-size-asian="10.5pt" style:font-size-complex="10.5pt"/>
    </style:style>
    <style:style style:name="T25" style:family="text">
      <style:text-properties fo:font-weight="bold" style:font-weight-asian="bold" style:font-weight-complex="bold"/>
    </style:style>
    <style:style style:name="T26" style:family="text">
      <style:text-properties fo:font-weight="normal" style:font-weight-asian="normal" style:font-weight-complex="normal"/>
    </style:style>
    <style:style style:name="T27" style:family="text">
      <style:text-properties style:text-underline-style="solid" style:text-underline-width="auto" style:text-underline-color="font-color"/>
    </style:style>
    <style:style style:name="T28" style:family="text">
      <style:text-properties style:text-underline-style="solid" style:text-underline-width="auto" style:text-underline-color="font-color" fo:font-weight="bold" style:font-weight-asian="bold" style:font-weight-complex="bold"/>
    </style:style>
    <style:style style:name="T29" style:family="text">
      <style:text-properties fo:background-color="#ffffff"/>
    </style:style>
    <style:style style:name="T30" style:family="text">
      <style:text-properties fo:font-style="italic" fo:font-weight="bold" style:font-style-asian="italic" style:font-weight-asian="bold" style:font-style-complex="italic" style:font-weight-complex="bold"/>
    </style:style>
    <style:style style:name="T31" style:family="text">
      <style:text-properties fo:font-style="italic" style:font-style-asian="italic" style:font-style-complex="italic"/>
    </style:style>
    <style:style style:name="T32" style:family="text">
      <style:text-properties fo:color="#000000" style:font-name="Calibri" fo:font-size="11pt" fo:font-weight="bold" style:font-size-asian="11pt" style:font-weight-asian="bold" style:font-name-complex="Arial4" style:font-size-complex="11pt"/>
    </style:style>
    <style:style style:name="T33" style:family="text">
      <style:text-properties fo:color="#000000" style:font-name="Calibri" fo:font-size="11pt" fo:font-weight="bold" style:font-name-asian="Times New Roman2" style:font-size-asian="11pt" style:font-weight-asian="bold" style:font-name-complex="Arial4" style:font-size-complex="11pt" style:font-weight-complex="bold"/>
    </style:style>
    <style:style style:name="T34" style:family="text">
      <style:text-properties style:use-window-font-color="true" style:text-underline-style="none" style:font-name-asian="Arial" style:font-name-complex="Arial" style:language-complex="ar" style:country-complex="SA"/>
    </style:style>
    <style:style style:name="T35" style:family="text">
      <style:text-properties style:use-window-font-color="true" fo:font-weight="bold" style:font-name-asian="Arial" style:font-weight-asian="bold" style:font-name-complex="Arial" style:language-complex="ar" style:country-complex="SA" style:font-weight-complex="bold"/>
    </style:style>
    <style:style style:name="T36" style:family="text">
      <style:text-properties style:text-underline-style="none" fo:font-weight="bold" style:font-weight-asian="bold" style:font-weight-complex="bold"/>
    </style:style>
    <style:style style:name="T37" style:family="text">
      <style:text-properties style:text-position="super 58%"/>
    </style:style>
    <style:style style:name="fr1" style:family="graphic" style:parent-style-name="Graphics">
      <style:graphic-properties style:vertical-pos="from-top" style:vertical-rel="paragraph-content" style:horizontal-pos="from-left" style:horizontal-rel="paragraph-content"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2.639cm" fo:text-indent="-0.635cm" fo:margin-left="2.63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274cm" fo:text-indent="-0.635cm" fo:margin-left="3.27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909cm" fo:text-indent="-0.635cm" fo:margin-left="3.90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544cm" fo:text-indent="-0.635cm" fo:margin-left="4.54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179cm" fo:text-indent="-0.635cm" fo:margin-left="5.17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814cm" fo:text-indent="-0.635cm" fo:margin-left="5.81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449cm" fo:text-indent="-0.635cm" fo:margin-left="6.44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084cm" fo:text-indent="-0.635cm" fo:margin-left="7.08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719cm" fo:text-indent="-0.635cm" fo:margin-left="7.71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354cm" fo:text-indent="-0.635cm" fo:margin-left="8.354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text:span text:style-name="Strong_20_Emphasis"><text:span text:style-name="T17">PLIEGO DE ESPECIFICACIONES TÉCNICAS PARTICULARES</text:span></text:span></text:p>
      <text:p text:style-name="P33"><text:s/></text:p>
      <text:p text:style-name="P32"><text:span text:style-name="T24">El objeto de la presente licitación es la provisión de mano de obra y materiales para los trabajos que se enumeran a continuación, a realizar en el inmueble de calle Berutti 1516</text:span><text:span text:style-name="T19">,</text:span><text:span text:style-name="T24"> de la ciudad de Esperanza, sede del Distrito Judicial N° 19. La misma incluye pintura, tabiquería de placa de roca de yeso y melamínica, instalación de equipos acondicionadores de aire, instalaciones eléctricas y tareas complementarias. Debe considerarse que el concepto es de obra integral terminada y lista para usar.</text:span></text:p>
      <text:p text:style-name="P37"/>
      <text:p text:style-name="P35">1. EJECUCIÓN DE LA OBRA DE ACUERDO A SU FIN</text:p>
      <text:p text:style-name="P34">El Contratista ejecutará los trabajos de tal suerte que resulten completos y adecuados a su fin en la forma que se infiere de la documentación, aunque en la misma no se mencionen todos los detalles necesarios al efecto, sin que por el Contratista tenga derecho a pago adicional alguno. </text:p>
      <text:p text:style-name="P34">Con referencia a los documentos que integran el legajo, se establece que se complementan entre sí, de modo que cualquier error u omisión de uno de ellos queda salvado por su sola referencia en el otro, teniendo el orden de prelación establecido en el artículo 6 del PCByC.</text:p>
      <text:p text:style-name="P34">Cuando en el presente pliego se haga referencia a las E.T.G. Deberá remitirse al Pliego de Especificaciones Técnicas Generales de la provincia de Santa Fe, que forma parte del presente legajo.</text:p>
      <text:p text:style-name="P34">Corresponde al Contratista un exhaustivo análisis e interpretación de la documentación tendiente a la ejecución de la obra, de manera tal que ofrezca en su totalidad las características que la hagan plenamente eficaz para responder a las necesidades públicas que la motivan.</text:p>
      <text:p text:style-name="P34">La ambigüedad o falta de precisión en la documentación no autoriza a considerar que la misma prevé la realización de trabajo inútiles que no cumplen sus objetivos o los cumplan en forma deficiente o parcial. Tampoco liberarán al Contratista de sus obligaciones, ya que en estos casos prevalecerá la intención que corresponde al concepto general: “la ejecución de la obra completa y de acuerdo a los fines previstos”. Ante documentación que resulte susceptible de interpretación sobre la ejecución o no de un trabajo, deberá concluirse por la obligatoriedad de su realización.</text:p>
      <text:p text:style-name="P34">En consecuencia, los pedidos de aclaraciones deberán ser formulado por los interesados, dentro de las formas y plazos establecidos, habida cuenta que no serán reconocidos al Contratista reclamos sustentados en circunstancias como las mencionadas. El Contratista deberá tener en cuenta que los valores consignados en el presupuesto oficial, son solo ilustrativos, debiendo consignar en su propuesta las cantidades reales de obra a ejecutar en virtud de que la presente se adjudicará y <text:span text:style-name="T29">contratará por Ajuste Alzado.</text:span></text:p>
      <text:p text:style-name="P34"/>
      <text:p text:style-name="P35">2. CUMPLIMIENTO DE LEYES Y NORMAS</text:p>
      <text:p text:style-name="P34">En la concreción de los trabajos contratados, el Contratista cumplirá y hará cumplir las leyes, decretos nacionales y provinciales, ordenanzas municipales y otras normas o reglamentos de Entes que <text:soft-page-break/>estén vigentes y que sean de aplicación en este caso.</text:p>
      <text:p text:style-name="P34"/>
      <text:p text:style-name="P36"><text:tab/>3. MARCAS</text:p>
      <text:p text:style-name="P34">Todas las marcas indicadas en estas especificaciones técnicas son a título ilustrativo de calidad y tipo de insumos, partes y/o técnicas que se pretende, señalándose aquellas que preferentemente se desean para la presente obra. Si fuera intención reemplazar las mismas por otras marcas, deberán ser de primera calidad reconocida en el mercado y deberán asegurar una calidad y resultados equivalentes o superior a lo prescrito.</text:p>
      <text:p text:style-name="P35"/>
      <text:p text:style-name="P35">4. DERECHOS Y RESPONSABILIDAD DEL PROYECTISTA</text:p>
      <text:p text:style-name="P34">En relación al Proyecto, se expresa lo siguiente: - La totalidad de los contenidos de la Documentación integrante del Legajo Técnico y Pliegos para la Licitación y posterior ejecución de dicha obra, son de única y exclusiva autoría intelectual de la Oficina de Arquitectura del Poder Judicial de la Provincia de Santa Fe, asumiendo la responsabilidad emergente en consecuencia. </text:p>
      <text:p text:style-name="P34">Al momento de la confección de este Legajo Técnico se han efectuado las verificaciones, estudios, menciones así como se ha dado cumplimiento a normas y reglamentaciones que corresponden, y que son de exigencia y/o son solicitadas por las Leyes regulatorias del ejercicio profesional, además vigentes. - El resultado de las mismas: antecedentes, estudios previos, solicitaciones, prefactibiladades, ha sido incorporado a la documentación técnica adjunta, habiéndose integrado paulatinamente a lo largo de las sucesivas entregas de etapas de avance de tareas. - No obstante lo cual, previo al inicio de la obra, el contratista deberá renovar, actualizar, solicitar nuevamente todos y cada uno de los antecedentes y/o estudios previos ante los organismos que correspondan, incluso aquellos que pudieren no estar contemplados en el presente pliego y sean necesarios para la ejecución de la obra.</text:p>
      <text:p text:style-name="P34"/>
      <text:p text:style-name="P35">RUBRO 1. TAREAS PREVIAS Y DEMOLICIONES</text:p>
      <text:p text:style-name="P34">La empresa deberá consensuar con la inspección el lugar de instalación del obrador y de cartel de obra, como así también consensuará con la inspección y con Superintendente de la dependencia judicial, el plan y los horarios de trabajo en que se deberán realizar las tareas. Cabe aclarar que para la elaboración del presupuesto, se ha estimado trabajo a contraturno y, eventualmente, durante el horario nocturno o días sábados y domingos.</text:p>
      <text:p text:style-name="P34">En el interior, deberán extremarse los cuidados a los efectos de evitar que el polvillo generado producto de la obra pueda ingresar a los artefactos informáticos y eléctricos dispuestos en el recinto intervenido, para lo cual la empresa deberá realizar cerramientos con plásticos. La protección del equipamiento existente es necesaria, dado que si los mismos sufrieran daños por la inobservancia de este punto, <text:span text:style-name="T27">su arreglo o reemplazo correrá por cuenta de la empresa.</text:span></text:p>
      <text:p text:style-name="P34"><text:soft-page-break/><text:tab/></text:p>
      <text:p text:style-name="P35">RUBRO 2. TABIQUERÍA</text:p>
      <text:p text:style-name="P34"><text:span text:style-name="T25">2.1-</text:span><text:span text:style-name="T28"> </text:span><text:span text:style-name="T36">Tabique T1 de placa de roca de yeso con paño fijo superior</text:span></text:p>
      <text:p text:style-name="P23"><text:span text:style-name="Strong_20_Emphasis"><text:span text:style-name="T11">La empresa deberá proveer y colocar un tabique de placa de roca de yeso tipo durlock, placa simple de 15mm de cada lado con aislación de lanba de vidrio doble de 50mm c/u. En la parte superior contará con un paño fijo DVH transparente (vidrio laminado 3+3 – cámara de aire – vidrio laminado 3+3) con marco de aluminio anodizado natural, perfilería tipo aluar, línea módena.</text:span></text:span></text:p>
      <text:p text:style-name="P23"><text:span text:style-name="Strong_20_Emphasis"><text:span text:style-name="T6"/></text:span></text:p>
      <text:p text:style-name="P32"><text:span text:style-name="Strong_20_Emphasis"><text:span text:style-name="T6">2.2 – </text:span></text:span><text:span text:style-name="Strong_20_Emphasis"><text:span text:style-name="T14"><text:s/></text:span></text:span><text:span text:style-name="Strong_20_Emphasis"><text:span text:style-name="T6">Tabique T2 de placa de roca de yeso con paño fijo superior y puerta</text:span></text:span></text:p>
      <text:p text:style-name="P32"><text:span text:style-name="Strong_20_Emphasis"><text:span text:style-name="T10">La empresa deberá proveer y colocar un tabique de placa de roca de yeso tipo durlock, placa simple de 15mm de cada lado con aislación de lana de vidrio doble de 50mm c/u. En la parte superior contará con un paño fijo DVH transparente </text:span></text:span><text:span text:style-name="Strong_20_Emphasis"><text:span text:style-name="T11"><text:s/>(vidrio laminado 3+3 – cámara de aire – vidrio laminado 3+3) con marco de aluminio anodizado natural, perfilería tipo aluar, línea módena. Contará con puerta de abrir de dos hojas de aluminio anodizado natural ciega línea módena, burlete de hermeticidad, cerradura de tambor tipo Kallay, manija doble balancin y 3 bisagras con perno de acero inoxidable.</text:span></text:span></text:p>
      <text:p text:style-name="P32"><text:span text:style-name="Fuente_20_de_20_párrafo_20_predeter.1"><text:span text:style-name="T20"/></text:span></text:p>
      <text:p text:style-name="P32"><text:span text:style-name="Strong_20_Emphasis"><text:span text:style-name="T6">2.3 – </text:span></text:span><text:span text:style-name="Strong_20_Emphasis"><text:span text:style-name="T14"><text:s/></text:span></text:span><text:span text:style-name="Strong_20_Emphasis"><text:span text:style-name="T6">Tabique T3 de aluminio con vidrio superior y melamina inferior con puerta</text:span></text:span></text:p>
      <text:p text:style-name="P32"><text:span text:style-name="Strong_20_Emphasis"><text:span text:style-name="T10">La empresa deberá proveer y colocar un tabique de aliminio anodizado natural perfilería tipo aluar, línea módena. Tendrá paños fijos superiores vidirados de 4mm con foil autoadhesivo tipo esmerilado y en la parte inferior doble placa con separación de 3,5cm de melamina cerezo 10mm. Contará con una puerta de una hoja de abrir de vidrio laminado 3+3 con foil autoadhesivo tipo esmerilado, con manija doble balancin bronce platil y cerradura de seguridad tipo Acytra o similar. Cabe aclarar que su confección deberá ser similar al existente en la misma oficina.</text:span></text:span></text:p>
      <text:p text:style-name="P32"><text:span text:style-name="Fuente_20_de_20_párrafo_20_predeter.1"><text:span text:style-name="T2"/></text:span></text:p>
      <text:p text:style-name="P32"><text:span text:style-name="Strong_20_Emphasis"><text:span text:style-name="T6">RUBRO 3.</text:span></text:span><text:span text:style-name="Strong_20_Emphasis"><text:span text:style-name="T10"> </text:span></text:span><text:span text:style-name="Strong_20_Emphasis"><text:span text:style-name="T6">PINTURAS</text:span></text:span></text:p>
      <text:p text:style-name="P40"><text:span text:style-name="Strong_20_Emphasis"><text:span text:style-name="T15">Criterios generales</text:span></text:span></text:p>
      <text:p text:style-name="P32"><text:span text:style-name="Strong_20_Emphasis"><text:span text:style-name="T10">Los trabajos de pintura se ejecutarán de acuerdo a reglas de arte, debiendo todas las obras ser limpiadas prolijamente y preparadas en forma conveniente antes de recibir las sucesivas manos de pintura. </text:span></text:span><text:span text:style-name="Strong_20_Emphasis"><text:span text:style-name="T9">Los defectos que pudiera presentar cualquier estructura serán corregidos antes de proceder a </text:span></text:span><text:span text:style-name="T21">pintarla y los trabajos se retocarán esmeradamente una vez concluidos. No se admitirá el empleo de </text:span><text:span text:style-name="Strong_20_Emphasis"><text:span text:style-name="T9">pinturas espesas para tapar poros, grietas u otros defectos. El Contratista tomará todas las precauciones indispensables a fin de preservar las obras del </text:span></text:span><text:span text:style-name="T21">polvo y la lluvia; a tal efecto, en el caso de estructura exterior procederá a cubrir la zona que se encuentra en proceso de pintura con un manto completo de tela plástica impermeable hasta la total terminación de secado del proceso. Esta cobertura se podrá ejecutar en forma parcial y de acuerdo a las zonas en que opte por desa</text:span><text:soft-page-break/><text:span text:style-name="T21">rrollar el trabajo. No se permitirá que se cierren las puertas y ventanas </text:span><text:span text:style-name="Strong_20_Emphasis"><text:span text:style-name="T9">antes que la pintura haya secado completamente. Será condición indispensable para la aceptación de los trabajos, que tengan un acabado perfecto, no admitiéndose que presenten señales de pinceladas, pelos, etc. </text:span></text:span><text:span text:style-name="T21">Si por deficiencia en el material, mano de obra, o cualquier otra causa no se satisfacen las exigencias de perfecta terminación y acabado fijadas por la Inspección de Obra, el Contratista tomará las previsiones del caso, dará las manos necesarias, además de las especificadas, para lograr </text:span><text:span text:style-name="Strong_20_Emphasis"><text:span text:style-name="T9">un acabado perfecto sin que este constituya trabajo adicional. El Contratista deberá tomar las precauciones necesarias a los efectos de no manchar otras </text:span></text:span><text:span text:style-name="T21">estructuras tales como vidrios, pisos, revestimientos, cielorrasos, panelerías, artefactos eléctricos, estructuras, etc., pues en el caso que esto ocurra, será por su cuenta la limpieza o </text:span><text:span text:style-name="Strong_20_Emphasis"><text:span text:style-name="T9">reposición de los mismos a solo juicio de la Inspección de Obra.</text:span></text:span></text:p>
      <text:p text:style-name="P32"><text:span text:style-name="Strong_20_Emphasis"><text:span text:style-name="T16">Tintas</text:span></text:span></text:p>
      <text:p text:style-name="P11">En todos los casos el Contratista presentará a la Inspección de Obra catálogo y muestras de colores de cada una de las pinturas especificadas, para que esta decida el tono a emplear. Cuando la especificación en pliego de un tipo de pintura difiera con la del catálogo y con la de la marca adoptada, el Contratista notificará a la Inspección de Obra para que ésta resuelva el procedimiento a seguir. </text:p>
      <text:p text:style-name="P13">Materiales</text:p>
      <text:p text:style-name="P10">Los materiales a emplear serán de la mejor calidad y de marca aceptada por la Inspección, debiendo ser llevados a la obra en sus envases originales, cerrados y provistos de sello de garantía. La Inspección de Obra podrá hacer efectuar al Contratista y a costa de éste, todos los ensayos que sean necesarios para verificar la calidad de los materiales. Se deja especialmente aclarado que en caso de comprobarse incumplimiento de las normas contractuales, debidas a causas de formulación o fabricación del material, el único responsable será el Contratista, no pudiendo trasladar la responsabilidad al fabricante, dado que deberán tomar el propio Contratista los recaudos necesarios para asegurarse que el producto que usa, responda en un todo a las cláusulas contractuales. En estos casos y a su exclusivo cargo deberá proceder de inmediato al repintado de las estructuras que presenten tales defectos.-</text:p>
      <text:p text:style-name="P14">Marcas y terminaciones</text:p>
      <text:p text:style-name="P10">Si las especificaciones relativas a cualquier rubro de la Obra estipulan marcas determinadas y a continuación la terminología “similar o equivalente”, la Contratista basará su cotización en las marcas o tipos que allí figuren. Si la pretensión de la Contratista es colocar otro producto, deberá presentar a la Repartición por Nota de Pedido tal solicitud, acompañándola de folletos con la información que justifique la equivalencia entre ambos. </text:p>
      <text:p text:style-name="P9"><text:tab/><text:tab/></text:p>
      <text:p text:style-name="P32"><text:span text:style-name="Fuente_20_de_20_párrafo_20_predeter.1"><text:span text:style-name="T7">3.1. Látex en muros interiores</text:span></text:span></text:p>
      <text:p text:style-name="P24"><text:span text:style-name="Fuente_20_de_20_párrafo_20_predeter.1"><text:span text:style-name="T23">Se pintarán los muros interiores de los sectores a intervenir indicados en planimetría. Donde se constate o sospeche la presencia de hongos, será lavado con una solución de detergente y agua, la</text:span></text:span><text:soft-page-break/><text:span text:style-name="Fuente_20_de_20_párrafo_20_predeter.1"><text:span text:style-name="T23">vando después prolijamente con agua pura, posteriormente se aplicará con pincel una solución compuesta de una parte de fungicida y 10 partes de agua.</text:span></text:span></text:p>
      <text:p text:style-name="P22"><text:span text:style-name="Fuente_20_de_20_párrafo_20_predeter.1"><text:span text:style-name="T23">En los tabiques conformados por placas de roca de yeso en Sala de Racks, se deberá lijar, limpiar y preparar las superficies. Las uniones de las placas serán tratadas con cinta de papel, enduido en toda la superficie, y lijado. Todas las superficies deberán quedar parejas, sin rehundidos ni sobresaltos, deberá quedar libre de polvillo o partículas sueltas al aplicar las pinturas. </text:span></text:span></text:p>
      <text:p text:style-name="P22"><text:span text:style-name="Fuente_20_de_20_párrafo_20_predeter.1"><text:span text:style-name="T23">Una vez preparadas las superficies, se dará una mano de fijador hasta cubrir perfectamente la superficie y posteriormente se aplicarán dos manos (o las necesarias hasta alcanzar una terminación uniforme) de pintura látex interior. La primera mano será a pincel y la segunda a rodillo. </text:span></text:span></text:p>
      <text:p text:style-name="P22"><text:span text:style-name="Fuente_20_de_20_párrafo_20_predeter.1"><text:span text:style-name="T23">El color de todos los muros interiores será código 38a3p de Sinteplast o similar.</text:span></text:span></text:p>
      <text:p text:style-name="P22"><text:span text:style-name="Fuente_20_de_20_párrafo_20_predeter.1"><text:span text:style-name="T23"/></text:span></text:p>
      <text:p text:style-name="P32"><text:span text:style-name="Fuente_20_de_20_párrafo_20_predeter.1"><text:span text:style-name="T8">3.2 Látex en muros exteriores</text:span></text:span></text:p>
      <text:p text:style-name="P32"><text:span text:style-name="Fuente_20_de_20_párrafo_20_predeter.1"><text:span text:style-name="T10">Se deberá pintar el muro medianero indicado en planimetría, previa realización de reparaciones donde corresponda (grietas, humedades, etc). El látex será de 1a. calidad, tipo "Loxon larga duración super-elástico" de “Sherwin Williams”. La superficie a pintar debe estar limpia y seca: libre de grasa, polvillo, hongos, humedad, alcalinidad, óxido, etc. Después de haber preparado las superficies, se le dará previamente una mano de imprimación incolora. Luego, se terminará el trabajo con la cantidad de manos que el fabricante indique, mínimo dos, para obtener una correcta terminación. Evitar pintar bajo los rayos directos del sol, ya que se perjudica la adherencia por la excesiva velocidad de evaporación del agua. Evitar pintar con HRA (humedad relativa ambiente) superior a 85% o cuando se prevean lluvias. El color será blanco. </text:span></text:span></text:p>
      <text:p text:style-name="P32"><text:span text:style-name="Strong_20_Emphasis"><text:span text:style-name="T6"/></text:span></text:p>
      <text:p text:style-name="P38"><text:span text:style-name="Strong_20_Emphasis"><text:span text:style-name="T6">RUBRO 4.</text:span></text:span><text:span text:style-name="Strong_20_Emphasis"><text:span text:style-name="T10"> </text:span></text:span><text:span text:style-name="Strong_20_Emphasis"><text:span text:style-name="T6">INSTALACIÓN ELÉCTRICA Y DE A.A.</text:span></text:span></text:p>
      <text:p text:style-name="P38"><text:span text:style-name="Fuente_20_de_20_párrafo_20_predeter.1"><text:span text:style-name="T8">4.1 Instalación de aire acondicionado split frío/calor 3000fg</text:span></text:span></text:p>
      <text:p text:style-name="P38"><text:span text:style-name="Fuente_20_de_20_párrafo_20_predeter.1"><text:span text:style-name="T12">Se instalarán dos (2) equipos acondicionadores de aire nuevos de 3000 frig/h frío/calor, tipo split, primera marca, en Sala de Racks, tal como indica la planimetría. Cabe aclarar que los equipos serán provistos por esta oficina, la empresa solo deberá realizar la instalación de los mismos. Las cañerías que se utilicen de conexión entre unidades deberán tener los diámetros correspondientes a cada equipo; las cañerías rígidas deberán tener curvas soldadas específicas para cada caso; las paredes de las cañerías no serán menores a 1mm. </text:span></text:span><text:span text:style-name="Fuente_20_de_20_párrafo_20_predeter.1"><text:span text:style-name="T13">IMPORTANTE:</text:span></text:span><text:span text:style-name="Fuente_20_de_20_párrafo_20_predeter.1"><text:span text:style-name="T12"> para la instalación de los equipos, se deberá seguir con lo pautado en los manuales correspondientes. Cualquier modificación a los mismos, deberá informarse a la inspección y dejarse asentado por escrito. </text:span></text:span><text:span text:style-name="Fuente_20_de_20_párrafo_20_predeter.1"><text:span text:style-name="T13">Características de las ubicaciones de las unidades condensadoras:</text:span></text:span><text:span text:style-name="Fuente_20_de_20_párrafo_20_predeter.1"><text:span text:style-name="T12"> Todas las unidades condensadoras irán ubicadas sobre estructura metálica de perfiles UPN sobre la cubierta de chapa y los apoyos de la estructura deberá ser coincidente con las correas de la cubierta, no deberán ser visibles desde el exterior y tampoco desde el patio interno. En este caso, los equipos se ubican sobre locales de la planta baja, desde las </text:span></text:span><text:soft-page-break/><text:span text:style-name="Fuente_20_de_20_párrafo_20_predeter.1"><text:span text:style-name="T12">cajas de preinstalación, colocando las cañerías embutidas/encamisadas por la mampostería hasta la cubierta de chapa superior. Las cañerías son tanto las referentes al gas como a las descargas de agua, la que también irá embutida y se conectará a la red cloacal en piletas con sifón SE DEBERÁN RESPETAR LAS CONDICIONES DE INSTALACIÓN PREVISTAS EN LOS MANUALES DE LOS EQUIPOS Y LAS OBSERVADAS POR LA INSPECCIÓN, INCLUYENDO LA REALIZACIÓN DE TAREAS DE CHEQUEO EN CONJUNTO CON LA INSPECCIÓN DESIGNADA POR EL PODER JUDICIAL, EQUIPO POR EQUIPO. Las cañerías deberán aislarse por separado y luego deberán unirse con precintos. Los pases de cañería a través de muros y losas se hará con una mecha copa de 60mm. como mínimo, sellándose en el exterior y el interior con spray de poliuretano sin rebabas, para evitar filtraciones de humedad, terminando con cemento y arena en el exterior y la terminación de losas. La cañería de desagüe del agua de condensación deberá ser del tipo sanitario (p.e., marca TIGRE o similar) de 40mm. de diámetro, por equipo. La unidad condensadora del equipo frío/calor, también llevará su respectivo desagüe. La instalación final de los equipos se hará bajo la inspección de la Oficina de Arquitectura y del Taller de Refrigeración. Las conexiones entre unidades se realizarán con cable tipo sintenax o subterráneo precintado con el resto de la cañería. </text:span></text:span></text:p>
      <text:p text:style-name="P38"><text:span text:style-name="Fuente_20_de_20_párrafo_20_predeter.1"><text:span text:style-name="T8">4.2 Instalación eléctrica </text:span></text:span></text:p>
      <text:p text:style-name="P15">GENERALIDADES</text:p>
      <text:p text:style-name="P16">Toda la intervención en la <text:s/>instalación eléctrica estará normada de acuerdo a “AEA 90.364 – Parte 7: Reglas particulares para las Instalaciones en Lugares y Locales Especiales – Sección 771: Viviendas, oficinas y locales (unitarios)”.</text:p>
      <text:p text:style-name="P16"/>
      <text:p text:style-name="P43">PLIEGO DE ESPECIFICACIONES TÉCNICAS GENERALES DE INSTALACIONES ELÉCTRICAS (PETG_IE)</text:p>
      <text:p text:style-name="P41">Éstas Especificaciones se complementan con lo expresado en el PETG_IE el cual forma parte de la Documentación Oficial. <text:span text:style-name="T30">El mismo deberá ser solicitado a la Oficina de Arquitectura formalmente y tenido en cuenta para su consulta al momento de estudiar los requerimientos de la obra y desarrollar posteriormente su oferta económica.</text:span></text:p>
      <text:p text:style-name="P16"/>
      <text:p text:style-name="P15">ALCANCE DEL PLIEGO</text:p>
      <text:p text:style-name="P16">El Pliego de Especificaciones Técnicas Particulares tiene como finalidad dar los lineamientos de las especificaciones de aplicación para la construcción y/o tareas que integren las obras a realizarse, motivo de la presente Licitación, siendo su alcance para la totalidad de los trabajos. En el caso de especificaciones faltantes o no indicadas explícitamente en este Pliego, se deberán seguir las indicaciones del Pliego de Especificaciones Técnicas Generales de Instalaciones Eléctricas (PETG_IE) de la Oficina de Arquitectura del Poder Judicial de Santa Fe, en adelante “La Inspección” y el Pliego de Especificaciones Técnicas Generales de la Provincia de Santa Fe. Dado el carácter y el tipo de inter<text:soft-page-break/>vención, todos los elementos a incorporar a la Obra, deberán ajustarse según las máximas condiciones de calidad, terminación y durabilidad. Se estipulan las condiciones y relación en que debe desenvolverse la Contratista en lo que se refiere a la realización y marcha de los trabajos que aquí se especifican y a las instrucciones de la Inspección y/o aprobación que deba requerir para su correcta ejecución. Todas las planimetrías, detalles, instalaciones, etc. y muestra de materiales deberán ser presentadas a la Inspección para su aprobación. Todos los materiales que ingresen a la Obra deberán contar con la aprobación de la Inspección, para su utilización, mandando a retirar en forma inmediata todos aquellos materiales no aprobados. <text:span text:style-name="T30">Toda aprobación impartida por parte de la Inspección no releva a la Contratista de responsabilidad alguna en cuanto a la ejecución de los trabajos solicitados, aunque los mismos se realicen de acuerdo a las Especificaciones.</text:span></text:p>
      <text:p text:style-name="P17"/>
      <text:p text:style-name="P19">OBJETO</text:p>
      <text:list xml:id="list6285312674056265039" text:style-name="L1">
        <text:list-item>
          <text:p text:style-name="P45">Cambio de acometida del inmueble.</text:p>
        </text:list-item>
        <text:list-item>
          <text:p text:style-name="P45">Intervenciones en el tablero general.</text:p>
        </text:list-item>
        <text:list-item>
          <text:p text:style-name="P45">Sala de rack: tendido de alimentador de ts rack. montaje de ts rack. ejecución de circuitos de iluminación y tomas.</text:p>
        </text:list-item>
        <text:list-item>
          <text:p text:style-name="P45">Acondicionamiento de instalación eléctrica de nueva sala de audiencias.</text:p>
        </text:list-item>
        <text:list-item>
          <text:p text:style-name="P45">Ejecución de puesta a tierra y medición de todo el sistema de puesta a tierra según resolución SRT N°900/2015.</text:p>
        </text:list-item>
      </text:list>
      <text:p text:style-name="P15"/>
      <text:p text:style-name="P15"/>
      <text:p text:style-name="P15">CAMBIO DE ACOMETIDA DEL INMUEBLE</text:p>
      <text:p text:style-name="P20">Deberá efectuarse el reemplazo de la acometida del inmueble. La nueva acometida deberá encontrarse compuesta por un conductor preensamblado con una formación de conductores de 4x(1x16). La aislación de los conductores deberá ser de XLPE y el material conductor deberá ser de cobre. Conjuntamente con la nueva acometida deberá proveerse e instalarse un conjunto de seccionadores fusibles bajo carga aéreos tipo ACR con fusibles del tipo NH de 100 A. Tanto los fusibles como los contactos de las fusibleras deberán poseer grasa lubricante y anticorrosiva.</text:p>
      <text:p text:style-name="P18">Marcas de referencia:</text:p>
      <text:list xml:id="list9039138106219750741" text:style-name="L2">
        <text:list-item>
          <text:p text:style-name="P46">Conductores eléctricos: IMSA.</text:p>
        </text:list-item>
        <text:list-item>
          <text:p text:style-name="P46">Seccionadores fusibles: Metal-Ce.</text:p>
        </text:list-item>
        <text:list-item>
          <text:p text:style-name="P46">Grasa lubricante y anticorrosiva: Metal-Ce.</text:p>
        </text:list-item>
        <text:list-item>
          <text:p text:style-name="P46">Fusibles: Siemens.</text:p>
        </text:list-item>
        <text:list-item>
          <text:p text:style-name="P46">Terminales: Fusse.</text:p>
        </text:list-item>
      </text:list>
      <text:p text:style-name="P20">La Empresa Contratista, como única responsable, tendrá a su cuenta y cargo todos los trámites ad<text:soft-page-break/>ministrativos pertinentes ante la Empresa Provincial de la Energía de Santa Fe, para ejecutar los trabajos solicitados.</text:p>
      <text:p text:style-name="P19">Nota importante:<text:span text:style-name="T26"> Debido al aumento del volumen de la formación de cables que ingresarán al caño de acometida que se dirige a la caja de medidor, es que será propicio reemplazar el mismo (junto con su pipeta de ingreso) por uno de mayor sección según las Normas de aplicación y las Reglamentaciones de la EPSF en vigencia.</text:span></text:p>
      <text:p text:style-name="P21"/>
      <text:p text:style-name="P15">INTERVENCIONES EN EL TABLERO GENERAL</text:p>
      <text:p text:style-name="P21">En el mismo deberán agregarse las protecciones detalladas en la planimetría adjunta con el objeto de dar origen al alimentador del nuevo TS RACK. El montaje deberá efectuarse en el sector en donde actualmente se encuentran las borneras de paso de distribución de puesta a tierra. En su reemplazo deberá montarse sobre el fondo del tablero una barra de distribución de PAT cuyas características deberán ser las detalladas en la planimetría.</text:p>
      <text:p text:style-name="P15"/>
      <text:p text:style-name="P15">Nota importante: <text:span text:style-name="T26">Previa conexión del nuevo suministro, deberá efectuarse la medición de los consumos de cada fase con el edificio a </text:span>plena carga<text:span text:style-name="T26">. El nuevo alimentador, deberá ser vinculado en la fase con menos carga, garantizándose el equilibrio de fases, y evitando la sobrecarga de las mismas.</text:span></text:p>
      <text:p text:style-name="P21"/>
      <text:p text:style-name="P15">SALA DE RACK: TENDIDO DE ALIMENTADOR DE TS RACK. MONTAJE DE TS RACK. EJECUCIÓN DE CIRCUITOS DE ILUMINACIÓN Y TOMAS</text:p>
      <text:p text:style-name="P21">El alimentador del nuevo TS RACK, cuyo origen será en el TG, deberá ser tendido por las canalizaciones existentes hasta la ubicación del mencionado Tablero Seccional. El nuevo conductor eléctrico cuya formación será de 2x4 mm<text:span text:style-name="T37">2</text:span> deberá estar acompañado por un cable unipolar de 1x4 mm<text:span text:style-name="T37">2</text:span> de PAT desde el origen hasta el destino.</text:p>
      <text:p text:style-name="P21">Dentro de la sala de racks deberá ejecutarse la provisión e instalación de un nuevo TS el cual tendrá por función alimentar todos las cargas del sector, y su construcción deberá corresponder con la planimetría adjunta. En el caso de ser necesario deberán agregarse las canalizaciones que fueran necesarias para llegar hasta la ubicación del TS RACK. </text:p>
      <text:p text:style-name="P21">Además se deberá ejecutar la distribución de los circuitos mediante cañerías termoplásticas y cajas embutidas.</text:p>
      <text:p text:style-name="P21"/>
      <text:p text:style-name="P15">ACONDICIONAMIENTO DE INSTALACIÓN ELÉCTRICA DE NUEVA SALA DE AUDIENCIAS</text:p>
      <text:p text:style-name="P21">Según la planimetría adjunta se deberán efectuar las modificaciones de la instalación eléctrica del sector de acuerdo a las nuevas necesidades. Los tomacorrientes a anular deberán ser tapados con tapas ciegas. Los nuevos tomacorrientes deberán ser montados en cajas plásticas de aplicar y pe<text:soft-page-break/>riscopios según correspondan.</text:p>
      <text:p text:style-name="P21"/>
      <text:p text:style-name="P15">EJECUCIÓN DE PUESTA A TIERRA Y MEDICIÓN DE TODO EL SISTEMA DE PUESTA A TIERRA SEGÚN RESOLUCIÓN SRT N°900/2015</text:p>
      <text:p text:style-name="P28">Deberá ejecutarse en un todo de acuerdo con lo establecido por la Asociación Electrotécnica Argentina AEA 90.364 y lo estipulado por la Superintendencia de Riesgos del Trabajo en la Resolución SRT N° 900/2015 denominada “Protocolo para la medición del valor de puesta a tierra y la verificación de la continuidad de las masas en el ambiente laboral”. Una vez finalizados todos los trabajos, se deberán realizar todas las mediciones y comprobaciones establecidas por la mencionada Resolución.</text:p>
      <text:p text:style-name="P28">Se deberá realizar el hincado de un nuevo sistema de PAT según especificaciones. Deberá estar conformado por tres jabalinas acopladas de 3/4” de diámetro y 3 metros de longitud. Toda la instalación deberá estar vinculada a éste nuevo sistema. El nuevo conductor de PAT deberá dirigirse de manera ininterrumpida hasta el Tablero General, y a partir de allí distribuirse hacia toda la instalación.</text:p>
      <text:p text:style-name="P42"><text:span text:style-name="T35">IMPORTANTE:</text:span><text:span text:style-name="T34"> La Norma IRAM 2309-13 de jabalinas de acero-cobre establece la obligación de que el material tenga grabados el nombre del fabricante o marca, el modelo, año de fabricación y número de la forma a que responde. Asimismo es fundamental tener en cuenta la Resolución N° 207/95 del E.N.R.E., la cual establece la obligación de realizar las instalaciones eléctricas de acuerdo a la “Reglamentación para la ejecución de Instalaciones Eléctricas en inmuebles” de la A.E.A. También aclara que dar cumplimiento a ésta Reglamentación significa la utilización de materiales que respondan a las Normas IRAM o IEC.</text:span></text:p>
      <text:p text:style-name="P28">En el medidor de energía deberá revisarse la PAT existente, tanto la jabalina propiamente dicha como su vinculación al gabinete de medidor. Deberá procederse al reemplazo de la mordaza de jabalina como así también al conductor asociado a la misma y sus vinculaciones al gabinete de medidores.</text:p>
      <text:p text:style-name="P29"/>
      <text:p text:style-name="P30">ARTEFACTOS DE ILUMINACIÓN</text:p>
      <text:p text:style-name="P31">La iluminación de los sectores deberá resolverse mediante la provisión e instalación de luminarias nuevas según lo especificado en planos. Todos los artefactos de iluminación existentes en la obra deberán ser desinstalados y remplazados por los indicados en la planimetría correspondiente. Todos los artefactos de iluminación deberán ser instalados según las exigencias del fabricante y las Normas vigentes de aplicación.</text:p>
      <text:p text:style-name="P31"/>
      <text:p text:style-name="P30">AGREGADO DE CANALIZACIONES EN EL INMUEBLE</text:p>
      <text:p text:style-name="P31"><text:soft-page-break/>En los sectores detallados en las Especificaciones se deberá realizar la instalación de nuevas canalizaciones hasta los distintos destinos y bocas de consumo. Queda expresamente prohibido que, en los sectores en donde se deba desmantelar la instalación existente para ejecutar una nueva instalación, se utilicen partes o materiales de la antigua instalación para ejecutar la nueva. Si resultare necesario, y las condiciones de la instalación así lo requieran, será obligatorio para la Empresa realizar el tendido de nuevas canalizaciones aún en sectores que no se encuentren indicados en las Especificaciones de la obra.</text:p>
      <text:p text:style-name="P31"/>
      <text:p text:style-name="P30">MATERIALES VARIOS</text:p>
      <text:p text:style-name="P31">Todo material complementario que se utilice será debidamente aprobado por la Inspección de Obra, previo a su colocación.</text:p>
      <text:p text:style-name="P31"/>
      <text:p text:style-name="P15">CONSIDERACIONES GENERALES</text:p>
      <text:p text:style-name="P16">Se considerarán como mínimas y de cumplimento obligatorio las indicaciones establecidas en este Pliego de Especificaciones Técnicas Particulares (PETP) que forma parte integrante de la Documental.</text:p>
      <text:p text:style-name="P16">El solo hecho de presentar cotización implica el total conocimiento de las condiciones para la ejecución de los trabajos (provisión de elementos accesorios, soportería, izado de equipos, bases y anclajes, etc.).</text:p>
      <text:p text:style-name="P16">La oferta incluirá además todas las tareas complementarias o en concepto de ayuda de gremios que hacen a la puesta en marcha de la instalación para librar a ésta a sus fines sin que ello signifique el reclamo de mayores costos.</text:p>
      <text:p text:style-name="P16">Todos los trabajos de electricidad se realizarán en un todo de acuerdo a la reglamentación de la AEA (Asociación Electrotécnica Argentina).</text:p>
      <text:p text:style-name="P16">La Empresa deberá presentar, sin excepción, una memoria descriptiva en donde se suministre con claridad un cronograma detallado de trabajo y procedimientos en las distintas instancias de la obra, en donde se deberán indicar entre otras cosas los cortes y restitución del servicio eléctrico y el equipamiento que se utilizará en dichos casos.</text:p>
      <text:p text:style-name="P30"/>
      <text:p text:style-name="P30">CONSIDERACIONES DE PLANIMETRÍA Y DOCUMENTACIÓN</text:p>
      <text:p text:style-name="P31">Toda la información volcada tanto en el PETG_IE y en el PETP como en la planimetría eléctrica, representan los criterios a seguir desde el punto de vista del diseño y ejecución de la instalación eléctrica.</text:p>
      <text:p text:style-name="P31">Las secciones de conductores, circuitos, cantidad y disposición de bocas y/o consumos, calibres de protecciones, diseños de tableros, cantidad y disposición de luminarias, etc., <text:span text:style-name="T31">están realizados a nivel de ante-proyecto</text:span>, debiendo la Contratista realizar posteriormente el Proyecto Ejecutivo com<text:soft-page-break/>pleto de toda la instalación eléctrica. En dicho Proyecto deberá definirse y justificarse el diseño completo de la misma satisfaciendo todos los requerimientos impartidos por las Normativas en vigencia y las presentes Especificaciones.</text:p>
      <text:p text:style-name="P31"/>
      <text:p text:style-name="P15">ESTUDIO DE LA DOCUMENTACION</text:p>
      <text:p text:style-name="P31">La documentación técnica que consta en el Pliego debe interpretarse que es a título ilustrativo, y en ningún caso dará derecho a la Contratista a reclamos si fueran incompletos o erróneos. La presentación de la Propuesta crea presunción absoluta de que el Oferente y el Director Técnico de la Empresa han estudiado la documentación completa del Pliego, que han efectuado sus propios cómputos y cálculos de costos de la Obra y que se han basado en ellos para formular su Oferta.</text:p>
      <text:p text:style-name="P31"/>
      <text:p text:style-name="P30">CONSIDERACIONES DE EJECUCIÓN EN OBRA</text:p>
      <text:p text:style-name="P31">En el caso que la ubicación de algún tablero, luminaria, artefacto, etc., designado en el plano, resultase de difícil ejecución o sea más conveniente reubicarlo en otro sector se dará aviso a la Inspección de obra para tomar la determinación a los fines de arribar a la mejor solución.</text:p>
      <text:p text:style-name="P31">La ubicación definitiva de tomacorrientes, cajas, artefactos de iluminación, etc., deberán realizarse in situ en conjunto con la Inspección por eventuales modificaciones. Cualquier decisión de la contratista que no sea consensuada con la Inspección, será a exclusivo cargo de la misma.</text:p>
      <text:p text:style-name="P31"/>
      <text:p text:style-name="P15">INTERFERENCIA CON OTRAS INSTALACIONES</text:p>
      <text:p text:style-name="P31">La posición de las instalaciones indicadas en los planos, es aproximada y la ubicación exacta deberá ser consultada por el contratista a la Inspección de Obra, procediendo conforme a las instrucciones que esta última imparta. El contratista habrá consultado los planos de arquitectura, estructura, instalaciones existentes y demás instalaciones previstas. En el caso de que las demás instalaciones existentes y/o las demás instalaciones a realizar, impidan cumplir con las ubicaciones indicadas en los planos para las instalaciones eléctricas, la Inspección de Obra determinará las desviaciones o arreglos que eventualmente resulten necesarios, los que no significarán costo adicional alguno, aun tratándose de modificaciones sustanciales, pues queda entendido que de ser éstas necesarias, el contratista las habrá tenido en cuenta previamente en la formulación de su presupuesto.</text:p>
      <text:p text:style-name="P31"/>
      <text:p text:style-name="P15">AYUDA DE GREMIOS</text:p>
      <text:p text:style-name="P31">Todos los trabajos que sean necesarios realizar para la correcta ejecución de las instalaciones, como ser: perforación de losas, canalizaciones, roturas de pisos y/o muros, desvíos por estructuras etc., quedan a exclusivo cargo del contratista. Todas las partes afectadas deberán ser reparadas, debiendo utilizar para ello mano de obra especializada y materiales de igual o superior calidad a los instalados. Asimismo, la contratista será responsable por los daños causados a otros gremios <text:soft-page-break/>mientras ejecuta sus trabajos o por negligencia de sus operarios. La reparación del trabajo dañado será efectuada por el contratista, a su cargo y en la forma que indique la Inspección de Obra.</text:p>
      <text:p text:style-name="P31"/>
      <text:p text:style-name="P15">VERIFICACIONES</text:p>
      <text:p text:style-name="P16">Todos los trabajos a llevar a cabo se ejecutarán en un todo de acuerdo a los Pliegos de Especificaciones Técnicas Particulares, planimetría, presupuesto y demás instrumentos técnicos que forman parte del Pliego Licitatorio. Las especificaciones de los rubros e ítems del presupuesto, tendrán plena validez para la ejecución de los trabajos, pasando a completar los del presente Pliego y respetando el orden de prelación correspondiente.</text:p>
      <text:p text:style-name="P16">La Contratista será responsable de la ejecución de la totalidad de la obra y de acuerdo a sus fines y al BUEN ARTE DE LA CONSTRUCCIÓN, debiendo verificar todos los datos, cálculos, detalles, etc. que se especifiquen.</text:p>
      <text:p text:style-name="P31">Cuando a su criterio verifique error en algún dato, deberá comunicarlo por Nota de Pedido a la Inspección de Obra, con las pruebas, documentación y detalles que correspondan para su evaluación.</text:p>
      <text:p text:style-name="P31"/>
      <text:p text:style-name="P15">DOCUMENTACIÓN A TENER EN OBRA</text:p>
      <text:p text:style-name="P31">La Contratista deberá mantener en obra permanentemente y en buenas condiciones de presentación el Libro de Notas de Pedidos, planos de obra, copias de las Notas de Pedido, presupuesto/s y estas especificaciones técnicas. La Inspección de Obra tendrá plena autoridad para velar por el cumplimiento de estas especificaciones y planos adjuntos. En todo el transcurso de la obra, la Contratista deberá facilitar acceso a la Inspección, a los lugares de producción, provisión, montaje y fabricación de equipos o dispositivos destinados a colocar en la obra. La Inspección dictaminará acerca de la calidad de materiales, métodos de fabricación, y solicitará toda documentación que se requiera para determinar el origen de cada uno de los componentes usados en obra.</text:p>
      <text:p text:style-name="P31"/>
      <text:p text:style-name="P15">EJECUCION DE LA OBRA DE ACUERDO A SU FIN</text:p>
      <text:p text:style-name="P31">La Contratista ejecutará los trabajos de tal suerte que resulten completos y adecuados a su fin, en la forma que se infiere de la totalidad de la Documentación Licitatoria, aunque en este Pliego no se mencionen todos los detalles necesarios al efecto, sin que por ello la Contratista tenga el derecho a cobro adicional alguno. Con referencia a los documentos que integran el Legajo, se establece que se complementan entre sí, de modo que cualquier error u omisión de uno de ellos queda salvado por su sola referencia en el otro. El dimensionamiento de las instalaciones indicadas en planimetría, es meramente indicativo, siendo obligación de la contratista presentar los cálculos definitivos como parte integrante del Proyecto Ejecutivo, a la Inspección de obra para su aprobación, previos a la ejecución de las tareas. Corresponde a la Contratista un exhaustivo análisis de interpretación de la Documentación Licitatoria, tendiente a la ejecución de la Obra, de manera tal que ofrezca en su <text:soft-page-break/>totalidad las características que la hagan plenamente eficaz para responder a las necesidades que la motivan. En consecuencia, los pedidos de aclaraciones deberán ser formulados por los interesados, dentro de las formas y plazos establecidos, habida cuenta que no serán reconocidos a la Contratista reclamos sustentados en circunstancias como las mencionadas.</text:p>
      <text:p text:style-name="P31"/>
      <text:p text:style-name="P15">VERIFICACIÓN DE MEDIDAS</text:p>
      <text:p text:style-name="P31">El contratista deberá verificar todas las medidas y trabajos en obra, como así también deberá tener en cuenta todos los trabajos necesarios, aún cuando no hayan sido descritos en la presente documentación y que hagan al uso de la obra a su fin.</text:p>
      <text:p text:style-name="P31"/>
      <text:p text:style-name="P15">DE LA CALIDAD Y CARACTERÍTICAS <text:s/>DE LOS MATERIALES</text:p>
      <text:p text:style-name="P31">Todos los materiales, aparatos y equipos provistos e instalados por el contratista, deberán responder a diseños y dimensiones aceptables a la disposición de las instalaciones compatibles con los espacios disponibles en los mismos. El contratista tomará todas las medidas para la ejecución de su trabajo y asumirá la responsabilidad de su exactitud.</text:p>
      <text:p text:style-name="P22"><text:span text:style-name="Strong_20_Emphasis"><text:span text:style-name="T18"/></text:span></text:p>
      <text:p text:style-name="P27">RUBRO 5. VARIOS</text:p>
      <text:p text:style-name="P25"><text:span text:style-name="Fuente_20_de_20_párrafo_20_predeter.1"><text:span text:style-name="T22">5.1 –</text:span></text:span><text:span text:style-name="Fuente_20_de_20_párrafo_20_predeter.1"><text:span text:style-name="T32"> Limpieza periódica y final de obra</text:span></text:span></text:p>
      <text:p text:style-name="P12">Se deberá realizar la limpieza diaria y organizada de la obra y, una vez terminada, se realizará una limpieza profunda de detalle, “no de obra”. </text:p>
      <text:p text:style-name="P12">La limpieza diaria se inicia en la coordinación de la tarea entre gremios para evitar, p.e., el ingreso de polvillo proveniente del lijado del enduido de las paredes en los distintos componentes de la obra (cajas de luz, artefactos de iluminación, etc.). Una vez finalizada la obra, se entregará la misma con una limpieza general de detalle “no de obra”, de acuerdo a los siguientes apartados:</text:p>
      <text:p text:style-name="P12">. pisos encerados y limpios de todo el sector intervenido.</text:p>
      <text:p text:style-name="P12">. paredes y cielorrasos sin telarañas o polvillo.</text:p>
      <text:p text:style-name="P12">. limpieza de artefactos de iluminación, sanitarios, tableros, etc.</text:p>
      <text:p text:style-name="P12">. aberturas y vidrios limpios</text:p>
      <text:p text:style-name="P12">.prueba integral de funcionamiento de instalaciones en general (de incendio, eléctrica, contra intrusos, de equipos de aire acondicionado, pluvial) con asistencia de los contratistas, subcontratistas y la inspección de obra.</text:p>
      <text:p text:style-name="P12">. dejar prevista la aplicación de una mano de pintura a posteriori del traslado del mobiliario, en fecha a confirmar por la inspección.</text:p>
      <text:p text:style-name="P26">** Se solicita la utilización de una empresa especializada para la realización de esta tarea. <text:s text:c="4"/></text:p>
      <text:p text:style-name="P25"><text:span text:style-name="Strong_20_Emphasis"><text:span text:style-name="T9"/></text:span></text:p>
      <text:p text:style-name="P25"><text:span text:style-name="Fuente_20_de_20_párrafo_20_predeter.1"><text:span text:style-name="T33">5.2 Contenedor</text:span></text:span></text:p>
      <text:p text:style-name="P39"><text:soft-page-break/><text:span text:style-name="Strong_20_Emphasis"><text:span text:style-name="T9">Se prevé la contratación de contenedores volquetes estándar de 5m3. Los trámites municipales correrán a cargo de la empresa. </text:span></text:span></text:p>
      <text:p text:style-name="P39"><text:span text:style-name="Strong_20_Emphasis"><text:span text:style-name="T9"/></text:span></text:p>
      <text:p text:style-name="P39"><text:span text:style-name="Fuente_20_de_20_párrafo_20_predeter.1"><text:span text:style-name="T3">5.3 </text:span></text:span><text:span text:style-name="Strong_20_Emphasis"><text:span text:style-name="T5">Reemplazo de señalética vinílica en ambas Mesas de Entradas</text:span></text:span></text:p>
      <text:p text:style-name="P39"><text:span text:style-name="Strong_20_Emphasis"><text:span text:style-name="T9">La empresa deberá proceder al reemplazo de la señalética de foil autoadhesivo de las Mesas de Entradas situadas en el hall (distrito + circuito), colocando señalética nueva idéntica a la anterior. </text:span></text:span></text:p>
      <text:p text:style-name="P39"><text:span text:style-name="Strong_20_Emphasis"><text:span text:style-name="T9"/></text:span></text:p>
      <text:p text:style-name="P39"><text:span text:style-name="Strong_20_Emphasis"><text:span text:style-name="T4"/></text:span></text:p>
      <text:p text:style-name="P39"><text:span text:style-name="Strong_20_Emphasis"><text:span text:style-name="T9"/></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1"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Courier New1" svg:font-family="'Courier New'" style:font-family-generic="modern"/>
    <style:font-face style:name="Times New Roman1" svg:font-family="'Times New Roman'" style:font-family-generic="roman"/>
    <style:font-face style:name="Arial3" svg:font-family="Arial" style:font-family-generic="swiss"/>
    <style:font-face style:name="Arial1" svg:font-family="Arial, Arial" style:font-family-generic="swiss"/>
    <style:font-face style:name="Calibri1" svg:font-family="Calibri" style:font-family-generic="swiss"/>
    <style:font-face style:name="OpenSymbol" svg:font-family="OpenSymbol" style:font-family-generic="system"/>
    <style:font-face style:name="Courier New" svg:font-family="'Courier New'" style:font-family-generic="modern" style:font-pitch="fixed"/>
    <style:font-face style:name="Mangal" svg:font-family="Mangal" style:font-pitch="variable"/>
    <style:font-face style:name="Swiss 721RomanSpeedo" svg:font-family="'Swiss 721RomanSpeedo'" style:font-pitch="variable"/>
    <style:font-face style:name="Times New Roman3" svg:font-family="'Times New Roman'" style:font-pitch="variable"/>
    <style:font-face style:name="Arial2" svg:font-family="Arial" style:font-family-generic="roman" style:font-pitch="variable"/>
    <style:font-face style:name="CIDFont+F5" svg:font-family="CIDFont+F5"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Zurich LtCn BT" svg:font-family="'Zurich LtCn BT'" style:font-family-generic="swiss" style:font-pitch="variable"/>
    <style:font-face style:name="Arial4" svg:font-family="Arial" style:font-family-generic="system" style:font-pitch="variable"/>
    <style:font-face style:name="Arial, Arial" svg:font-family="'Arial, Arial'" style:font-family-generic="system" style:font-pitch="variable"/>
    <style:font-face style:name="Lucida Sans Unicode1" svg:font-family="'Lucida Sans Unicode'" style:font-family-generic="system" style:font-pitch="variable"/>
    <style:font-face style:name="OpenSymbol2" svg:font-family="OpenSymbol" style:font-family-generic="system" style:font-pitch="variable"/>
    <style:font-face style:name="Tahoma1"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es" style:country-asian="AR" style:font-style-asian="normal" style:font-weight-asian="normal"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Lucida Sans Unicode" style:font-size-asian="12pt" style:language-asian="es" style:country-asian="AR" style:font-style-asian="normal" style:font-weight-asian="normal" style:font-name-complex="Tahoma" style:font-size-complex="12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hyphenation-ladder-count="no-limit" style:text-autospace="none"/>
      <style:text-properties fo:color="#000000" style:font-name="Arial1" fo:font-size="12pt" style:font-name-asian="Arial1" style:font-size-asian="12pt" style:font-name-complex="Arial1" style:font-size-complex="12pt" fo:hyphenate="tru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Epígrafe" style:family="paragraph" style:parent-style-name="Standard">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Footer" style:family="paragraph" style:parent-style-name="Standard" style:class="extra">
      <style:paragraph-properties fo:hyphenation-ladder-count="no-limit">
        <style:tab-stops>
          <style:tab-stop style:position="7.795cm" style:type="center"/>
          <style:tab-stop style:position="15.589cm" style:type="right"/>
        </style:tab-stops>
      </style:paragraph-properties>
      <style:text-properties fo:hyphenate="false" fo:hyphenation-remain-char-count="0" fo:hyphenation-push-char-count="0"/>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49cm" style:auto-text-indent="false"/>
      <style:text-properties style:font-name="Arial" style:font-name-complex="Arial" style:font-size-complex="12pt"/>
    </style:style>
    <style:style style:name="Texto_20_independiente_20_2" style:display-name="Texto independiente 2" style:family="paragraph" style:parent-style-name="Standard">
      <style:paragraph-properties fo:margin-top="0cm" fo:margin-bottom="0.212cm" fo:line-height="200%"/>
    </style:style>
    <style:style style:name="Text_20_body_20_indent" style:display-name="Text body indent" style:family="paragraph" style:parent-style-name="Standard" style:class="text">
      <style:paragraph-properties fo:margin-left="0cm" fo:margin-right="0cm" fo:text-align="justify" style:justify-single-word="false" fo:orphans="0" fo:widows="0" fo:text-indent="1.27cm" style:auto-text-indent="false" style:text-autospace="none"/>
      <style:text-properties style:font-name="Arial" fo:language="es" fo:country="AR" style:font-name-complex="Arial" style:font-size-complex="12pt"/>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Lucida Sans Unicode1" style:font-size-asian="14pt" style:font-weight-asian="bold" style:font-name-complex="Tahoma1"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6" style:display-name="Heading 6" style:family="paragraph" style:parent-style-name="Heading" style:next-style-name="Text_20_body" style:default-outline-level="6" style:list-style-name="" style:class="text">
      <style:text-properties style:font-name="Times New Roman" fo:font-size="7pt" fo:font-weight="bold" style:font-name-asian="Lucida Sans Unicode1" style:font-size-asian="7pt" style:font-weight-asian="bold" style:font-name-complex="Tahoma1" style:font-size-complex="7pt" style:font-weight-complex="bold"/>
    </style:style>
    <style:style style:name="Frame_20_contents" style:display-name="Frame contents" style:family="paragraph" style:parent-style-name="Text_20_body" style:class="extra"/>
    <style:style style:name="List_20_Paragraph" style:display-name="List Paragraph" style:family="paragraph" style:parent-style-name="Standard" style:default-outline-level="">
      <style:paragraph-properties fo:margin-left="1.27cm" fo:margin-right="0cm" fo:margin-top="0cm" fo:margin-bottom="0cm" fo:text-align="justify" style:justify-single-word="false" fo:text-indent="0cm" style:auto-text-indent="false"/>
      <style:text-properties style:font-name="Arial2" fo:font-size="10pt" fo:font-weight="bold" style:font-size-asian="10pt" style:font-weight-asian="bold" style:font-name-complex="Arial4" style:font-size-complex="10pt"/>
    </style:style>
    <style:style style:name="Párrafo_20_de_20_lista1" style:display-name="Párrafo de lista1" style:family="paragraph" style:parent-style-name="Standard" style:default-outline-level="">
      <style:paragraph-properties fo:margin-left="1.249cm" fo:margin-right="0cm" fo:margin-top="0cm" fo:margin-bottom="0cm" fo:line-height="150%" fo:text-align="center" style:justify-single-word="false" fo:text-indent="0.25cm" style:auto-text-indent="false"/>
      <style:text-properties style:language-asian="es" style:country-asian="ES"/>
    </style:style>
    <style:style style:name="WW-Default" style:family="paragraph" style:parent-style-name="Standard">
      <style:paragraph-properties fo:text-align="start" style:justify-single-word="false" fo:hyphenation-ladder-count="no-limit" style:text-autospace="none"/>
      <style:text-properties fo:color="#000000" style:font-name="Arial3" fo:font-size="12pt" style:font-name-asian="Arial3" style:font-size-asian="12pt" style:font-name-complex="Arial3" style:font-size-complex="12pt" fo:hyphenate="true" fo:hyphenation-remain-char-count="2" fo:hyphenation-push-char-count="2"/>
    </style:style>
    <style:style style:name="Fuente_20_de_20_párrafo_20_predeter." style:display-name="Fuente de párrafo predeter." style:family="text"/>
    <style:style style:name="Numbering_20_Symbols" style:display-name="Numbering Symbols" style:family="text">
      <style:text-properties style:font-name="Calibri" fo:font-size="11pt" fo:font-weight="bold" style:font-size-asian="11pt" style:font-weight-asian="bold" style:font-size-complex="11pt" style:font-weight-complex="bold"/>
    </style:style>
    <style:style style:name="WW8Num10z0" style:family="text">
      <style:text-properties style:font-name="Wingdings"/>
    </style:style>
    <style:style style:name="WW8Num7z0" style:family="text">
      <style:text-properties style:font-name="Wingdings"/>
    </style:style>
    <style:style style:name="WW8Num35z0" style:family="text">
      <style:text-properties style:font-name="Symbol"/>
    </style:style>
    <style:style style:name="WW8Num35z1" style:family="text">
      <style:text-properties style:font-name="Courier New"/>
    </style:style>
    <style:style style:name="WW8Num35z2" style:family="text">
      <style:text-properties style:font-name="Wingdings"/>
    </style:style>
    <style:style style:name="WW8Num45z0" style:family="text">
      <style:text-properties style:font-name="Symbol"/>
    </style:style>
    <style:style style:name="WW8Num12z0" style:family="text">
      <style:text-properties fo:font-weight="normal" style:font-weight-asian="normal"/>
    </style:style>
    <style:style style:name="WW8Num17z0" style:family="text">
      <style:text-properties style:font-name="Symbol"/>
    </style:style>
    <style:style style:name="WW8Num39z0" style:family="text">
      <style:text-properties style:font-name="Arial" style:font-name-asian="Times New Roman" style:font-name-complex="Arial"/>
    </style:style>
    <style:style style:name="WW8Num39z1" style:family="text">
      <style:text-properties style:font-name="Courier New" style:font-name-complex="Courier New"/>
    </style:style>
    <style:style style:name="WW8Num39z2" style:family="text">
      <style:text-properties style:font-name="Wingdings"/>
    </style:style>
    <style:style style:name="WW8Num21z0" style:family="text">
      <style:text-properties style:font-name="Symbol"/>
    </style:style>
    <style:style style:name="WW8Num46z0" style:family="text">
      <style:text-properties style:font-name="Symbol"/>
    </style:style>
    <style:style style:name="WW8Num46z1" style:family="text">
      <style:text-properties style:font-name="Courier New"/>
    </style:style>
    <style:style style:name="WW8Num46z2" style:family="text">
      <style:text-properties style:font-name="Wingdings"/>
    </style:style>
    <style:style style:name="WW8Num3z0" style:family="text">
      <style:text-properties fo:font-size="9pt" style:font-size-asian="9pt" style:font-size-complex="9pt"/>
    </style:style>
    <style:style style:name="WW8Num29z0" style:family="text">
      <style:text-properties style:font-name="Symbol"/>
    </style:style>
    <style:style style:name="WW8Num26z0" style:family="text">
      <style:text-properties style:font-name="Symbol"/>
    </style:style>
    <style:style style:name="WW8Num30z0" style:family="text">
      <style:text-properties style:font-name="Symbol"/>
    </style:style>
    <style:style style:name="WW8Num44z0" style:family="text">
      <style:text-properties style:font-name="Symbol"/>
    </style:style>
    <style:style style:name="Bullet_20_Symbols" style:display-name="Bullet Symbols" style:family="text">
      <style:text-properties style:font-name="OpenSymbol" style:font-name-asian="OpenSymbol" style:font-name-complex="OpenSymbol"/>
    </style:style>
    <style:style style:name="WW_5f_CharLFO1LVL1" style:display-name="WW_CharLFO1LVL1" style:family="text">
      <style:text-properties style:font-name="Wingdings"/>
    </style:style>
    <style:style style:name="WW_5f_CharLFO2LVL1" style:display-name="WW_CharLFO2LVL1" style:family="text">
      <style:text-properties style:font-name="Wingdings"/>
    </style:style>
    <style:style style:name="WW_5f_CharLFO3LVL1" style:display-name="WW_CharLFO3LVL1" style:family="text">
      <style:text-properties style:font-name="Symbol"/>
    </style:style>
    <style:style style:name="WW_5f_CharLFO3LVL2" style:display-name="WW_CharLFO3LVL2" style:family="text">
      <style:text-properties style:font-name="Courier New"/>
    </style:style>
    <style:style style:name="WW_5f_CharLFO3LVL3" style:display-name="WW_CharLFO3LVL3" style:family="text">
      <style:text-properties style:font-name="Wingdings"/>
    </style:style>
    <style:style style:name="WW_5f_CharLFO3LVL4" style:display-name="WW_CharLFO3LVL4" style:family="text">
      <style:text-properties style:font-name="Symbol"/>
    </style:style>
    <style:style style:name="WW_5f_CharLFO3LVL5" style:display-name="WW_CharLFO3LVL5" style:family="text">
      <style:text-properties style:font-name="Courier New"/>
    </style:style>
    <style:style style:name="WW_5f_CharLFO3LVL6" style:display-name="WW_CharLFO3LVL6" style:family="text">
      <style:text-properties style:font-name="Wingdings"/>
    </style:style>
    <style:style style:name="WW_5f_CharLFO3LVL7" style:display-name="WW_CharLFO3LVL7" style:family="text">
      <style:text-properties style:font-name="Symbol"/>
    </style:style>
    <style:style style:name="WW_5f_CharLFO3LVL8" style:display-name="WW_CharLFO3LVL8" style:family="text">
      <style:text-properties style:font-name="Courier New"/>
    </style:style>
    <style:style style:name="WW_5f_CharLFO3LVL9" style:display-name="WW_CharLFO3LVL9" style:family="text">
      <style:text-properties style:font-name="Wingdings"/>
    </style:style>
    <style:style style:name="WW_5f_CharLFO7LVL1" style:display-name="WW_CharLFO7LVL1" style:family="text">
      <style:text-properties style:font-name="Symbol"/>
    </style:style>
    <style:style style:name="WW_5f_CharLFO8LVL1" style:display-name="WW_CharLFO8LVL1" style:family="text">
      <style:text-properties style:font-name="Symbol" fo:font-weight="normal" style:font-weight-asian="normal"/>
    </style:style>
    <style:style style:name="WW_5f_CharLFO9LVL1" style:display-name="WW_CharLFO9LVL1" style:family="text">
      <style:text-properties style:font-name="Symbol"/>
    </style:style>
    <style:style style:name="WW_5f_CharLFO10LVL1" style:display-name="WW_CharLFO10LVL1" style:family="text">
      <style:text-properties style:font-name="Symbol" style:font-name-asian="Times New Roman" style:font-name-complex="Arial"/>
    </style:style>
    <style:style style:name="WW_5f_CharLFO10LVL2" style:display-name="WW_CharLFO10LVL2" style:family="text">
      <style:text-properties style:font-name="Courier New" style:font-name-complex="Courier New"/>
    </style:style>
    <style:style style:name="WW_5f_CharLFO10LVL3" style:display-name="WW_CharLFO10LVL3" style:family="text">
      <style:text-properties style:font-name="Wingdings"/>
    </style:style>
    <style:style style:name="WW_5f_CharLFO10LVL4" style:display-name="WW_CharLFO10LVL4" style:family="text">
      <style:text-properties style:font-name="Symbol" style:font-name-asian="Times New Roman" style:font-name-complex="Arial"/>
    </style:style>
    <style:style style:name="WW_5f_CharLFO10LVL5" style:display-name="WW_CharLFO10LVL5" style:family="text">
      <style:text-properties style:font-name="Courier New" style:font-name-complex="Courier New"/>
    </style:style>
    <style:style style:name="WW_5f_CharLFO10LVL6" style:display-name="WW_CharLFO10LVL6" style:family="text">
      <style:text-properties style:font-name="Wingdings"/>
    </style:style>
    <style:style style:name="WW_5f_CharLFO10LVL7" style:display-name="WW_CharLFO10LVL7" style:family="text">
      <style:text-properties style:font-name="Symbol" style:font-name-asian="Times New Roman" style:font-name-complex="Arial"/>
    </style:style>
    <style:style style:name="WW_5f_CharLFO10LVL8" style:display-name="WW_CharLFO10LVL8" style:family="text">
      <style:text-properties style:font-name="Courier New" style:font-name-complex="Courier New"/>
    </style:style>
    <style:style style:name="WW_5f_CharLFO10LVL9" style:display-name="WW_CharLFO10LVL9" style:family="text">
      <style:text-properties style:font-name="Wingdings"/>
    </style:style>
    <style:style style:name="WW_5f_CharLFO11LVL1" style:display-name="WW_CharLFO11LVL1" style:family="text">
      <style:text-properties style:font-name="Symbol"/>
    </style:style>
    <style:style style:name="WW_5f_CharLFO12LVL1" style:display-name="WW_CharLFO12LVL1" style:family="text">
      <style:text-properties style:font-name="Symbol"/>
    </style:style>
    <style:style style:name="WW_5f_CharLFO12LVL2" style:display-name="WW_CharLFO12LVL2" style:family="text">
      <style:text-properties style:font-name="Courier New"/>
    </style:style>
    <style:style style:name="WW_5f_CharLFO12LVL3" style:display-name="WW_CharLFO12LVL3" style:family="text">
      <style:text-properties style:font-name="Wingdings"/>
    </style:style>
    <style:style style:name="WW_5f_CharLFO12LVL4" style:display-name="WW_CharLFO12LVL4" style:family="text">
      <style:text-properties style:font-name="Symbol"/>
    </style:style>
    <style:style style:name="WW_5f_CharLFO12LVL5" style:display-name="WW_CharLFO12LVL5" style:family="text">
      <style:text-properties style:font-name="Courier New"/>
    </style:style>
    <style:style style:name="WW_5f_CharLFO12LVL6" style:display-name="WW_CharLFO12LVL6" style:family="text">
      <style:text-properties style:font-name="Wingdings"/>
    </style:style>
    <style:style style:name="WW_5f_CharLFO12LVL7" style:display-name="WW_CharLFO12LVL7" style:family="text">
      <style:text-properties style:font-name="Symbol"/>
    </style:style>
    <style:style style:name="WW_5f_CharLFO12LVL8" style:display-name="WW_CharLFO12LVL8" style:family="text">
      <style:text-properties style:font-name="Courier New"/>
    </style:style>
    <style:style style:name="WW_5f_CharLFO12LVL9" style:display-name="WW_CharLFO12LVL9" style:family="text">
      <style:text-properties style:font-name="Wingdings"/>
    </style:style>
    <style:style style:name="WW_5f_CharLFO13LVL1" style:display-name="WW_CharLFO13LVL1" style:family="text">
      <style:text-properties style:font-name="Symbol" fo:font-size="9pt" style:font-size-asian="9pt" style:font-size-complex="9pt"/>
    </style:style>
    <style:style style:name="WW_5f_CharLFO14LVL1" style:display-name="WW_CharLFO14LVL1" style:family="text">
      <style:text-properties style:font-name="Symbol"/>
    </style:style>
    <style:style style:name="WW_5f_CharLFO16LVL1" style:display-name="WW_CharLFO16LVL1" style:family="text">
      <style:text-properties style:font-name="Symbol"/>
    </style:style>
    <style:style style:name="WW_5f_CharLFO17LVL1" style:display-name="WW_CharLFO17LVL1" style:family="text">
      <style:text-properties style:font-name="Symbol"/>
    </style:style>
    <style:style style:name="WW_5f_CharLFO19LVL1" style:display-name="WW_CharLFO19LVL1" style:family="text">
      <style:text-properties style:font-name="Symbol"/>
    </style:style>
    <style:style style:name="WW_5f_CharLFO22LVL1" style:display-name="WW_CharLFO22LVL1" style:family="text">
      <style:text-properties style:font-name="Wingdings"/>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St33z0" style:family="text">
      <style:text-properties style:font-name="Symbol"/>
    </style:style>
    <style:style style:name="WW8Num51z0" style:family="text">
      <style:text-properties style:font-name="Symbol"/>
    </style:style>
    <style:style style:name="WW8Num51z1" style:family="text">
      <style:text-properties style:font-name="Courier New1" style:font-name-complex="Courier New1"/>
    </style:style>
    <style:style style:name="WW8Num51z2" style:family="text">
      <style:text-properties style:font-name="Wingdings1"/>
    </style:style>
    <style:style style:name="WW8Num4z0" style:family="text">
      <style:text-properties style:font-name="Symbol"/>
    </style:style>
    <style:style style:name="WW8Num6z0" style:family="text">
      <style:text-properties style:font-name="Symbol"/>
    </style:style>
    <style:style style:name="Fuente_20_de_20_párrafo_20_predeter.1" style:display-name="Fuente de párrafo predeter.1" style:family="text"/>
    <style:style style:name="Default_20_Paragraph_20_Font" style:display-name="Default Paragraph Font" style:family="text"/>
    <style:style style:name="fontstyle01" style:family="text" style:parent-style-name="Default_20_Paragraph_20_Font">
      <style:text-properties fo:color="#000000" style:font-name="CIDFont+F5" fo:font-size="9pt" fo:font-style="normal" fo:font-weight="normal" style:font-size-asian="9pt" style:font-style-asian="normal" style:font-weight-asian="normal" style:font-size-complex="9pt" style:font-style-complex="normal" style:font-weight-complex="normal"/>
    </style:style>
    <style:style style:name="ListLabel_20_4" style:display-name="ListLabel 4" style:family="text">
      <style:text-properties style:font-name-asian="OpenSymbol2" style:font-name-complex="OpenSymbol2"/>
    </style:style>
    <style:style style:name="Graphics" style:family="graphic"/>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0">
      <text:list-level-style-bullet text:level="1" text:style-name="WW_5f_CharLFO1LVL1" text:bullet-char="">
        <style:list-level-properties/>
        <style:text-properties style:font-name="Wingdings"/>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2LVL1" text:bullet-char="">
        <style:list-level-properties/>
        <style:text-properties style:font-name="Wingdings"/>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bullet text:level="1" text:style-name="WW_5f_CharLFO3LVL1" text:bullet-char="">
        <style:list-level-properties/>
        <style:text-properties style:font-name="Symbol"/>
      </text:list-level-style-bullet>
      <text:list-level-style-bullet text:level="2" text:style-name="WW_5f_CharLFO3LVL2" text:bullet-char="o">
        <style:list-level-properties/>
        <style:text-properties style:font-name="Courier New"/>
      </text:list-level-style-bullet>
      <text:list-level-style-bullet text:level="3" text:style-name="WW_5f_CharLFO3LVL3" text:bullet-char="">
        <style:list-level-properties/>
        <style:text-properties style:font-name="Wingdings"/>
      </text:list-level-style-bullet>
      <text:list-level-style-bullet text:level="4" text:style-name="WW_5f_CharLFO3LVL4" text:bullet-char="">
        <style:list-level-properties/>
        <style:text-properties style:font-name="Symbol"/>
      </text:list-level-style-bullet>
      <text:list-level-style-bullet text:level="5" text:style-name="WW_5f_CharLFO3LVL5" text:bullet-char="o">
        <style:list-level-properties/>
        <style:text-properties style:font-name="Courier New"/>
      </text:list-level-style-bullet>
      <text:list-level-style-bullet text:level="6" text:style-name="WW_5f_CharLFO3LVL6" text:bullet-char="">
        <style:list-level-properties/>
        <style:text-properties style:font-name="Wingdings"/>
      </text:list-level-style-bullet>
      <text:list-level-style-bullet text:level="7" text:style-name="WW_5f_CharLFO3LVL7" text:bullet-char="">
        <style:list-level-properties/>
        <style:text-properties style:font-name="Symbol"/>
      </text:list-level-style-bullet>
      <text:list-level-style-bullet text:level="8" text:style-name="WW_5f_CharLFO3LVL8" text:bullet-char="o">
        <style:list-level-properties/>
        <style:text-properties style:font-name="Courier New"/>
      </text:list-level-style-bullet>
      <text:list-level-style-bullet text:level="9" text:style-name="WW_5f_CharLFO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bullet text:level="1" text:style-name="WW_5f_CharLFO7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_5f_CharLFO8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_5f_CharLFO9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bullet text:level="1" text:style-name="WW_5f_CharLFO10LVL1" text:bullet-char="">
        <style:list-level-properties/>
        <style:text-properties style:font-name="Symbol"/>
      </text:list-level-style-bullet>
      <text:list-level-style-bullet text:level="2" text:style-name="WW_5f_CharLFO10LVL2" text:bullet-char="o">
        <style:list-level-properties/>
        <style:text-properties style:font-name="Courier New"/>
      </text:list-level-style-bullet>
      <text:list-level-style-bullet text:level="3" text:style-name="WW_5f_CharLFO10LVL3" text:bullet-char="">
        <style:list-level-properties/>
        <style:text-properties style:font-name="Wingdings"/>
      </text:list-level-style-bullet>
      <text:list-level-style-bullet text:level="4" text:style-name="WW_5f_CharLFO10LVL4" text:bullet-char="">
        <style:list-level-properties/>
        <style:text-properties style:font-name="Symbol"/>
      </text:list-level-style-bullet>
      <text:list-level-style-bullet text:level="5" text:style-name="WW_5f_CharLFO10LVL5" text:bullet-char="o">
        <style:list-level-properties/>
        <style:text-properties style:font-name="Courier New"/>
      </text:list-level-style-bullet>
      <text:list-level-style-bullet text:level="6" text:style-name="WW_5f_CharLFO10LVL6" text:bullet-char="">
        <style:list-level-properties/>
        <style:text-properties style:font-name="Wingdings"/>
      </text:list-level-style-bullet>
      <text:list-level-style-bullet text:level="7" text:style-name="WW_5f_CharLFO10LVL7" text:bullet-char="">
        <style:list-level-properties/>
        <style:text-properties style:font-name="Symbol"/>
      </text:list-level-style-bullet>
      <text:list-level-style-bullet text:level="8" text:style-name="WW_5f_CharLFO10LVL8" text:bullet-char="o">
        <style:list-level-properties/>
        <style:text-properties style:font-name="Courier New"/>
      </text:list-level-style-bullet>
      <text:list-level-style-bullet text:level="9" text:style-name="WW_5f_CharLFO10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_5f_CharLFO11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bullet text:level="1" text:style-name="WW_5f_CharLFO12LVL1" text:bullet-char="">
        <style:list-level-properties/>
        <style:text-properties style:font-name="Symbol"/>
      </text:list-level-style-bullet>
      <text:list-level-style-bullet text:level="2" text:style-name="WW_5f_CharLFO12LVL2" text:bullet-char="o">
        <style:list-level-properties/>
        <style:text-properties style:font-name="Courier New"/>
      </text:list-level-style-bullet>
      <text:list-level-style-bullet text:level="3" text:style-name="WW_5f_CharLFO12LVL3" text:bullet-char="">
        <style:list-level-properties/>
        <style:text-properties style:font-name="Wingdings"/>
      </text:list-level-style-bullet>
      <text:list-level-style-bullet text:level="4" text:style-name="WW_5f_CharLFO12LVL4" text:bullet-char="">
        <style:list-level-properties/>
        <style:text-properties style:font-name="Symbol"/>
      </text:list-level-style-bullet>
      <text:list-level-style-bullet text:level="5" text:style-name="WW_5f_CharLFO12LVL5" text:bullet-char="o">
        <style:list-level-properties/>
        <style:text-properties style:font-name="Courier New"/>
      </text:list-level-style-bullet>
      <text:list-level-style-bullet text:level="6" text:style-name="WW_5f_CharLFO12LVL6" text:bullet-char="">
        <style:list-level-properties/>
        <style:text-properties style:font-name="Wingdings"/>
      </text:list-level-style-bullet>
      <text:list-level-style-bullet text:level="7" text:style-name="WW_5f_CharLFO12LVL7" text:bullet-char="">
        <style:list-level-properties/>
        <style:text-properties style:font-name="Symbol"/>
      </text:list-level-style-bullet>
      <text:list-level-style-bullet text:level="8" text:style-name="WW_5f_CharLFO12LVL8" text:bullet-char="o">
        <style:list-level-properties/>
        <style:text-properties style:font-name="Courier New"/>
      </text:list-level-style-bullet>
      <text:list-level-style-bullet text:level="9" text:style-name="WW_5f_CharLFO12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13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bullet text:level="1" text:style-name="WW_5f_CharLFO14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_5f_CharLFO16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bullet text:level="1" text:style-name="WW_5f_CharLFO17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bullet text:level="1" text:style-name="WW_5f_CharLFO19LVL1" text:bullet-char="">
        <style:list-level-properties/>
        <style:text-properties style:font-name="Symbol"/>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2LVL1" text:bullet-char="">
        <style:list-level-properties/>
        <style:text-properties style:font-name="Wingdings"/>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format="">
        <style:list-level-properties/>
      </text:list-level-style-number>
      <text:list-level-style-number text:level="2" style:num-format="">
        <style:list-level-properties/>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style:num-format="">
        <style:list-level-properties/>
      </text:list-level-style-number>
      <text:list-level-style-number text:level="2" style:num-format="">
        <style:list-level-properties/>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6" style:display-name="RTF_Num 6">
      <text:list-level-style-number text:level="1" style:num-format="">
        <style:list-level-properties/>
      </text:list-level-style-number>
      <text:list-level-style-number text:level="2" style:num-format="">
        <style:list-level-properties/>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number text:level="1" style:num-format="">
        <style:list-level-properties/>
      </text:list-level-style-number>
      <text:list-level-style-number text:level="2" style:num-format="">
        <style:list-level-properties/>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style:num-format="">
        <style:list-level-properties/>
      </text:list-level-style-number>
      <text:list-level-style-number text:level="2" style:num-format="">
        <style:list-level-properties/>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2" style:display-name="RTF_Num 1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3" style:display-name="RTF_Num 1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4" style:display-name="RTF_Num 14">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5" style:display-name="RTF_Num 15">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6" style:display-name="RTF_Num 16">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7" style:display-name="RTF_Num 17">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8" style:display-name="RTF_Num 18">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9" style:display-name="RTF_Num 19">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0" style:display-name="RTF_Num 2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1" style:display-name="RTF_Num 21">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2" style:display-name="RTF_Num 2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1" text:consecutive-numbering="true">
      <text:list-level-style-bullet text:level="1" text:style-name="WW8Num51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1z1"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1z2"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51z0"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1z1"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1z2"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51z0"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1z1"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1z2"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3" style:display-name="RTF_Num 2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24" style:display-name="RTF_Num 24">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65cm" fo:text-indent="-0.635cm" fo:margin-left="1.26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bullet text:level="2" text:style-name="ListLabel_20_4"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style:font-charset="x-symbol"/>
      </text:list-level-style-bullet>
      <text:list-level-style-bullet text:level="3" text:style-name="ListLabel_20_4"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style:font-charset="x-symbol"/>
      </text:list-level-style-bullet>
      <text:list-level-style-bullet text:level="4" text:style-name="ListLabel_20_4"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style:font-charset="x-symbol"/>
      </text:list-level-style-bullet>
      <text:list-level-style-bullet text:level="5" text:style-name="ListLabel_20_4"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style:font-charset="x-symbol"/>
      </text:list-level-style-bullet>
      <text:list-level-style-bullet text:level="6" text:style-name="ListLabel_20_4"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style:font-charset="x-symbol"/>
      </text:list-level-style-bullet>
      <text:list-level-style-bullet text:level="7" text:style-name="ListLabel_20_4"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style:font-charset="x-symbol"/>
      </text:list-level-style-bullet>
      <text:list-level-style-bullet text:level="8" text:style-name="ListLabel_20_4"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style:font-charset="x-symbol"/>
      </text:list-level-style-bullet>
      <text:list-level-style-bullet text:level="9" text:style-name="ListLabel_20_4"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bullet text:level="2" text:style-name="ListLabel_20_4"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style:font-charset="x-symbol"/>
      </text:list-level-style-bullet>
      <text:list-level-style-bullet text:level="3" text:style-name="ListLabel_20_4"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style:font-charset="x-symbol"/>
      </text:list-level-style-bullet>
      <text:list-level-style-bullet text:level="4" text:style-name="ListLabel_20_4"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style:font-charset="x-symbol"/>
      </text:list-level-style-bullet>
      <text:list-level-style-bullet text:level="5" text:style-name="ListLabel_20_4"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style:font-charset="x-symbol"/>
      </text:list-level-style-bullet>
      <text:list-level-style-bullet text:level="6" text:style-name="ListLabel_20_4"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style:font-charset="x-symbol"/>
      </text:list-level-style-bullet>
      <text:list-level-style-bullet text:level="7" text:style-name="ListLabel_20_4"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style:font-charset="x-symbol"/>
      </text:list-level-style-bullet>
      <text:list-level-style-bullet text:level="8" text:style-name="ListLabel_20_4"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style:font-charset="x-symbol"/>
      </text:list-level-style-bullet>
      <text:list-level-style-bullet text:level="9" text:style-name="ListLabel_20_4"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a7" style:family="table">
      <style:table-properties style:width="15.6cm" fo:margin-left="0cm" fo:margin-right="-0.011cm" table:align="margins"/>
    </style:style>
    <style:style style:name="Tabla7.A" style:family="table-column">
      <style:table-column-properties style:column-width="15.6cm" style:rel-column-width="65535*"/>
    </style:style>
    <style:style style:name="Tabla7.A1" style:family="table-cell">
      <style:table-cell-properties fo:padding="0.097cm" fo:border-left="none" fo:border-right="none" fo:border-top="none" fo:border-bottom="0.035cm solid #000000"/>
    </style:style>
    <style:style style:name="Tabla6" style:family="table">
      <style:table-properties style:width="15.589cm" table:align="margins"/>
    </style:style>
    <style:style style:name="Tabla6.A" style:family="table-column">
      <style:table-column-properties style:column-width="15.589cm" style:rel-column-width="65535*"/>
    </style:style>
    <style:style style:name="Tabla6.A1" style:family="table-cell">
      <style:table-cell-properties fo:padding="0.097cm" fo:border-left="none" fo:border-right="none" fo:border-top="none" fo:border-bottom="0.035cm solid #000000"/>
    </style:style>
    <style:style style:name="MP1" style:family="paragraph" style:parent-style-name="Header">
      <style:text-properties style:text-underline-style="solid" style:text-underline-width="auto" style:text-underline-color="font-color"/>
    </style:style>
    <style:style style:name="MP2" style:family="paragraph" style:parent-style-name="Header">
      <style:text-properties style:font-name="Arial" fo:font-size="6pt" style:font-size-asian="6pt" style:font-size-complex="6pt"/>
    </style:style>
    <style:style style:name="MP3" style:family="paragraph" style:parent-style-name="Header">
      <style:paragraph-properties fo:text-align="end" style:justify-single-word="false"/>
      <style:text-properties fo:color="#ff950e" style:font-name="Arial" fo:font-size="9pt" fo:font-weight="bold" style:font-size-asian="9pt" style:font-weight-asian="bold" style:font-size-complex="9pt" style:font-weight-complex="bold"/>
    </style:style>
    <style:style style:name="MP4" style:family="paragraph" style:parent-style-name="Header">
      <style:paragraph-properties fo:margin-left="-0.097cm" fo:margin-right="0.009cm" fo:text-indent="0cm" style:auto-text-indent="false" fo:background-color="#e6e6e6">
        <style:background-image/>
      </style:paragraph-properties>
      <style:text-properties style:font-name="Arial" fo:font-size="9pt" style:font-size-asian="9pt" style:font-size-complex="9pt"/>
    </style:style>
    <style:style style:name="MP5" style:family="paragraph" style:parent-style-name="Header">
      <style:paragraph-properties fo:background-color="#e6e6e6">
        <style:background-image/>
      </style:paragraph-properties>
      <style:text-properties style:font-name="Arial" fo:font-size="9pt" style:font-size-asian="9pt" style:font-size-complex="9pt"/>
    </style:style>
    <style:style style:name="MP6" style:family="paragraph" style:parent-style-name="Table_20_Contents">
      <style:paragraph-properties fo:background-color="#e6e6e6">
        <style:background-image/>
      </style:paragraph-properties>
      <style:text-properties style:font-name="Arial" fo:font-size="9pt" style:font-size-asian="9pt" style:font-size-complex="9pt"/>
    </style:style>
    <style:style style:name="MP7" style:family="paragraph" style:parent-style-name="Footer">
      <style:paragraph-properties fo:text-align="end" style:justify-single-word="false" fo:background-color="#e6e6e6">
        <style:background-image/>
      </style:paragraph-properties>
      <style:text-properties style:font-name="Arial" fo:font-size="9pt" style:font-size-asian="9pt" style:font-size-complex="9pt"/>
    </style:style>
    <style:style style:name="MP8" style:family="paragraph" style:parent-style-name="Footer">
      <style:paragraph-properties fo:text-align="end" style:justify-single-word="false"/>
      <style:text-properties style:font-name="Arial" fo:font-size="9pt" style:font-size-asian="9pt" style:font-size-complex="9pt"/>
    </style:style>
    <style:style style:name="MT1" style:family="text">
      <style:text-properties fo:background-color="transparent"/>
    </style:style>
    <style:style style:name="Mfr1" style:family="graphic" style:parent-style-name="Graphics">
      <style:graphic-properties style:vertical-pos="from-top" style:vertical-rel="paragraph-content" style:horizontal-pos="from-left" style:horizontal-rel="paragraph-content"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59cm" fo:page-height="35.565cm" style:num-format="1" style:print-orientation="portrait" fo:margin-top="2.858cm" fo:margin-bottom="2.025cm" fo:margin-left="4.001cm" fo:margin-right="2cm" style:writing-mode="lr-tb" style:footnote-max-height="0cm">
        <style:footnote-sep style:width="0.018cm" style:adjustment="left" style:rel-width="33%" style:color="#000000"/>
      </style:page-layout-properties>
      <style:header-style>
        <style:header-footer-properties svg:height="3.519cm" fo:margin-left="0cm" fo:margin-right="0cm" fo:margin-bottom="0.499cm"/>
      </style:header-style>
      <style:footer-style>
        <style:header-footer-properties svg:height="1.732cm" fo:margin-left="0cm" fo:margin-right="0cm" fo:margin-top="0.499cm"/>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Header"/>
      </style:header>
      <style:footer>
        <text:p text:style-name="Footer"/>
      </style:footer>
    </style:master-page>
    <style:master-page style:name="MP0" style:page-layout-name="Mpm2">
      <style:header>
        <text:p text:style-name="MP1"><draw:frame draw:style-name="Mfr1" draw:name="gráficos12" text:anchor-type="paragraph" svg:x="0cm" svg:y="-1.464cm" svg:width="1.431cm" svg:height="1.623cm" draw:z-index="13"><draw:image xlink:href="Pictures/100000000000019F000001EEF5A5F73E.jpg" xlink:type="simple" xlink:show="embed" xlink:actuate="onLoad"/></draw:frame></text:p>
        <text:p text:style-name="Header"/>
        <text:p text:style-name="MP2"/>
        <text:p text:style-name="MP2"/>
        <text:p text:style-name="MP3">REFORMA EDILICIA EN JUZGADO DE ESPERANZA</text:p>
        <table:table table:name="Tabla7" table:style-name="Tabla7">
          <table:table-column table:style-name="Tabla7.A"/>
          <table:table-row>
            <table:table-cell table:style-name="Tabla7.A1" office:value-type="string">
              <text:p text:style-name="MP4">Poder Judicial de la Provincia de Santa Fe</text:p>
            </table:table-cell>
          </table:table-row>
        </table:table>
        <text:p text:style-name="MP5">Oficina de Arquitectura del Poder Judicial de la Provincia de Santa Fe</text:p>
      </style:header>
      <style:footer>
        <table:table table:name="Tabla6" table:style-name="Tabla6">
          <table:table-column table:style-name="Tabla6.A"/>
          <table:table-row>
            <table:table-cell table:style-name="Tabla6.A1" office:value-type="string">
              <text:p text:style-name="MP6">Pliego de Especificaciones Técnicas Particulares</text:p>
            </table:table-cell>
          </table:table-row>
        </table:table>
        <text:p text:style-name="MP7">PETP – Pag. <text:span text:style-name="MT1"><text:page-number text:select-page="current">14</text:page-number></text:span>-</text:p>
        <text:p text:style-name="MP8"/>
      </style:footer>
    </style:master-page>
    <style:master-page style:name="HTML" style:page-layout-name="Mpm3">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3$Win32 OpenOffice.org_project/413m1$Build-9783</meta:generator>
    <meta:creation-date>2022-08-29T08:01:29.80</meta:creation-date>
    <meta:editing-cycles>106</meta:editing-cycles>
    <meta:editing-duration>P20DT13H29M57S</meta:editing-duration>
    <dc:date>2025-03-21T13:27:31.27</dc:date>
    <meta:printed-by>gonzalo miguel basualdo</meta:printed-by>
    <meta:print-date>2025-03-07T11:51:30.99</meta:print-date>
    <meta:document-statistic meta:table-count="2" meta:image-count="1" meta:object-count="0" meta:page-count="14" meta:paragraph-count="141" meta:word-count="5524" meta:character-count="35202"/>
    <meta:user-defined meta:name="Información 1"/>
    <meta:user-defined meta:name="Información 2"/>
    <meta:user-defined meta:name="Información 3"/>
    <meta:user-defined meta:name="Información 4"/>
  </office:meta>
</office:document-meta>
</file>