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32000000320DA6960A7.jpg"/>
  <manifest:file-entry manifest:media-type="image/jpeg" manifest:full-path="Pictures/1000000000000DB4000009B0ECC3F793.jpg"/>
  <manifest:file-entry manifest:media-type="image/jpeg" manifest:full-path="Pictures/10000000000000E1000000E1AFCFB78D.jpg"/>
  <manifest:file-entry manifest:media-type="image/jpeg" manifest:full-path="Pictures/10000000000001F4000001F43867637C.jpg"/>
  <manifest:file-entry manifest:media-type="image/jpeg" manifest:full-path="Pictures/100000000000019F000001EEF5A5F73E.jpg"/>
  <manifest:file-entry manifest:media-type="image/jpeg" manifest:full-path="Pictures/1000000000000384000003845A543BD1.jpg"/>
  <manifest:file-entry manifest:media-type="image/jpeg" manifest:full-path="Pictures/10000000000008900000071CCBB1A433.jpg"/>
  <manifest:file-entry manifest:media-type="image/jpeg" manifest:full-path="Pictures/1000000000000182000001F4192970E9.jpg"/>
  <manifest:file-entry manifest:media-type="image/jpeg" manifest:full-path="Pictures/1000000000000384000003843740D831.jpg"/>
  <manifest:file-entry manifest:media-type="image/jpeg" manifest:full-path="Pictures/100000000000023000000230D3288702.jpg"/>
  <manifest:file-entry manifest:media-type="image/png" manifest:full-path="Pictures/100002010000023000000230C979E843.png"/>
  <manifest:file-entry manifest:media-type="image/jpeg" manifest:full-path="Pictures/10000000000002B10000026EC120874F.jpg"/>
  <manifest:file-entry manifest:media-type="image/png" manifest:full-path="Pictures/10000201000003E8000003E8592AA60F.png"/>
  <manifest:file-entry manifest:media-type="image/jpeg" manifest:full-path="Pictures/100000000000038400000384699B664B.jpg"/>
  <manifest:file-entry manifest:media-type="image/jpeg" manifest:full-path="Pictures/100000000000023000000230A02F2099.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ArialNarrow,Bold" svg:font-family="'ArialNarrow,Bold'"/>
    <style:font-face style:name="OpenSymbol" svg:font-family="OpenSymbol"/>
    <style:font-face style:name="Times New Roman3" svg:font-family="'Times New Roman'" style:font-family-generic="roman"/>
    <style:font-face style:name="Arial3" svg:font-family="Arial" style:font-family-generic="swiss"/>
    <style:font-face style:name="ArialNarrow" svg:font-family="ArialNarrow" style:font-family-generic="swiss"/>
    <style:font-face style:name="Calibri" svg:font-family="Calibri" style:font-family-generic="swiss"/>
    <style:font-face style:name="Mangal" svg:font-family="Mangal" style:font-pitch="variable"/>
    <style:font-face style:name="RomanS" svg:font-family="RomanS" style:font-pitch="variable"/>
    <style:font-face style:name="Swiss 721RomanSpeedo1" svg:font-family="'Swiss 721RomanSpeedo'" style:font-pitch="variable"/>
    <style:font-face style:name="Times New Roman2" svg:font-family="'Times New Roman'" style:font-pitch="variable"/>
    <style:font-face style:name="Arial1" svg:font-family="Arial" style:font-family-generic="roman" style:font-pitch="variable"/>
    <style:font-face style:name="Arial, Arial" svg:font-family="'Arial, Arial'" style:font-family-generic="roman" style:font-pitch="variable"/>
    <style:font-face style:name="Courier New" svg:font-family="'Courier New'"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Arial" svg:font-family="Arial" style:font-family-generic="swiss" style:font-pitch="variable"/>
    <style:font-face style:name="Calibri1" svg:font-family="Calibri" style:font-family-generic="swiss" style:font-pitch="variable"/>
    <style:font-face style:name="Tahoma" svg:font-family="Tahoma" style:font-family-generic="swiss" style:font-pitch="variable"/>
    <style:font-face style:name="Arial2" svg:font-family="Arial" style:font-family-generic="system" style:font-pitch="variable"/>
    <style:font-face style:name="Arial, Arial1" svg:font-family="'Arial, Arial'" style:font-family-generic="system" style:font-pitch="variable"/>
    <style:font-face style:name="Courier New1" svg:font-family="'Courier New'"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OpenSymbol1" svg:font-family="OpenSymbol" style:font-family-generic="system" style:font-pitch="variable"/>
    <style:font-face style:name="Swiss 721RomanSpeedo" svg:font-family="'Swiss 721RomanSpeedo'"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Header">
      <style:text-properties style:font-name="Arial1" fo:font-size="6pt" style:font-size-asian="6pt" style:font-size-complex="6pt"/>
    </style:style>
    <style:style style:name="P2" style:family="paragraph" style:parent-style-name="Header">
      <style:paragraph-properties fo:text-align="end" style:justify-single-word="false"/>
      <style:text-properties fo:color="#ff950e" style:font-name="Arial1" fo:font-size="9pt" fo:font-weight="bold" style:font-size-asian="9pt" style:font-weight-asian="bold" style:font-size-complex="9pt" style:font-weight-complex="bold"/>
    </style:style>
    <style:style style:name="P3" style:family="paragraph" style:parent-style-name="Header" style:master-page-name="">
      <style:paragraph-properties fo:margin-left="0cm" fo:margin-right="0.009cm" fo:orphans="2" fo:widows="2" fo:hyphenation-ladder-count="no-limit" fo:text-indent="0cm" style:auto-text-indent="false" style:page-number="auto" fo:background-color="#e6e6e6" text:number-lines="false" text:line-number="0" style:writing-mode="lr-tb">
        <style:tab-stops>
          <style:tab-stop style:position="7.5cm" style:type="center"/>
          <style:tab-stop style:position="15cm" style:type="right"/>
        </style:tab-stops>
        <style:background-image/>
      </style:paragraph-properties>
      <style:text-properties style:font-name="Arial1" fo:font-size="9pt" fo:background-color="transparent" style:font-size-asian="9pt" style:font-size-complex="9pt" fo:hyphenate="false" fo:hyphenation-remain-char-count="2" fo:hyphenation-push-char-count="2"/>
    </style:style>
    <style:style style:name="P4" style:family="paragraph" style:parent-style-name="Header">
      <style:paragraph-properties fo:line-height="150%" fo:background-color="#e6e6e6">
        <style:background-image/>
      </style:paragraph-properties>
      <style:text-properties style:font-name="Arial1" fo:font-size="9pt" fo:background-color="transparent" style:font-size-asian="9pt" style:font-size-complex="9pt"/>
    </style:style>
    <style:style style:name="P5" style:family="paragraph" style:parent-style-name="Table_20_Contents">
      <style:paragraph-properties fo:background-color="#e6e6e6">
        <style:background-image/>
      </style:paragraph-properties>
      <style:text-properties style:font-name="Arial1" fo:font-size="9pt" style:font-size-asian="9pt" style:font-size-complex="9pt"/>
    </style:style>
    <style:style style:name="P6" style:family="paragraph" style:parent-style-name="Footer">
      <style:paragraph-properties fo:text-align="end" style:justify-single-word="false" fo:background-color="#e6e6e6">
        <style:background-image/>
      </style:paragraph-properties>
    </style:style>
    <style:style style:name="P7" style:family="paragraph" style:parent-style-name="Footer">
      <style:paragraph-properties fo:text-align="end" style:justify-single-word="false"/>
    </style:style>
    <style:style style:name="P8" style:family="paragraph" style:parent-style-name="Standard">
      <style:paragraph-properties fo:line-height="150%" fo:text-align="justify" style:justify-single-word="false"/>
      <style:text-properties style:font-name="Tahoma"/>
    </style:style>
    <style:style style:name="P9" style:family="paragraph" style:parent-style-name="Standard">
      <style:paragraph-properties fo:line-height="150%" fo:text-align="justify" style:justify-single-word="false"/>
      <style:text-properties fo:color="#ff950e" style:font-name="Tahoma" fo:font-size="12pt" fo:font-weight="bold" fo:background-color="transparent" style:font-name-asian="ArialNarrow" style:font-size-asian="12pt" style:font-weight-asian="bold" style:font-name-complex="ArialNarrow" style:font-size-complex="12pt"/>
    </style:style>
    <style:style style:name="P10" style:family="paragraph" style:parent-style-name="Standard">
      <style:paragraph-properties fo:line-height="150%" fo:text-align="justify" style:justify-single-word="false"/>
      <style:text-properties fo:color="#ff950e" style:font-name="Tahoma" fo:font-weight="bold" style:font-weight-asian="bold" style:font-name-complex="Arial2"/>
    </style:style>
    <style:style style:name="P11" style:family="paragraph" style:parent-style-name="Standard">
      <style:paragraph-properties fo:line-height="150%" fo:text-align="justify" style:justify-single-word="false"/>
      <style:text-properties fo:color="#ff950e" style:font-name="Calibri1" fo:font-size="11pt" fo:font-weight="bold" style:font-name-asian="Times New Roman1" style:font-size-asian="11pt" style:font-weight-asian="bold" style:font-name-complex="Times New Roman1" style:font-size-complex="11pt" style:font-weight-complex="bold"/>
    </style:style>
    <style:style style:name="P12" style:family="paragraph" style:parent-style-name="Standard">
      <style:paragraph-properties fo:line-height="150%" fo:text-align="justify" style:justify-single-word="false"/>
      <style:text-properties fo:color="#ff950e" style:font-name="Calibri1" fo:font-size="11pt" fo:font-weight="bold" style:font-size-asian="11pt" style:font-weight-asian="bold" style:font-name-complex="Arial2" style:font-size-complex="11pt"/>
    </style:style>
    <style:style style:name="P13" style:family="paragraph" style:parent-style-name="Standard">
      <style:paragraph-properties fo:line-height="150%" fo:text-align="justify" style:justify-single-word="false"/>
      <style:text-properties fo:color="#ff950e" style:font-name="Calibri1" fo:font-size="11pt" fo:font-weight="bold" style:font-size-asian="11pt" style:font-weight-asian="bold" style:font-name-complex="Arial2" style:font-size-complex="11pt" style:font-weight-complex="bold"/>
    </style:style>
    <style:style style:name="P14" style:family="paragraph" style:parent-style-name="Standard">
      <style:paragraph-properties fo:line-height="150%" fo:text-align="justify" style:justify-single-word="false"/>
      <style:text-properties fo:color="#ff950e" style:font-name="Calibri1" fo:font-size="11pt" fo:font-weight="bold" fo:background-color="#ffff00" style:font-size-asian="11pt" style:font-weight-asian="bold" style:font-name-complex="Arial2" style:font-size-complex="11pt"/>
    </style:style>
    <style:style style:name="P15" style:family="paragraph" style:parent-style-name="Standard">
      <style:paragraph-properties fo:line-height="150%" fo:text-align="justify" style:justify-single-word="false"/>
    </style:style>
    <style:style style:name="P16" style:family="paragraph" style:parent-style-name="Standard">
      <style:paragraph-properties fo:line-height="150%" fo:text-align="justify" style:justify-single-word="false" fo:orphans="2" fo:widows="2" fo:hyphenation-ladder-count="no-limit"/>
      <style:text-properties fo:hyphenate="true" fo:hyphenation-remain-char-count="2" fo:hyphenation-push-char-count="2"/>
    </style:style>
    <style:style style:name="P17" style:family="paragraph" style:parent-style-name="Standard">
      <style:paragraph-properties fo:line-height="150%" fo:text-align="justify" style:justify-single-word="false" fo:hyphenation-ladder-count="no-limit"/>
      <style:text-properties fo:hyphenate="true" fo:hyphenation-remain-char-count="2" fo:hyphenation-push-char-count="2"/>
    </style:style>
    <style:style style:name="P18" style:family="paragraph" style:parent-style-name="Standard">
      <style:paragraph-properties fo:line-height="150%" fo:orphans="2" fo:widows="2" fo:hyphenation-ladder-count="no-limit"/>
      <style:text-properties fo:hyphenate="true" fo:hyphenation-remain-char-count="2" fo:hyphenation-push-char-count="2"/>
    </style:style>
    <style:style style:name="P19" style:family="paragraph" style:parent-style-name="Standard">
      <style:paragraph-properties fo:line-height="150%" fo:text-align="justify" style:justify-single-word="false"/>
      <style:text-properties fo:color="#010101" style:font-name="Calibri1" fo:font-size="11pt" fo:font-weight="bold" style:font-name-asian="Swiss 721RomanSpeedo" style:font-size-asian="11pt" style:font-weight-asian="bold" style:font-name-complex="Swiss 721RomanSpeedo" style:font-size-complex="11pt" style:font-weight-complex="bold"/>
    </style:style>
    <style:style style:name="P20" style:family="paragraph" style:parent-style-name="Standard">
      <style:paragraph-properties fo:line-height="150%" fo:text-align="center" style:justify-single-word="false"/>
      <style:text-properties fo:color="#010101" style:font-name="Calibri1" fo:font-size="11pt" fo:font-weight="bold" style:font-name-asian="Arial2" style:font-size-asian="11pt" style:font-weight-asian="bold" style:font-name-complex="Arial2" style:font-size-complex="11pt" style:font-weight-complex="bold"/>
    </style:style>
    <style:style style:name="P21" style:family="paragraph" style:parent-style-name="Standard">
      <style:paragraph-properties fo:line-height="150%" fo:text-align="justify" style:justify-single-word="false"/>
      <style:text-properties fo:color="#010101" style:font-name="Calibri1" fo:font-size="11pt" style:font-name-asian="Swiss 721RomanSpeedo" style:font-size-asian="11pt" style:font-name-complex="Swiss 721RomanSpeedo" style:font-size-complex="11pt"/>
    </style:style>
    <style:style style:name="P22" style:family="paragraph" style:parent-style-name="Standard">
      <style:paragraph-properties fo:line-height="150%" fo:text-align="center" style:justify-single-word="false"/>
      <style:text-properties fo:color="#010101" style:font-name="Calibri1" fo:font-size="12pt" fo:font-weight="bold" style:font-name-asian="Swiss 721RomanSpeedo" style:font-size-asian="12pt" style:font-weight-asian="bold" style:font-name-complex="Swiss 721RomanSpeedo" style:font-size-complex="12pt" style:font-weight-complex="bold"/>
    </style:style>
    <style:style style:name="P23" style:family="paragraph" style:parent-style-name="Standard">
      <style:paragraph-properties fo:line-height="150%"/>
      <style:text-properties style:font-name="Calibri1" fo:font-size="12pt" style:font-size-asian="12pt" style:font-size-complex="12pt"/>
    </style:style>
    <style:style style:name="P24" style:family="paragraph" style:parent-style-name="Standard">
      <style:paragraph-properties fo:line-height="150%"/>
      <style:text-properties style:font-name="Calibri1" fo:font-size="11pt" style:font-size-asian="11pt" style:font-size-complex="11pt"/>
    </style:style>
    <style:style style:name="P25" style:family="paragraph" style:parent-style-name="Standard">
      <style:paragraph-properties fo:line-height="150%" fo:text-align="justify" style:justify-single-word="false"/>
      <style:text-properties style:font-name="Calibri1" fo:font-size="11pt" style:font-size-asian="11pt" style:font-size-complex="11pt"/>
    </style:style>
    <style:style style:name="P26" style:family="paragraph" style:parent-style-name="Standard">
      <style:paragraph-properties fo:line-height="150%" fo:text-align="justify" style:justify-single-word="false"/>
      <style:text-properties style:font-name="Calibri1" fo:font-size="11pt" style:font-size-asian="11pt" style:font-name-complex="Arial2" style:font-size-complex="11pt"/>
    </style:style>
    <style:style style:name="P27" style:family="paragraph" style:parent-style-name="Standard">
      <style:paragraph-properties fo:line-height="150%" fo:text-align="justify" style:justify-single-word="false"/>
      <style:text-properties style:font-name="Calibri1" fo:font-size="11pt" fo:font-weight="bold" style:font-name-asian="Arial2" style:font-size-asian="11pt" style:font-weight-asian="bold" style:font-name-complex="Arial2" style:font-size-complex="11pt" style:font-weight-complex="bold"/>
    </style:style>
    <style:style style:name="P28" style:family="paragraph" style:parent-style-name="Standard">
      <style:paragraph-properties fo:line-height="150%" fo:text-align="justify" style:justify-single-word="false"/>
      <style:text-properties style:font-name="Calibri1" fo:font-size="11pt" fo:font-weight="bold" style:font-size-asian="11pt" style:font-weight-asian="bold" style:font-name-complex="Arial2" style:font-size-complex="11pt" style:font-weight-complex="bold"/>
    </style:style>
    <style:style style:name="P29" style:family="paragraph" style:parent-style-name="Standard">
      <style:paragraph-properties fo:line-height="150%" fo:orphans="2" fo:widows="2" fo:hyphenation-ladder-count="no-limit"/>
      <style:text-properties style:font-name="Calibri1" fo:font-size="11pt" fo:font-weight="bold" style:font-size-asian="11pt" style:font-weight-asian="bold" style:font-name-complex="Arial2" style:font-size-complex="11pt" style:font-weight-complex="bold" fo:hyphenate="true" fo:hyphenation-remain-char-count="2" fo:hyphenation-push-char-count="2"/>
    </style:style>
    <style:style style:name="P30" style:family="paragraph" style:parent-style-name="Standard">
      <style:paragraph-properties fo:line-height="150%" fo:text-align="justify" style:justify-single-word="false"/>
      <style:text-properties style:font-name="Calibri1" fo:font-size="11pt" fo:font-weight="bold" fo:background-color="transparent" style:font-size-asian="11pt" style:font-weight-asian="bold" style:font-name-complex="Arial2" style:font-size-complex="11pt"/>
    </style:style>
    <style:style style:name="P31" style:family="paragraph" style:parent-style-name="Standard">
      <style:paragraph-properties fo:line-height="150%" fo:text-align="justify" style:justify-single-word="false"/>
      <style:text-properties style:font-name="Calibri1" fo:font-size="11pt" style:font-name-asian="Arial2" style:font-size-asian="11pt" style:font-name-complex="Arial2" style:font-size-complex="11pt"/>
    </style:style>
    <style:style style:name="P32" style:family="paragraph" style:parent-style-name="Standard">
      <style:paragraph-properties fo:line-height="150%" fo:text-align="justify" style:justify-single-word="false"/>
      <style:text-properties style:font-name="Calibri1" fo:font-size="11pt" style:font-name-asian="ArialNarrow" style:font-size-asian="11pt" style:font-name-complex="ArialNarrow" style:font-size-complex="11pt"/>
    </style:style>
    <style:style style:name="P33" style:family="paragraph" style:parent-style-name="Standard">
      <style:paragraph-properties fo:line-height="150%" fo:text-align="justify" style:justify-single-word="false" style:text-autospace="none"/>
      <style:text-properties style:font-name="Calibri1" fo:font-size="11pt" style:font-name-asian="ArialNarrow" style:font-size-asian="11pt" style:font-name-complex="ArialNarrow" style:font-size-complex="11pt"/>
    </style:style>
    <style:style style:name="P34" style:family="paragraph" style:parent-style-name="Standard">
      <style:paragraph-properties fo:line-height="150%" fo:text-align="justify" style:justify-single-word="false" style:text-autospace="none"/>
      <style:text-properties style:font-name="Calibri1" fo:font-size="11pt" fo:font-weight="normal" style:font-name-asian="ArialNarrow,Bold" style:font-size-asian="11pt" style:font-weight-asian="normal" style:font-name-complex="ArialNarrow,Bold" style:font-size-complex="11pt" style:font-weight-complex="normal"/>
    </style:style>
    <style:style style:name="P35" style:family="paragraph" style:parent-style-name="Standard">
      <style:paragraph-properties fo:line-height="150%" fo:text-align="justify" style:justify-single-word="false"/>
      <style:text-properties style:font-name="Calibri1" fo:font-size="11pt" fo:font-weight="normal" fo:background-color="#ffffff" style:font-size-asian="11pt" style:font-weight-asian="normal" style:font-name-complex="Arial2" style:font-size-complex="11pt" style:font-weight-complex="normal"/>
    </style:style>
    <style:style style:name="P36" style:family="paragraph" style:parent-style-name="Standard">
      <style:paragraph-properties fo:line-height="150%" fo:text-align="justify" style:justify-single-word="false"/>
      <style:text-properties style:font-name="Calibri1" fo:font-size="11pt" fo:font-weight="normal" style:font-size-asian="11pt" style:font-weight-asian="normal" style:font-name-complex="Tahoma" style:font-size-complex="11pt" style:font-weight-complex="normal"/>
    </style:style>
    <style:style style:name="P37" style:family="paragraph" style:parent-style-name="Standard">
      <style:paragraph-properties fo:line-height="150%" fo:text-align="justify" style:justify-single-word="false"/>
      <style:text-properties style:font-name="Calibri1" fo:font-size="11pt" fo:background-color="transparent" style:font-name-asian="Arial, Arial1" style:font-size-asian="11pt" style:font-name-complex="Arial2" style:font-size-complex="11pt"/>
    </style:style>
    <style:style style:name="P38" style:family="paragraph" style:parent-style-name="Standard">
      <style:paragraph-properties fo:line-height="150%" fo:text-align="justify" style:justify-single-word="false"/>
      <style:text-properties style:font-name="Calibri1" fo:font-size="11pt" fo:background-color="transparent" style:font-size-asian="11pt" style:font-name-complex="Arial2" style:font-size-complex="11pt"/>
    </style:style>
    <style:style style:name="P39" style:family="paragraph" style:parent-style-name="Standard">
      <style:paragraph-properties fo:line-height="150%" fo:text-align="justify" style:justify-single-word="false"/>
      <style:text-properties style:font-name="Calibri1" fo:font-size="11pt" fo:background-color="transparent" style:font-size-asian="11pt" style:font-size-complex="11pt"/>
    </style:style>
    <style:style style:name="P40" style:family="paragraph" style:parent-style-name="Standard">
      <style:paragraph-properties fo:line-height="150%" fo:text-align="justify" style:justify-single-word="false" fo:hyphenation-ladder-count="no-limit"/>
      <style:text-properties style:font-name="Calibri1" fo:font-size="11pt" fo:background-color="transparent" style:font-size-asian="11pt" style:font-size-complex="11pt" fo:hyphenate="true" fo:hyphenation-remain-char-count="2" fo:hyphenation-push-char-count="2"/>
    </style:style>
    <style:style style:name="P41" style:family="paragraph" style:parent-style-name="Standard">
      <style:paragraph-properties fo:line-height="150%" fo:text-align="justify" style:justify-single-word="false"/>
      <style:text-properties style:font-name="Calibri1" fo:font-size="11pt" fo:background-color="#ffffff" style:font-size-asian="11pt" style:font-name-complex="Arial2" style:font-size-complex="11pt"/>
    </style:style>
    <style:style style:name="P42" style:family="paragraph" style:parent-style-name="Standard">
      <style:paragraph-properties fo:line-height="150%" fo:text-align="justify" style:justify-single-word="false"/>
      <style:text-properties style:font-name="Calibri1" fo:font-size="11pt" fo:language="es" fo:country="ES" fo:font-weight="bold" style:font-size-asian="11pt" style:font-weight-asian="bold" style:font-size-complex="11pt" style:font-weight-complex="bold"/>
    </style:style>
    <style:style style:name="P43" style:family="paragraph" style:parent-style-name="Standard">
      <style:paragraph-properties fo:line-height="150%" fo:text-align="justify" style:justify-single-word="false"/>
      <style:text-properties style:font-name="Calibri1" fo:font-size="11pt" fo:language="es" fo:country="ES" fo:font-weight="normal" style:font-size-asian="11pt" style:font-weight-asian="normal" style:font-size-complex="11pt" style:font-weight-complex="normal"/>
    </style:style>
    <style:style style:name="P44" style:family="paragraph" style:parent-style-name="Standard">
      <style:paragraph-properties fo:line-height="150%" fo:text-align="justify" style:justify-single-word="false"/>
      <style:text-properties style:font-name="Calibri1" fo:font-size="11pt" fo:language="es" fo:country="ES" fo:font-style="italic" fo:font-weight="bold" style:font-size-asian="11pt" style:font-style-asian="italic" style:font-weight-asian="bold" style:font-size-complex="11pt" style:font-style-complex="italic" style:font-weight-complex="bold"/>
    </style:style>
    <style:style style:name="P45" style:family="paragraph" style:parent-style-name="Standard">
      <style:paragraph-properties fo:line-height="150%" fo:text-align="justify" style:justify-single-word="false"/>
      <style:text-properties style:font-name="Calibri1" fo:font-size="11pt" fo:language="es" fo:country="ES" fo:font-style="normal" fo:font-weight="bold" style:font-size-asian="11pt" style:font-style-asian="normal" style:font-weight-asian="bold" style:font-size-complex="11pt" style:font-style-complex="normal" style:font-weight-complex="bold"/>
    </style:style>
    <style:style style:name="P46" style:family="paragraph" style:parent-style-name="Standard">
      <style:paragraph-properties fo:line-height="150%" fo:text-align="justify" style:justify-single-word="false"/>
      <style:text-properties style:font-name="Calibri1" fo:font-size="11pt" fo:language="es" fo:country="ES" style:font-size-asian="11pt" style:font-size-complex="11pt"/>
    </style:style>
    <style:style style:name="P47" style:family="paragraph" style:parent-style-name="Standard">
      <style:paragraph-properties fo:line-height="150%" fo:text-align="justify" style:justify-single-word="false" fo:hyphenation-ladder-count="no-limit"/>
      <style:text-properties fo:color="#000000" style:font-name="Calibri1" fo:font-size="11pt" fo:font-weight="bold" style:font-name-asian="Times New Roman1" style:font-size-asian="11pt" style:font-weight-asian="bold" style:font-name-complex="Times New Roman1" style:font-size-complex="11pt" style:font-weight-complex="bold" fo:hyphenate="true" fo:hyphenation-remain-char-count="2" fo:hyphenation-push-char-count="2"/>
    </style:style>
    <style:style style:name="P48" style:family="paragraph" style:parent-style-name="Standard">
      <style:paragraph-properties fo:line-height="150%" fo:text-align="justify" style:justify-single-word="false"/>
      <style:text-properties fo:color="#000000" style:font-name="Calibri1" fo:font-size="11pt" fo:font-weight="bold" style:font-size-asian="11pt" style:font-weight-asian="bold" style:font-name-complex="Arial2" style:font-size-complex="11pt" style:font-weight-complex="bold"/>
    </style:style>
    <style:style style:name="P49" style:family="paragraph" style:parent-style-name="Standard">
      <style:paragraph-properties fo:line-height="150%" fo:text-align="justify" style:justify-single-word="false"/>
      <style:text-properties fo:color="#000000" style:font-name="Calibri1" fo:font-size="11pt" fo:font-weight="bold" style:font-size-asian="11pt" style:font-weight-asian="bold" style:font-name-complex="Arial2" style:font-size-complex="11pt"/>
    </style:style>
    <style:style style:name="P50" style:family="paragraph" style:parent-style-name="Standard">
      <style:paragraph-properties fo:line-height="150%" fo:text-align="justify" style:justify-single-word="false"/>
      <style:text-properties fo:color="#000000" style:text-outline="false" style:text-line-through-style="none" style:font-name="Calibri" fo:font-size="11pt" fo:font-style="normal" fo:text-shadow="none" style:text-underline-style="none" fo:font-weight="bold" style:font-name-asian="Calibri" style:font-size-asian="11pt" style:font-style-asian="normal" style:font-weight-asian="bold" style:font-name-complex="Calibri" style:font-size-complex="11pt" style:font-style-complex="normal" style:font-weight-complex="bold" style:text-emphasize="none" style:text-overline-style="none" style:text-overline-color="font-color"/>
    </style:style>
    <style:style style:name="P51" style:family="paragraph" style:parent-style-name="Standard">
      <style:paragraph-properties fo:line-height="150%" fo:text-align="justify" style:justify-single-word="false"/>
      <style:text-properties fo:color="#000000" style:text-outline="false" style:text-line-through-style="none" style:font-name="Calibri" fo:font-size="11pt" fo:language="es" fo:country="ES" fo:font-style="normal" fo:text-shadow="none" style:text-underline-style="none" fo:font-weight="bold" style:font-name-asian="Calibri" style:font-size-asian="11pt" style:font-style-asian="normal" style:font-weight-asian="bold" style:font-name-complex="Calibri" style:font-size-complex="11pt" style:font-style-complex="normal" style:font-weight-complex="bold" style:text-emphasize="none" style:text-overline-style="none" style:text-overline-color="font-color"/>
    </style:style>
    <style:style style:name="P52" style:family="paragraph" style:parent-style-name="Standard">
      <style:paragraph-properties fo:line-height="150%" fo:text-align="justify" style:justify-single-word="false"/>
      <style:text-properties fo:color="#000000" style:text-outline="false" style:text-line-through-style="none" style:font-name="Calibri" fo:font-size="11pt" fo:language="es" fo:country="ES" fo:font-style="normal" fo:text-shadow="none" style:text-underline-style="none" fo:font-weight="normal" style:font-name-asian="Calibri" style:font-size-asian="11pt" style:font-style-asian="normal" style:font-weight-asian="normal" style:font-name-complex="Calibri" style:font-size-complex="11pt" style:language-complex="ar" style:country-complex="SA" style:font-style-complex="normal" style:font-weight-complex="normal" style:text-emphasize="none" style:text-overline-style="none" style:text-overline-color="font-color"/>
    </style:style>
    <style:style style:name="P53" style:family="paragraph" style:parent-style-name="Standard">
      <style:paragraph-properties fo:line-height="150%" fo:text-align="justify" style:justify-single-word="false"/>
      <style:text-properties style:use-window-font-color="true" style:text-outline="false" style:text-line-through-style="none" style:font-name="Calibri1" fo:font-size="11pt" fo:language="es" fo:country="ES" fo:font-style="normal" fo:text-shadow="none" style:text-underline-style="none" fo:font-weight="normal" style:font-name-asian="Mangal" style:font-size-asian="11pt" style:font-style-asian="normal" style:font-weight-asian="normal" style:font-name-complex="Mangal" style:font-size-complex="11pt" style:language-complex="ar" style:country-complex="SA" style:font-style-complex="normal" style:font-weight-complex="normal" style:text-emphasize="none" style:text-overline-style="none" style:text-overline-color="font-color"/>
    </style:style>
    <style:style style:name="P54" style:family="paragraph" style:parent-style-name="Standard">
      <style:paragraph-properties fo:line-height="150%" fo:text-align="justify" style:justify-single-word="false"/>
      <style:text-properties style:use-window-font-color="true" style:font-name="Calibri1" fo:font-size="11pt" fo:language="es" fo:country="ES" fo:font-style="normal" style:text-underline-style="none" fo:font-weight="normal" style:font-name-asian="Times New Roman2" style:font-size-asian="11pt" style:font-style-asian="normal" style:font-weight-asian="normal" style:font-name-complex="Times New Roman2" style:font-size-complex="11pt" style:language-complex="ar" style:country-complex="SA" style:font-style-complex="normal" style:font-weight-complex="normal"/>
    </style:style>
    <style:style style:name="P55" style:family="paragraph" style:parent-style-name="Standard">
      <style:paragraph-properties fo:line-height="150%" fo:text-align="justify" style:justify-single-word="false"/>
      <style:text-properties style:use-window-font-color="true" style:font-name="Calibri1" fo:font-size="11pt" fo:language="es" fo:country="ES" fo:font-style="normal" style:text-underline-style="none" fo:font-weight="bold" style:font-name-asian="Times New Roman2" style:font-size-asian="11pt" style:font-style-asian="normal" style:font-weight-asian="bold" style:font-name-complex="Times New Roman2" style:font-size-complex="11pt" style:language-complex="ar" style:country-complex="SA" style:font-style-complex="normal" style:font-weight-complex="bold"/>
    </style:style>
    <style:style style:name="P56" style:family="paragraph" style:parent-style-name="Standard">
      <style:paragraph-properties fo:line-height="150%" fo:text-align="justify" style:justify-single-word="false"/>
      <style:text-properties style:use-window-font-color="true" style:font-name="Calibri1" fo:font-size="11pt" fo:language="es" fo:country="ES" fo:font-style="italic" style:text-underline-style="solid" style:text-underline-width="auto" style:text-underline-color="font-color" fo:font-weight="bold" style:font-name-asian="Times New Roman2" style:font-size-asian="11pt" style:font-style-asian="italic" style:font-weight-asian="bold" style:font-name-complex="Times New Roman2" style:font-size-complex="11pt" style:language-complex="ar" style:country-complex="SA" style:font-style-complex="italic" style:font-weight-complex="bold"/>
    </style:style>
    <style:style style:name="P57" style:family="paragraph" style:parent-style-name="Standard">
      <style:paragraph-properties fo:line-height="150%" fo:text-align="justify" style:justify-single-word="false"/>
      <style:text-properties style:use-window-font-color="true" style:font-name="Calibri1" fo:font-size="11pt" fo:language="es" fo:country="ES" fo:font-style="italic" style:text-underline-style="none" fo:font-weight="bold" style:font-name-asian="Times New Roman2" style:font-size-asian="11pt" style:font-style-asian="italic" style:font-weight-asian="bold" style:font-name-complex="Times New Roman2" style:font-size-complex="11pt" style:language-complex="ar" style:country-complex="SA" style:font-style-complex="italic" style:font-weight-complex="bold"/>
    </style:style>
    <style:style style:name="P58" style:family="paragraph" style:parent-style-name="Default">
      <style:paragraph-properties fo:margin-top="0cm" fo:margin-bottom="0.212cm" fo:line-height="150%" fo:text-align="justify" style:justify-single-word="false">
        <style:tab-stops>
          <style:tab-stop style:position="0cm"/>
          <style:tab-stop style:position="2.521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style>
    <style:style style:name="P59" style:family="paragraph" style:parent-style-name="Default">
      <style:paragraph-properties fo:margin-top="0cm" fo:margin-bottom="0.212cm" fo:line-height="150%" fo:text-align="justify" style:justify-single-word="false">
        <style:tab-stops>
          <style:tab-stop style:position="0cm"/>
          <style:tab-stop style:position="2.521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Calibri1" fo:font-size="11pt" style:font-size-asian="11pt" style:font-size-complex="11pt"/>
    </style:style>
    <style:style style:name="P60" style:family="paragraph" style:parent-style-name="Default">
      <style:paragraph-properties fo:margin-top="0cm" fo:margin-bottom="0.212cm" fo:line-height="150%" fo:text-align="justify" style:justify-single-word="false">
        <style:tab-stops>
          <style:tab-stop style:position="0cm"/>
          <style:tab-stop style:position="2.521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fo:color="#ff950e" style:font-name="Calibri1" fo:font-size="11pt" fo:font-weight="bold" style:font-size-asian="11pt" style:font-weight-asian="bold" style:font-name-complex="Arial2" style:font-size-complex="11pt"/>
    </style:style>
    <style:style style:name="P61" style:family="paragraph" style:parent-style-name="Standard">
      <style:paragraph-properties fo:margin-top="0cm" fo:margin-bottom="0.212cm" fo:line-height="150%" fo:text-align="justify" style:justify-single-word="false">
        <style:tab-stops>
          <style:tab-stop style:position="0cm"/>
          <style:tab-stop style:position="2.521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fo:color="#000000" style:font-name="Calibri1" fo:font-size="11pt" style:font-name-asian="Times New Roman1" style:font-size-asian="11pt" style:font-name-complex="Times New Roman1" style:font-size-complex="11pt"/>
    </style:style>
    <style:style style:name="P62" style:family="paragraph" style:parent-style-name="Standard">
      <style:paragraph-properties fo:margin-top="0cm" fo:margin-bottom="0.212cm" fo:line-height="150%" fo:text-align="justify" style:justify-single-word="false">
        <style:tab-stops>
          <style:tab-stop style:position="0cm"/>
          <style:tab-stop style:position="2.521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fo:color="#000000" style:font-name="Calibri1" fo:font-size="11pt" fo:font-weight="bold" style:font-name-asian="Times New Roman1" style:font-size-asian="11pt" style:font-weight-asian="bold" style:font-name-complex="Times New Roman1" style:font-size-complex="11pt" style:font-weight-complex="bold"/>
    </style:style>
    <style:style style:name="P63" style:family="paragraph" style:parent-style-name="Standard">
      <style:paragraph-properties fo:margin-top="0cm" fo:margin-bottom="0.212cm" fo:line-height="150%" fo:text-align="justify" style:justify-single-word="false">
        <style:tab-stops>
          <style:tab-stop style:position="0cm"/>
          <style:tab-stop style:position="2.521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fo:color="#000000" style:font-name="Calibri1" fo:font-size="11pt" fo:font-weight="bold" fo:background-color="transparent" style:font-name-asian="Times New Roman1" style:font-size-asian="11pt" style:font-weight-asian="bold" style:font-name-complex="Times New Roman1" style:font-size-complex="11pt" style:font-weight-complex="bold"/>
    </style:style>
    <style:style style:name="P64" style:family="paragraph" style:parent-style-name="Standard">
      <style:paragraph-properties fo:margin-top="0cm" fo:margin-bottom="0.212cm" fo:line-height="150%" fo:text-align="justify" style:justify-single-word="false">
        <style:tab-stops>
          <style:tab-stop style:position="0cm"/>
          <style:tab-stop style:position="2.521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fo:color="#000000" style:font-name="Calibri1" fo:font-size="11pt" fo:background-color="transparent" style:font-name-asian="Times New Roman1" style:font-size-asian="11pt" style:font-name-complex="Times New Roman1" style:font-size-complex="11pt"/>
    </style:style>
    <style:style style:name="P65" style:family="paragraph" style:parent-style-name="Standard">
      <style:paragraph-properties fo:margin-top="0cm" fo:margin-bottom="0.212cm" fo:line-height="150%" fo:text-align="justify" style:justify-single-word="false">
        <style:tab-stops>
          <style:tab-stop style:position="0cm"/>
          <style:tab-stop style:position="2.521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Calibri1" fo:font-size="11pt" style:font-name-asian="ArialNarrow" style:font-size-asian="11pt" style:font-name-complex="ArialNarrow" style:font-size-complex="11pt"/>
    </style:style>
    <style:style style:name="P66" style:family="paragraph" style:parent-style-name="Standard">
      <style:paragraph-properties fo:margin-top="0cm" fo:margin-bottom="0.212cm" fo:line-height="150%" fo:text-align="justify" style:justify-single-word="false">
        <style:tab-stops>
          <style:tab-stop style:position="0cm"/>
          <style:tab-stop style:position="2.521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style:font-name="Calibri1" fo:font-size="11pt" style:font-size-asian="11pt" style:font-size-complex="11pt"/>
    </style:style>
    <style:style style:name="P67" style:family="paragraph" style:parent-style-name="Standard">
      <style:paragraph-properties fo:margin-top="0cm" fo:margin-bottom="0.212cm" fo:line-height="150%" fo:text-align="justify" style:justify-single-word="false">
        <style:tab-stops>
          <style:tab-stop style:position="0cm"/>
          <style:tab-stop style:position="2.521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fo:color="#ff950e" style:font-name="Calibri1" fo:font-size="11pt" fo:font-weight="bold" style:font-size-asian="11pt" style:font-weight-asian="bold" style:font-name-complex="Arial2" style:font-size-complex="11pt"/>
    </style:style>
    <style:style style:name="P68" style:family="paragraph" style:parent-style-name="Standard">
      <style:paragraph-properties fo:margin-top="0cm" fo:margin-bottom="0.212cm" fo:line-height="150%" fo:text-align="justify" style:justify-single-word="false">
        <style:tab-stops>
          <style:tab-stop style:position="0cm"/>
          <style:tab-stop style:position="2.521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style>
    <style:style style:name="P69" style:family="paragraph" style:parent-style-name="Standard">
      <style:paragraph-properties fo:margin-top="0cm" fo:margin-bottom="0.212cm" fo:line-height="150%" fo:text-align="justify" style:justify-single-word="false" fo:orphans="2" fo:widows="2" fo:hyphenation-ladder-count="no-limit" style:text-autospace="none" style:writing-mode="lr-tb">
        <style:tab-stops>
          <style:tab-stop style:position="0cm"/>
          <style:tab-stop style:position="2.521cm"/>
          <style:tab-stop style:position="3.747cm"/>
          <style:tab-stop style:position="4.995cm"/>
          <style:tab-stop style:position="6.244cm"/>
          <style:tab-stop style:position="7.493cm"/>
          <style:tab-stop style:position="8.742cm"/>
          <style:tab-stop style:position="9.991cm"/>
          <style:tab-stop style:position="11.24cm"/>
          <style:tab-stop style:position="12.488cm"/>
          <style:tab-stop style:position="13.737cm"/>
          <style:tab-stop style:position="14.986cm"/>
          <style:tab-stop style:position="16.235cm"/>
          <style:tab-stop style:position="17.484cm"/>
        </style:tab-stops>
      </style:paragraph-properties>
      <style:text-properties fo:color="#ff950e" style:font-name="Calibri1" fo:font-size="11pt" fo:font-weight="bold" style:font-size-asian="11pt" style:font-weight-asian="bold" style:font-name-complex="Arial2" style:font-size-complex="11pt" fo:hyphenate="true" fo:hyphenation-remain-char-count="2" fo:hyphenation-push-char-count="2"/>
    </style:style>
    <style:style style:name="P70" style:family="paragraph" style:parent-style-name="Standard">
      <style:paragraph-properties fo:margin-top="0cm" fo:margin-bottom="0cm" fo:line-height="150%" fo:text-align="justify" style:justify-single-word="false"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style>
    <style:style style:name="P71" style:family="paragraph" style:parent-style-name="Standard">
      <style:paragraph-properties fo:margin-top="0cm" fo:margin-bottom="0cm" fo:line-height="150%" fo:text-align="justify" style:justify-single-word="false" fo:hyphenation-ladder-count="no-limit"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text-properties fo:hyphenate="true" fo:hyphenation-remain-char-count="2" fo:hyphenation-push-char-count="2"/>
    </style:style>
    <style:style style:name="P72" style:family="paragraph" style:parent-style-name="Standard">
      <style:paragraph-properties fo:margin-top="0cm" fo:margin-bottom="0cm" fo:line-height="150%" fo:text-align="justify" style:justify-single-word="false"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text-properties fo:color="#ff950e" style:font-name="Tahoma" fo:font-weight="bold" style:font-weight-asian="bold" style:font-name-complex="Arial2"/>
    </style:style>
    <style:style style:name="P73" style:family="paragraph" style:parent-style-name="Standard">
      <style:paragraph-properties fo:margin-top="0cm" fo:margin-bottom="0cm" fo:line-height="150%" fo:text-align="justify" style:justify-single-word="false"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text-properties fo:color="#ff950e" style:font-name="Calibri1" fo:font-size="11pt" fo:font-weight="bold" style:font-size-asian="11pt" style:font-weight-asian="bold" style:font-name-complex="Arial2" style:font-size-complex="11pt"/>
    </style:style>
    <style:style style:name="P74" style:family="paragraph" style:parent-style-name="Standard">
      <style:paragraph-properties fo:margin-top="0cm" fo:margin-bottom="0cm" fo:line-height="150%" fo:text-align="justify" style:justify-single-word="false"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text-properties fo:color="#000000" style:font-name="Calibri1" fo:font-size="11pt" fo:font-weight="bold" style:font-size-asian="11pt" style:font-weight-asian="bold" style:font-name-complex="Arial2" style:font-size-complex="11pt" style:font-weight-complex="bold"/>
    </style:style>
    <style:style style:name="P75" style:family="paragraph" style:parent-style-name="Standard">
      <style:paragraph-properties fo:margin-top="0cm" fo:margin-bottom="0cm" fo:line-height="150%" fo:text-align="justify" style:justify-single-word="false"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text-properties style:font-name="Calibri1" fo:font-size="11pt" style:font-size-asian="11pt" style:font-size-complex="11pt"/>
    </style:style>
    <style:style style:name="P76" style:family="paragraph" style:parent-style-name="Standard">
      <style:paragraph-properties fo:line-height="150%" fo:text-align="justify" style:justify-single-word="false" fo:break-before="page"/>
      <style:text-properties style:font-name="Calibri1" fo:font-size="11pt" style:font-size-asian="11pt" style:font-size-complex="11pt"/>
    </style:style>
    <style:style style:name="P77" style:family="paragraph" style:parent-style-name="Default">
      <style:paragraph-properties fo:line-height="150%" fo:text-align="justify" style:justify-single-word="false"/>
      <style:text-properties style:font-name="Calibri1" fo:font-size="11pt" style:font-size-asian="11pt" style:font-size-complex="11pt"/>
    </style:style>
    <style:style style:name="P78" style:family="paragraph" style:parent-style-name="Default">
      <style:paragraph-properties fo:line-height="150%" fo:text-align="justify" style:justify-single-word="false"/>
      <style:text-properties style:font-name="Calibri1" fo:font-size="11pt" fo:font-weight="bold" style:font-size-asian="11pt" style:font-weight-asian="bold" style:font-size-complex="11pt" style:font-weight-complex="bold"/>
    </style:style>
    <style:style style:name="P79" style:family="paragraph" style:parent-style-name="Standard">
      <style:paragraph-properties fo:line-height="150%" fo:text-align="justify" style:justify-single-word="false" fo:background-color="#cccccc" fo:padding="0.049cm" fo:border="0.018cm solid #000000" style:shadow="none">
        <style:background-image/>
      </style:paragraph-properties>
      <style:text-properties style:use-window-font-color="true" style:font-name="Calibri1" fo:font-size="11pt" fo:language="es" fo:country="ES" fo:font-style="normal" style:text-underline-style="none" fo:font-weight="normal" style:font-name-asian="Times New Roman2" style:font-size-asian="11pt" style:font-style-asian="normal" style:font-weight-asian="normal" style:font-name-complex="Times New Roman2" style:font-size-complex="11pt" style:language-complex="ar" style:country-complex="SA" style:font-style-complex="normal" style:font-weight-complex="normal"/>
    </style:style>
    <style:style style:name="P80" style:family="paragraph" style:parent-style-name="Standard">
      <style:paragraph-properties fo:line-height="150%" fo:text-align="justify" style:justify-single-word="false" fo:background-color="#cccccc" fo:padding="0.049cm" fo:border="0.018cm solid #000000" style:shadow="none">
        <style:background-image/>
      </style:paragraph-properties>
      <style:text-properties style:font-name="Calibri1" fo:font-size="11pt" fo:font-weight="bold" style:font-size-asian="11pt" style:font-weight-asian="bold" style:font-size-complex="11pt" style:font-weight-complex="bold"/>
    </style:style>
    <style:style style:name="P81" style:family="paragraph" style:parent-style-name="Standard" style:master-page-name="">
      <style:paragraph-properties fo:margin-left="0cm" fo:margin-right="0cm" fo:margin-top="0cm" fo:margin-bottom="0cm" fo:line-height="150%" fo:text-align="justify" style:justify-single-word="false" fo:hyphenation-ladder-count="no-limit" fo:text-indent="1.106cm" style:auto-text-indent="false" style:page-number="auto" style:text-autospace="none" style:writing-mode="lr-tb">
        <style:tab-stops>
          <style:tab-stop style:position="1.298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text-properties style:font-name="Calibri1" fo:font-size="11pt" style:font-size-asian="11pt" style:font-size-complex="11pt" fo:hyphenate="true" fo:hyphenation-remain-char-count="0" fo:hyphenation-push-char-count="0"/>
    </style:style>
    <style:style style:name="P82" style:family="paragraph" style:parent-style-name="Standard" style:master-page-name="Standard">
      <style:paragraph-properties fo:line-height="150%" fo:text-align="center" style:justify-single-word="false" style:page-number="auto"/>
      <style:text-properties style:font-name="Calibri1" fo:font-size="11pt" style:font-size-asian="11pt" style:font-size-complex="11pt"/>
    </style:style>
    <style:style style:name="P83" style:family="paragraph" style:parent-style-name="Standard" style:list-style-name="L1">
      <style:paragraph-properties fo:line-height="150%" fo:text-align="justify" style:justify-single-word="false"/>
      <style:text-properties style:font-name="Calibri1" fo:font-size="11pt" fo:language="es" fo:country="ES" fo:font-style="normal" fo:font-weight="normal" style:font-size-asian="11pt" style:font-style-asian="normal" style:font-weight-asian="normal" style:font-size-complex="11pt" style:font-style-complex="normal" style:font-weight-complex="normal"/>
    </style:style>
    <style:style style:name="P84" style:family="paragraph" style:parent-style-name="Standard">
      <style:paragraph-properties fo:margin-top="0cm" fo:margin-bottom="0cm" fo:line-height="150%" fo:text-align="justify" style:justify-single-word="false" fo:hyphenation-ladder-count="no-limit"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text-properties fo:hyphenate="true" fo:hyphenation-remain-char-count="2" fo:hyphenation-push-char-count="2"/>
    </style:style>
    <style:style style:name="P85" style:family="paragraph" style:parent-style-name="Standard">
      <style:paragraph-properties fo:margin-top="0cm" fo:margin-bottom="0cm" fo:line-height="150%" fo:text-align="justify" style:justify-single-word="false" style:text-autospace="none" style:writing-mode="lr-tb">
        <style:tab-stops>
          <style:tab-stop style:position="0cm"/>
          <style:tab-stop style:position="2cm"/>
          <style:tab-stop style:position="4.001cm"/>
          <style:tab-stop style:position="6.001cm"/>
          <style:tab-stop style:position="8.001cm"/>
          <style:tab-stop style:position="10.001cm"/>
          <style:tab-stop style:position="12.002cm"/>
          <style:tab-stop style:position="14.002cm"/>
          <style:tab-stop style:position="16.002cm"/>
        </style:tab-stops>
      </style:paragraph-properties>
    </style:style>
    <style:style style:name="T1" style:family="text">
      <style:text-properties style:font-name="Arial1" fo:font-size="9pt" style:font-size-asian="9pt" style:font-size-complex="9pt"/>
    </style:style>
    <style:style style:name="T2" style:family="text">
      <style:text-properties fo:color="#ff950e" fo:font-weight="bold" style:font-name-asian="Times New Roman1" style:font-weight-asian="bold" style:font-name-complex="Times New Roman1" style:font-weight-complex="bold"/>
    </style:style>
    <style:style style:name="T3" style:family="text">
      <style:text-properties fo:color="#ff950e" fo:font-weight="bold" style:font-weight-asian="bold" style:font-name-complex="Arial2"/>
    </style:style>
    <style:style style:name="T4" style:family="text">
      <style:text-properties fo:color="#ff950e" fo:font-weight="bold" fo:background-color="transparent" style:font-weight-asian="bold" style:font-name-complex="Arial2"/>
    </style:style>
    <style:style style:name="T5" style:family="text">
      <style:text-properties fo:color="#ff950e" style:font-name="Calibri1" fo:font-size="11pt" fo:font-weight="bold" style:font-size-asian="11pt" style:font-weight-asian="bold" style:font-name-complex="Arial2" style:font-size-complex="11pt"/>
    </style:style>
    <style:style style:name="T6" style:family="text">
      <style:text-properties fo:color="#ff950e" style:font-name="Calibri1" fo:font-size="11pt" fo:font-weight="bold" fo:background-color="transparent" style:font-size-asian="11pt" style:font-weight-asian="bold" style:font-name-complex="Arial2" style:font-size-complex="11pt"/>
    </style:style>
    <style:style style:name="T7" style:family="text">
      <style:text-properties fo:font-weight="bold" style:font-weight-asian="bold" style:font-weight-complex="bold"/>
    </style:style>
    <style:style style:name="T8" style:family="text">
      <style:text-properties fo:font-weight="bold" style:font-weight-asian="bold" style:font-name-complex="Arial2"/>
    </style:style>
    <style:style style:name="T9" style:family="text">
      <style:text-properties fo:font-weight="bold" style:font-name-asian="Arial2" style:font-weight-asian="bold" style:font-name-complex="Arial2" style:font-weight-complex="bold"/>
    </style:style>
    <style:style style:name="T10" style:family="text">
      <style:text-properties fo:font-weight="bold" style:font-name-asian="Times New Roman1" style:font-weight-asian="bold" style:font-name-complex="Times New Roman1" style:font-weight-complex="bold"/>
    </style:style>
    <style:style style:name="T11" style:family="text">
      <style:text-properties fo:font-weight="bold" fo:background-color="transparent" style:font-weight-asian="bold" style:font-name-complex="Arial2"/>
    </style:style>
    <style:style style:name="T12" style:family="text">
      <style:text-properties fo:font-weight="bold" fo:background-color="transparent" style:font-weight-asian="bold" style:font-weight-complex="bold"/>
    </style:style>
    <style:style style:name="T13" style:family="text">
      <style:text-properties style:font-name-asian="Arial2" style:font-name-complex="Arial2"/>
    </style:style>
    <style:style style:name="T14" style:family="text">
      <style:text-properties style:font-name-complex="Arial2"/>
    </style:style>
    <style:style style:name="T15" style:family="text">
      <style:text-properties fo:color="#000000" fo:font-weight="bold" style:font-name-asian="Times New Roman1" style:font-weight-asian="bold" style:font-name-complex="Times New Roman1" style:font-weight-complex="bold"/>
    </style:style>
    <style:style style:name="T16" style:family="text">
      <style:text-properties fo:color="#000000" fo:font-weight="bold" style:font-weight-asian="bold" style:font-name-complex="Arial2"/>
    </style:style>
    <style:style style:name="T17" style:family="text">
      <style:text-properties fo:color="#000000" style:font-name-asian="Times New Roman1" style:font-name-complex="Times New Roman1"/>
    </style:style>
    <style:style style:name="T18" style:family="text">
      <style:text-properties fo:color="#000000" style:font-name="Calibri1" fo:font-size="11pt" style:font-size-asian="11pt" style:font-size-complex="11pt" style:font-weight-complex="normal"/>
    </style:style>
    <style:style style:name="T19" style:family="text">
      <style:text-properties fo:color="#000000" style:font-name="Calibri1" fo:font-size="11pt" fo:font-weight="bold" style:font-size-asian="11pt" style:font-weight-asian="bold" style:font-name-complex="Arial2" style:font-size-complex="11pt"/>
    </style:style>
    <style:style style:name="T20" style:family="text">
      <style:text-properties fo:color="#000000" style:font-name="Calibri1" fo:font-size="11pt" fo:font-weight="normal" style:font-size-asian="11pt" style:font-weight-asian="normal" style:font-name-complex="Arial2" style:font-size-complex="11pt" style:font-weight-complex="normal"/>
    </style:style>
    <style:style style:name="T21" style:family="text">
      <style:text-properties fo:color="#000000" style:font-name="Calibri1" fo:font-size="11pt" style:font-name-asian="Times New Roman1" style:font-size-asian="11pt" style:font-name-complex="Arial2" style:font-size-complex="11pt"/>
    </style:style>
    <style:style style:name="T22" style:family="text">
      <style:text-properties fo:font-style="italic" fo:font-weight="bold" style:font-style-asian="italic" style:font-weight-asian="bold" style:font-style-complex="italic" style:font-weight-complex="bold"/>
    </style:style>
    <style:style style:name="T23" style:family="text">
      <style:text-properties fo:font-style="italic" style:font-style-asian="italic" style:font-style-complex="italic"/>
    </style:style>
    <style:style style:name="T24" style:family="text">
      <style:text-properties fo:font-style="italic" style:text-underline-style="solid" style:text-underline-width="auto" style:text-underline-color="font-color" style:font-style-asian="italic" style:font-style-complex="italic"/>
    </style:style>
    <style:style style:name="T25" style:family="text">
      <style:text-properties style:text-underline-style="solid" style:text-underline-width="auto" style:text-underline-color="font-color"/>
    </style:style>
    <style:style style:name="T26" style:family="text">
      <style:text-properties style:text-underline-style="solid" style:text-underline-width="auto" style:text-underline-color="font-color" style:font-name-complex="Arial2"/>
    </style:style>
    <style:style style:name="T27" style:family="text">
      <style:text-properties style:text-position="58% 100%" style:font-name="Calibri1" fo:font-size="11pt" style:font-size-asian="11pt" style:font-name-complex="Arial2" style:font-size-complex="11pt"/>
    </style:style>
    <style:style style:name="T28" style:family="text">
      <style:text-properties fo:background-color="transparent"/>
    </style:style>
    <style:style style:name="T29" style:family="text">
      <style:text-properties fo:font-weight="normal" style:font-weight-asian="normal" style:font-weight-complex="normal"/>
    </style:style>
    <style:style style:name="T30" style:family="text">
      <style:text-properties fo:font-variant="normal" fo:text-transform="none" fo:color="#1b1919" fo:letter-spacing="normal" fo:font-style="normal"/>
    </style:style>
    <style:style style:name="T31" style:family="text">
      <style:text-properties fo:font-variant="normal" fo:text-transform="none" fo:color="#010101" style:text-line-through-style="none" style:font-name="Calibri1" fo:font-size="11pt" fo:letter-spacing="normal" fo:language="es" fo:country="AR" fo:font-style="normal" style:text-underline-style="none" fo:font-weight="normal" fo:background-color="transparent" style:font-name-asian="Swiss 721RomanSpeedo1" style:font-size-asian="11pt" style:font-style-asian="normal" style:font-weight-asian="normal" style:font-name-complex="Arial" style:font-size-complex="11pt" style:font-style-complex="normal" style:font-weight-complex="normal"/>
    </style:style>
    <style:style style:name="T32" style:family="text">
      <style:text-properties fo:font-variant="normal" fo:text-transform="none" fo:color="#010101" style:text-line-through-style="none" style:font-name="Calibri1" fo:font-size="11pt" fo:letter-spacing="normal" fo:language="es" fo:country="AR" fo:font-style="normal" style:text-underline-style="none" fo:font-weight="normal" fo:background-color="transparent" style:font-name-asian="Swiss 721RomanSpeedo1" style:font-size-asian="11pt" style:font-style-asian="normal" style:font-weight-asian="normal" style:font-name-complex="Calibri1" style:font-size-complex="11pt" style:font-style-complex="normal" style:font-weight-complex="normal"/>
    </style:style>
    <style:style style:name="T33" style:family="text">
      <style:text-properties fo:font-variant="normal" fo:text-transform="none" fo:color="#010101" style:text-line-through-style="none" style:font-name="Calibri1" fo:font-size="11pt" fo:letter-spacing="normal" fo:language="es" fo:country="AR" fo:font-style="normal" style:text-underline-style="none" fo:font-weight="normal" fo:background-color="transparent" style:font-name-asian="Times New Roman3" style:font-size-asian="11pt" style:font-style-asian="normal" style:font-weight-asian="normal" style:font-name-complex="Times New Roman3" style:font-size-complex="11pt" style:font-style-complex="normal" style:font-weight-complex="normal"/>
    </style:style>
    <style:style style:name="T34" style:family="text">
      <style:text-properties fo:font-variant="normal" fo:text-transform="none" fo:color="#010101" style:text-line-through-style="none" style:font-name="Calibri1" fo:font-size="11pt" fo:letter-spacing="normal" fo:language="es" fo:country="AR" fo:font-style="normal" style:text-underline-style="none" fo:font-weight="bold" fo:background-color="transparent" style:font-name-asian="Swiss 721RomanSpeedo1" style:font-size-asian="11pt" style:font-style-asian="normal" style:font-weight-asian="bold" style:font-name-complex="Arial2" style:font-size-complex="11pt" style:font-style-complex="normal" style:font-weight-complex="normal"/>
    </style:style>
    <style:style style:name="T35" style:family="text">
      <style:text-properties fo:font-variant="normal" fo:text-transform="none" fo:color="#010101" style:text-line-through-style="none" style:font-name="Calibri1" fo:font-size="11pt" fo:letter-spacing="normal" fo:language="es" fo:country="AR" fo:font-style="normal" style:text-underline-style="none" fo:background-color="transparent" style:font-name-asian="Swiss 721RomanSpeedo1" style:font-size-asian="11pt" style:font-style-asian="normal" style:font-name-complex="Arial" style:font-size-complex="11pt" style:font-style-complex="normal" style:font-weight-complex="bold"/>
    </style:style>
    <style:style style:name="T36" style:family="text">
      <style:text-properties fo:font-variant="normal" fo:text-transform="none" fo:color="#010101" style:text-line-through-style="none" style:font-name="Calibri1" fo:font-size="11pt" fo:letter-spacing="normal" fo:language="zxx" fo:country="none" fo:font-style="normal" style:text-underline-style="none" fo:font-weight="normal" fo:background-color="transparent" style:font-name-asian="Calibri" style:font-size-asian="11pt" style:font-style-asian="normal" style:font-weight-asian="normal" style:font-name-complex="Calibri" style:font-size-complex="11pt" style:font-style-complex="normal" style:font-weight-complex="normal"/>
    </style:style>
    <style:style style:name="T37" style:family="text">
      <style:text-properties fo:font-variant="normal" fo:text-transform="none" fo:color="#010101" style:text-line-through-style="none" style:font-name="Calibri1" fo:font-size="11pt" fo:letter-spacing="normal" fo:language="es" fo:country="ES" fo:font-style="normal" style:text-underline-style="none" fo:font-weight="normal" fo:background-color="transparent" style:font-name-asian="Swiss 721RomanSpeedo1" style:font-size-asian="11pt" style:font-style-asian="normal" style:font-weight-asian="normal" style:font-name-complex="Swiss 721RomanSpeedo1" style:font-size-complex="11pt" style:font-style-complex="normal" style:font-weight-complex="normal"/>
    </style:style>
    <style:style style:name="T38" style:family="text">
      <style:text-properties fo:font-variant="normal" fo:text-transform="none" fo:color="#010101" style:text-line-through-style="none" style:font-name="Calibri1" fo:font-size="11pt" fo:letter-spacing="normal" fo:language="es" fo:country="ES" fo:font-style="normal" style:text-underline-style="none" fo:font-weight="normal" fo:background-color="transparent" style:font-name-asian="Calibri" style:font-size-asian="11pt" style:font-style-asian="normal" style:font-weight-asian="normal" style:font-name-complex="Calibri" style:font-size-complex="11pt" style:font-style-complex="normal" style:font-weight-complex="normal"/>
    </style:style>
    <style:style style:name="T39" style:family="text">
      <style:text-properties fo:font-variant="normal" fo:text-transform="none" fo:color="#010101" style:text-line-through-style="none" fo:letter-spacing="normal" fo:language="es" fo:country="AR" fo:font-style="normal" style:text-underline-style="none" fo:font-weight="normal" fo:background-color="transparent" style:font-name-asian="Swiss 721RomanSpeedo1" style:font-style-asian="normal" style:font-weight-asian="normal" style:font-name-complex="Swiss 721RomanSpeedo1" style:font-style-complex="normal"/>
    </style:style>
    <style:style style:name="T40" style:family="text">
      <style:text-properties fo:font-variant="normal" fo:text-transform="none" fo:color="#000000" style:text-line-through-style="none" style:font-name="Calibri1" fo:font-size="11pt" fo:letter-spacing="normal" fo:language="es" fo:country="AR" fo:font-style="normal" style:text-underline-style="none" fo:font-weight="normal" fo:background-color="transparent" style:font-name-asian="Swiss 721RomanSpeedo1" style:font-size-asian="11pt" style:font-style-asian="normal" style:font-weight-asian="normal" style:font-name-complex="Arial" style:font-size-complex="11pt" style:font-style-complex="normal" style:font-weight-complex="normal"/>
    </style:style>
    <style:style style:name="T41" style:family="text">
      <style:text-properties fo:font-variant="normal" fo:text-transform="none" fo:color="#000000" style:text-line-through-style="none" style:font-name="Calibri1" fo:font-size="11pt" fo:letter-spacing="normal" fo:language="es" fo:country="AR" fo:font-style="normal" style:text-underline-style="none" fo:font-weight="normal" fo:background-color="transparent" style:font-name-asian="Times New Roman" style:font-size-asian="11pt" style:font-style-asian="normal" style:font-weight-asian="normal" style:font-name-complex="Tahoma" style:font-size-complex="11pt" style:font-style-complex="normal" style:font-weight-complex="normal"/>
    </style:style>
    <style:style style:name="T42" style:family="text">
      <style:text-properties fo:font-variant="normal" fo:text-transform="none" fo:color="#000000" style:text-line-through-style="none" style:font-name="Calibri1" fo:font-size="11pt" fo:letter-spacing="normal" fo:language="es" fo:country="AR" fo:font-style="normal" style:text-underline-style="none" fo:background-color="transparent" style:font-name-asian="Swiss 721RomanSpeedo1" style:font-size-asian="11pt" style:font-style-asian="normal" style:font-name-complex="Arial" style:font-size-complex="11pt" style:font-style-complex="normal" style:font-weight-complex="bold"/>
    </style:style>
    <style:style style:name="T43" style:family="text">
      <style:text-properties fo:font-variant="normal" fo:text-transform="none" fo:color="#000000" style:text-line-through-style="none" style:font-name="RomanS" fo:font-size="12pt" fo:letter-spacing="normal" fo:language="es" fo:country="AR" fo:font-style="normal" style:text-underline-style="none" fo:font-weight="normal" fo:background-color="transparent" style:font-name-asian="RomanS" style:font-size-asian="12pt" style:font-style-asian="normal" style:font-weight-asian="normal" style:font-name-complex="RomanS" style:font-size-complex="12pt" style:font-style-complex="normal" style:font-weight-complex="normal"/>
    </style:style>
    <style:style style:name="T44" style:family="text">
      <style:text-properties fo:font-variant="normal" fo:text-transform="none" fo:color="#000000" style:text-line-through-style="none" style:font-name="Calibri1" fo:font-size="12pt" fo:letter-spacing="normal" fo:language="es" fo:country="AR" fo:font-style="normal" style:text-underline-style="none" fo:font-weight="normal" fo:background-color="transparent" style:font-name-asian="RomanS" style:font-size-asian="12pt" style:font-style-asian="normal" style:font-weight-asian="normal" style:font-name-complex="RomanS" style:font-size-complex="12pt" style:font-style-complex="normal" style:font-weight-complex="normal"/>
    </style:style>
    <style:style style:name="T45" style:family="text">
      <style:text-properties fo:font-variant="normal" fo:text-transform="none" fo:color="#000000" style:text-line-through-style="none" style:font-name="Calibri1" fo:font-size="11pt" fo:letter-spacing="normal" fo:language="es" fo:country="AR" fo:font-style="normal" style:text-underline-style="none" fo:font-weight="normal" fo:background-color="transparent" style:font-name-asian="Swiss 721RomanSpeedo1" style:font-size-asian="11pt" style:font-style-asian="normal" style:font-weight-asian="normal" style:font-name-complex="Arial" style:font-size-complex="11pt" style:font-style-complex="normal" style:font-weight-complex="normal"/>
    </style:style>
    <style:style style:name="T46" style:family="text">
      <style:text-properties fo:font-variant="normal" fo:text-transform="none" fo:color="#000000" style:text-line-through-style="none" style:font-name="Calibri1" fo:font-size="11pt" fo:letter-spacing="normal" fo:language="es" fo:country="AR" fo:font-style="normal" style:text-underline-style="none" fo:font-weight="normal" fo:background-color="transparent" style:font-name-asian="RomanS" style:font-size-asian="11pt" style:font-style-asian="normal" style:font-weight-asian="normal" style:font-name-complex="RomanS" style:font-size-complex="11pt" style:font-style-complex="normal" style:font-weight-complex="normal"/>
    </style:style>
    <style:style style:name="T47" style:family="text">
      <style:text-properties fo:font-variant="normal" fo:text-transform="none" fo:color="#000000" style:text-line-through-style="none" style:font-name="Calibri1" fo:letter-spacing="normal" fo:language="es" fo:country="AR" fo:font-style="normal" style:text-underline-style="none" fo:font-weight="normal" fo:background-color="transparent" style:font-name-asian="Swiss 721RomanSpeedo1" style:font-style-asian="normal" style:font-weight-asian="normal" style:font-name-complex="Arial" style:font-style-complex="normal" style:font-weight-complex="normal"/>
    </style:style>
    <style:style style:name="T48" style:family="text">
      <style:text-properties fo:font-variant="normal" fo:text-transform="none" fo:color="#000000" style:text-line-through-style="none" fo:font-size="11pt" fo:letter-spacing="normal" fo:language="es" fo:country="AR" fo:font-style="normal" style:text-underline-style="none" fo:font-weight="normal" fo:background-color="transparent" style:font-name-asian="Swiss 721RomanSpeedo1" style:font-size-asian="11pt" style:font-style-asian="normal" style:font-weight-asian="normal" style:font-name-complex="Arial" style:font-size-complex="11pt" style:font-style-complex="normal" style:font-weight-complex="normal"/>
    </style:style>
    <style:style style:name="T49" style:family="text">
      <style:text-properties fo:font-variant="normal" fo:text-transform="none" fo:color="#ffff00" style:text-line-through-style="none" style:font-name="RomanS" fo:font-size="12pt" fo:letter-spacing="normal" fo:language="es" fo:country="AR" fo:font-style="normal" style:text-underline-style="none" fo:font-weight="normal" fo:background-color="transparent" style:font-name-asian="RomanS" style:font-size-asian="12pt" style:font-style-asian="normal" style:font-weight-asian="normal" style:font-name-complex="RomanS" style:font-size-complex="12pt" style:font-style-complex="normal" style:font-weight-complex="normal"/>
    </style:style>
    <style:style style:name="T50" style:family="text">
      <style:text-properties fo:font-variant="normal" fo:text-transform="none" fo:color="#800000" style:text-line-through-style="none" style:font-name="RomanS" fo:font-size="12pt" fo:letter-spacing="normal" fo:language="es" fo:country="AR" fo:font-style="normal" style:text-underline-style="none" fo:font-weight="normal" fo:background-color="transparent" style:font-name-asian="RomanS" style:font-size-asian="12pt" style:font-style-asian="normal" style:font-weight-asian="normal" style:font-name-complex="RomanS" style:font-size-complex="12pt" style:font-style-complex="normal" style:font-weight-complex="normal"/>
    </style:style>
    <style:style style:name="T51" style:family="text">
      <style:text-properties fo:font-variant="normal" fo:text-transform="none" fo:color="#800000" style:text-line-through-style="none" style:font-name="Calibri1" fo:font-size="11pt" fo:letter-spacing="normal" fo:language="es" fo:country="AR" fo:font-style="normal" style:text-underline-style="none" fo:font-weight="normal" fo:background-color="transparent" style:font-name-asian="Swiss 721RomanSpeedo1" style:font-size-asian="11pt" style:font-style-asian="normal" style:font-weight-asian="normal" style:font-name-complex="Arial" style:font-size-complex="11pt" style:font-style-complex="normal" style:font-weight-complex="normal"/>
    </style:style>
    <style:style style:name="T52" style:family="text">
      <style:text-properties fo:font-variant="normal" fo:text-transform="none" style:text-line-through-style="none" style:font-name="Calibri1" fo:font-size="11pt" fo:letter-spacing="normal" fo:language="es" fo:country="AR" fo:font-style="normal" style:text-underline-style="none" fo:font-weight="normal" fo:background-color="transparent" style:font-name-asian="Swiss 721RomanSpeedo1" style:font-size-asian="11pt" style:font-style-asian="normal" style:font-weight-asian="normal" style:font-name-complex="Arial" style:font-size-complex="11pt" style:font-style-complex="normal" style:font-weight-complex="normal"/>
    </style:style>
    <style:style style:name="T53" style:family="text">
      <style:text-properties fo:font-style="normal" fo:font-weight="bold" style:font-style-asian="normal" style:font-weight-asian="bold" style:font-style-complex="normal" style:font-weight-complex="bold"/>
    </style:style>
    <style:style style:name="T54" style:family="text">
      <style:text-properties fo:language="es" fo:country="ES" style:language-complex="ar" style:country-complex="SA"/>
    </style:style>
    <style:style style:name="T55" style:family="text">
      <style:text-properties style:font-name="Calibri1" fo:font-size="11pt" style:font-size-asian="11pt" style:font-size-complex="11pt"/>
    </style:style>
    <style:style style:name="T56" style:family="text">
      <style:text-properties style:font-name="Calibri1" fo:font-size="11pt" style:font-size-asian="11pt" style:font-name-complex="Arial2" style:font-size-complex="11pt"/>
    </style:style>
    <style:style style:name="T57" style:family="text">
      <style:text-properties style:font-name="Calibri1" fo:font-size="11pt" style:font-name-asian="Arial, Arial1" style:font-size-asian="11pt" style:font-name-complex="Arial2" style:font-size-complex="11pt"/>
    </style:style>
    <style:style style:name="T58" style:family="text">
      <style:text-properties style:font-name="Calibri1" fo:font-size="11pt" fo:font-weight="bold" style:font-size-asian="11pt" style:font-weight-asian="bold" style:font-size-complex="11pt"/>
    </style:style>
    <style:style style:name="T59" style:family="text">
      <style:text-properties style:font-name="Calibri1" fo:font-size="11pt" fo:font-weight="bold" style:font-size-asian="11pt" style:font-weight-asian="bold" style:font-size-complex="11pt" style:font-weight-complex="bold"/>
    </style:style>
    <style:style style:name="T60" style:family="text">
      <style:text-properties style:font-name="Calibri1" fo:font-size="11pt" fo:font-weight="bold" style:font-size-asian="11pt" style:font-weight-asian="bold" style:font-name-complex="Arial2" style:font-size-complex="11pt"/>
    </style:style>
    <style:style style:name="T61" style:family="text">
      <style:text-properties style:font-name="Calibri1" fo:font-size="11pt" fo:font-weight="bold" style:font-size-asian="11pt" style:font-weight-asian="bold" style:font-name-complex="Arial2" style:font-size-complex="11pt" style:font-weight-complex="bold"/>
    </style:style>
    <style:style style:name="T62" style:family="text">
      <style:text-properties style:font-name="Calibri1" fo:font-size="11pt" fo:font-weight="bold" fo:background-color="transparent" style:font-size-asian="11pt" style:font-weight-asian="bold" style:font-name-complex="Arial2" style:font-size-complex="11pt"/>
    </style:style>
    <style:style style:name="T63" style:family="text">
      <style:text-properties style:font-name="Calibri1" fo:font-size="11pt" fo:font-weight="bold" fo:background-color="#ffff00" style:font-size-asian="11pt" style:font-weight-asian="bold" style:font-name-complex="Arial2" style:font-size-complex="11pt"/>
    </style:style>
    <style:style style:name="T64" style:family="text">
      <style:text-properties style:font-name="Calibri1" fo:font-size="11pt" fo:font-weight="bold" fo:background-color="#ffffff" style:font-size-asian="11pt" style:font-weight-asian="bold" style:font-name-complex="Arial2" style:font-size-complex="11pt"/>
    </style:style>
    <style:style style:name="T65" style:family="text">
      <style:text-properties style:font-name="Calibri1" fo:font-size="11pt" fo:font-weight="normal" style:font-size-asian="11pt" style:font-weight-asian="normal" style:font-size-complex="11pt" style:font-weight-complex="normal"/>
    </style:style>
    <style:style style:name="T66" style:family="text">
      <style:text-properties style:font-name="Calibri1" fo:font-size="11pt" fo:font-weight="normal" style:font-size-asian="11pt" style:font-weight-asian="normal" style:font-name-complex="Arial2" style:font-size-complex="11pt" style:font-weight-complex="normal"/>
    </style:style>
    <style:style style:name="T67" style:family="text">
      <style:text-properties style:font-name="Calibri1" fo:font-size="11pt" fo:font-weight="normal" fo:background-color="transparent" style:font-size-asian="11pt" style:font-weight-asian="normal" style:font-name-complex="Arial2" style:font-size-complex="11pt" style:font-weight-complex="normal"/>
    </style:style>
    <style:style style:name="T68" style:family="text">
      <style:text-properties style:font-name="Calibri1" fo:font-size="11pt" fo:font-weight="normal" fo:background-color="#ffffff" style:font-size-asian="11pt" style:font-weight-asian="normal" style:font-name-complex="Arial2" style:font-size-complex="11pt" style:font-weight-complex="normal"/>
    </style:style>
    <style:style style:name="T69" style:family="text">
      <style:text-properties style:font-name="Calibri1" fo:font-size="11pt" fo:background-color="transparent" style:font-name-asian="Arial, Arial1" style:font-size-asian="11pt" style:font-name-complex="Arial2" style:font-size-complex="11pt"/>
    </style:style>
    <style:style style:name="T70" style:family="text">
      <style:text-properties style:font-name="Calibri1" fo:font-size="11pt" fo:background-color="transparent" style:font-size-asian="11pt" style:font-name-complex="Arial2" style:font-size-complex="11pt"/>
    </style:style>
    <style:style style:name="T71" style:family="text">
      <style:text-properties style:font-name="Calibri1" fo:font-size="11pt" style:text-underline-style="solid" style:text-underline-width="auto" style:text-underline-color="font-color" style:font-size-asian="11pt" style:font-name-complex="Arial2" style:font-size-complex="11pt"/>
    </style:style>
    <style:style style:name="T72" style:family="text">
      <style:text-properties style:font-name="Calibri1" fo:font-size="11pt" fo:background-color="#ffff00" style:font-size-asian="11pt" style:font-size-complex="11pt"/>
    </style:style>
    <style:style style:name="T73" style:family="text">
      <style:text-properties style:font-name="Calibri1" fo:font-size="11pt" fo:background-color="#ffffff" style:font-size-asian="11pt" style:font-name-complex="Arial2" style:font-size-complex="11pt"/>
    </style:style>
    <style:style style:name="T74" style:family="text">
      <style:text-properties style:text-outline="false" style:text-line-through-style="none" fo:text-shadow="none" style:font-name-asian="Mangal" style:font-name-complex="Mangal" style:text-emphasize="none" style:text-overline-style="none" style:text-overline-color="font-color"/>
    </style:style>
    <style:style style:name="fr1" style:family="graphic" style:parent-style-name="Graphics">
      <style:graphic-properties fo:margin-left="0.318cm" fo:margin-right="0.318cm" fo:margin-top="0cm" fo:margin-bottom="0cm" style:wrap="parallel" style:number-wrapped-paragraphs="no-limit" style:wrap-contour="false" style:vertical-pos="from-top" style:vertical-rel="page-content"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style:horizontal-pos="center" style:horizontal-rel="paragraph"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82"/>
      <text:p text:style-name="P22">PLIEGO DE ESPECIFICACIONES TÉCNICAS PARTICULARES</text:p>
      <text:p text:style-name="P23"/>
      <text:p text:style-name="P20">CONSIDERACIONES GENERALES</text:p>
      <text:p text:style-name="P21">El objeto de la presente licitación es la provisión de mano de obra y materiales para los trabajos que se enumeran a continuación, a realizar en el 2do y 5to piso del inmueble de calle Alberdi 1163, de la ciudad de San Jorge. Incluye demoliciones, muros y tabiques construidos con sistema en seco, remodelación completa de cocinas y baños en 5to piso, contrapisos, carpetas y pisos, revoques, instalaciones eléctricas, de desagües pluviales, desagües cloacales, y agua, pintura general y otras tareas.</text:p>
      <text:p text:style-name="P19"/>
      <text:p text:style-name="P25"/>
      <text:p text:style-name="P27">1. EJECUCIÓN DE LA OBRA DE ACUERDO A SU FIN</text:p>
      <text:p text:style-name="P31">El Contratista ejecutará los trabajos de tal suerte que resulten completos y adecuados a su fin en la forma que se infiere de la documentación, aunque en la misma no se mencionen todos los detalles necesarios al efecto, sin que por ello el Contratista tenga derecho a pago adicional alguno.</text:p>
      <text:p text:style-name="P31">Con referencia a los documentos que integran el legajo, se establece que se complementan entre sí, de modo que cualquier error u omisión de uno de ellos queda salvado por su sola referencia en el otro, teniendo el orden de prelación establecido en el artículo 6 del PCByC.</text:p>
      <text:p text:style-name="P31">Cuando en el presente pliego se haga referencia a las E.T.G. deberá remitirse al Pliego de Especificaciones Técnicas Generales de la provincia de Santa Fe, que forma parte del presente legajo.</text:p>
      <text:p text:style-name="P31">El Pliego Anexo Complementario de Especificaciones Técnicas Generales de Instalaciones Eléctricas forma parte de la documentación y deberá requerirse para su consulta. </text:p>
      <text:p text:style-name="P31">Corresponde al Contratista un exhaustivo análisis e interpretación de la documentación tendiente a la ejecución de la obra, de manera tal que ofrezca en su totalidad las características que la hagan plenamente eficaz para responder a las necesidades públicas que la motivan.</text:p>
      <text:p text:style-name="P25"><text:span text:style-name="T13">La ambigüedad o falta de precisión en la documentación no autoriza a considerar que la misma prevé la realización de trabajos inútiles o que no se cumplen sus objetivos o los cumplan en forma deficiente o parcial. Tampoco liberarán al Contratista de sus obligaciones, ya que en estos casos prevalecerá la intención que corresponde al concepto general: "</text:span><text:span text:style-name="T9">la ejecución de la obra completa y de acuerdo a los fines previstos</text:span><text:span text:style-name="T13">". Ante documentación que resulte susceptible de interpretación sobre la ejecución o no de un trabajo, deberá concluirse por la obligatoriedad de su realización.</text:span></text:p>
      <text:p text:style-name="P31"><text:soft-page-break/>En consecuencia, los pedidos de aclaraciones deberán ser formulados por los interesados, dentro de las formas y plazos establecidos, habida cuenta que no serán reconocidos al Contratista reclamos sustentados en circunstancias como las mencionadas.</text:p>
      <text:p text:style-name="P25"><text:span text:style-name="T13">El Contratista deberá tener en cuenta que los valores consignados en el presupuesto oficial son solo ilustrativos, debiendo consignar en su propuesta las cantidades reales de obra a ejecutar en virtud de que la presente se adjudicará y contratará por </text:span><text:span text:style-name="T9">Precio global con reconocimiento de variaciones de costos</text:span><text:span text:style-name="T13"> según Ley 12.046 y reglamentaciones vigentes. </text:span></text:p>
      <text:p text:style-name="P27"/>
      <text:p text:style-name="P27">2. CUMPLIMIENTO DE LEYES Y NORMAS:</text:p>
      <text:p text:style-name="P31">En la concreción de los trabajos contratados, el Contratista cumplirá y hará cumplir</text:p>
      <text:p text:style-name="P31">las leyes, decretos nacionales y provinciales, ordenanzas municipales y otras normas o reglamentos de Entes que estén vigentes y que sean de aplicación en este caso.</text:p>
      <text:p text:style-name="P27"/>
      <text:p text:style-name="P27">3. MARCAS:</text:p>
      <text:p text:style-name="P31">Todas las marcas indicadas en estas especificaciones técnicas son a título ilustrativo de calidad y tipo de insumos, partes y/o técnicas que se pretende para la obra, señalándose aquellas que preferentemente se desean para la presente obra. Si fuera intención reemplazar las mismas por otras marcas, deberán ser de primera calidad reconocida en el marco y deberán asegurar una calidad y resultados equivalentes o superior a lo prescrito.</text:p>
      <text:p text:style-name="P27"/>
      <text:p text:style-name="P27">4. DERECHOS Y RESPONSABILIDADES DEL PROYECTISTA</text:p>
      <text:p text:style-name="P31">En relación al Proyecto, se expresa lo siguiente:</text:p>
      <text:p text:style-name="P31">- La totalidad de los contenidos de la Documentación integrante del Legajo Técnico y Pliegos para la Licitación y posterior ejecución de dicha obra, son de única y exclusiva autoría intelectual de la Oficina de Arquitectura del Poder Judicial de la Provincia de Santa Fe, <text:s/>asumiendo las responsabilidades emergentes en consecuencia.</text:p>
      <text:p text:style-name="P31">- Al momento de la confección de este Legajo Técnico se han efectuado las verificaciones, estudios, mediciones así como se ha dado cumplimiento a normas y reglamentaciones que corresponden, y que son de exigencia y/o son solicitadas por las Leyes regulatorias del ejercicio profesional, además de las Leyes y Reglamentaciones que imperan para la Licitación y Contratación de Obras Públicas vigentes.</text:p>
      <text:p text:style-name="P31">- El resultado de las mismas: antecedentes, estudios previos, solicitaciones, prefactibilidades, ha sido incorporado a la documentación técnica adjunta, habiéndose integrado paulatinamente a lo largo de las sucesivas entregas de etapas de avance de tareas.</text:p>
      <text:p text:style-name="P31">- No obstante lo cual, previo al inicio de la obra, el contratista deberá renovar, actualizar, solicitar nuevamente todos y cada uno de los antecedentes y/o estudio previos ante los organismos que <text:soft-page-break/>correspondan, incluso aquellos que pudieren no estar contemplados en el presente pliego y sean necesarios para la ejecución de la obra.</text:p>
      <text:p text:style-name="P31">- En caso de ser necesaria la instalación de algún servicio en forma permanente, para el normal funcionamiento de la obra, una vez concluida la misma, ya sea agua, gas, energía eléctrica, etc. la Contratista deberá realizar la tramitación correspondiente y correrá con los gastos que esta instalación demande ante el ente público o privado encargado del suministro del mismo.</text:p>
      <text:p text:style-name="P32">- La Contratista deberá tomar todas las previsiones para no deteriorar zonas aledañas a los trabajos inherentes a esta obra. Deberá reparar a su cargo (incluyendo materiales), y no se reconocerá pago adicional alguno, toda vereda, pavimento, cordón, infraestructura, servicio, caminos de tránsito, etc. que sea afectada por causas imputables a la Contratista y no estén indicadas específicamente en este pliego o mediante la Inspección. Las reparaciones deberán realizarse con todas las prescripciones del Organismo prestatario del servicio (o que indique la Inspección), tanto en lo que refiere a los materiales como a las técnicas constructivas que correspondan.</text:p>
      <text:p text:style-name="P33">- La Contratista deberá notificar a la Inspección de cualquier deterioro detectado (existente o producido por actividades de esta obra), y previo a su reparación. Una vez reparado deberá ser visado por parte de la Inspección, y solamente cuando</text:p>
      <text:p text:style-name="P33"><text:s/>ésta lo autorice, podrá ser tapado.</text:p>
      <text:p text:style-name="P33">- Todos los materiales que se remuevan o se extraigan tales como escombro,suelo, etc., podrá ser utilizado por la Contratista previa autorización por parte de la Inspección.</text:p>
      <text:p text:style-name="P33">- La Adjudicataria mantendrá la limpieza permanente, y un orden diario y realizará la limpieza final de la obra; todo esto según indicaciones de la Inspección de la obra.</text:p>
      <text:p text:style-name="P33">- Previo a la iniciación de los trabajos, o durante la marcha de los mismos, la Adjudicataria deberá presentar muestras de cualquier material que le exija la Inspección para su consideración. Todos los materiales serán de primera marca y calidad, quedando a criterio de la Inspección la aceptación de los mismos.</text:p>
      <text:p text:style-name="P33">- Las especificaciones técnicas generales para la ejecución correcta de la obra en cuanto a tipo y calidad de materiales, forma de ejecución de los trabajos, etc.; y toda otra normativa a cumplir que no esté expresamente indicada en las especificaciones técnicas, será propuesta por la Adjudicataria y aprobadas por la Inspección de la obra, empleando en todos los casos materiales de primera calidad y no estando autorizada a realizar ninguna modificación a lo especificado en el presente pliego sin autorización de la Inspección.</text:p>
      <text:p text:style-name="P33">- La Adjudicataria deberá realizar todos los trabajos de señalización que a juicio de la Inspección, sean convenientes en toda el área de trabajo.</text:p>
      <text:p text:style-name="P34"/>
      <text:p text:style-name="P31"/>
      <text:p text:style-name="P11"/>
      <text:p text:style-name="P76"><text:span text:style-name="T2">RUBRO 1.</text:span><text:span text:style-name="T15"> </text:span><text:span text:style-name="T10">TRABAJOS PRELIMINARES. OBRADOR.</text:span></text:p>
      <text:p text:style-name="P61">Deben ejecutarse la totalidad de las tareas y las provisiones prescritas en los Pliegos y en las presentes Especificaciones Particulares, según las condiciones del terreno o que se infieran de la presente documentación.</text:p>
      <text:p text:style-name="P61"/>
      <text:p text:style-name="P62">1.1. Cartel de Obra</text:p>
      <text:p text:style-name="P61">Se ejecutará un Cartel de Obra de chapa revestido en vinilo ploteado según el diseño de impresión que se entregará oportunamente. El bastidor estará constituido por una estructura de tubos estructurales 20x30x1,8 mm, medidas: 1,00 x 2,00 m., con columnas metálicas. Su ubicación exacta la determinará la Inspección en Obra.</text:p>
      <text:p text:style-name="P61"/>
      <text:p text:style-name="P62">1.2. Obrador</text:p>
      <text:p text:style-name="P61">Se ejecutará el obrador de dimensiones adecuadas, para acopio de materiales, cumpliendo todos los requisitos del Reglamento de Edificación de San Jorge o disposiciones al respecto.</text:p>
      <text:p text:style-name="P61">El obrador deberá contar con un depósito para materiales, herramientas y equipos, como así también los espacios suficientes <text:s/>para uso del personal de obra; además contará con un lugar especial techado, si fuera necesario.</text:p>
      <text:p text:style-name="P65">En ningún caso se hará responsable el Poder Judicial por pérdidas, extravíos o sustracciones. </text:p>
      <text:p text:style-name="P61"/>
      <text:p text:style-name="P66"><text:span text:style-name="T2">RUBRO 2.</text:span><text:span text:style-name="T15"> DEMOLICIÓN Y RETIROS.</text:span></text:p>
      <text:p text:style-name="P66"><text:span text:style-name="T15">Generalidades:</text:span><text:span text:style-name="T17"> Este ítem refiere a la ejecución de los trabajos necesarios para la demolición de la totalidad de los elementos indicados en la planimetría correspondiente. Queda incluido el traslado de escombros y todo material que dificulte el correcto desarrollo de las obras. El contratista procederá a tomar todas las precauciones necesarias para la correcta realización de los trabajos, estando a su cargo los apuntalamientos, vallas y defensas imprescindibles, siendo de su </text:span><text:span text:style-name="T17">exclusiva responsabilidad los daños que se pudieran ocasionar a personas ajenas a la obra.</text:span></text:p>
      <text:p text:style-name="P64">Se deberán demoler muros y tabiques, pisos, zócalos, carpetas, contrapisos, revestimientos cerámicos en baños y cocina, cielorrasos, retiro de artefactos, retiro de aberturas y de instalaciones existentes, en los sectores indicados en la planimetría correspondiente.</text:p>
      <text:p text:style-name="P64">Queda terminantemente prohibido producir derrumbamientos en bloques de paredes o el empleo de métodos que puedan producir molestias a terceros</text:p>
      <text:p text:style-name="P63"><text:soft-page-break/>Se deberán tomar las medidas de apuntalamiento y refuerzos que se consideren necesarios, todos a exclusivo cargo de la empresa. </text:p>
      <text:p text:style-name="P61">El cargado de todo el material de demolición se realizará a máquina o en forma manual en función del volumen del cargado pero en ambas situaciones se proveerá el acopio o la ubicación de contenedores o ingreso de camiones de tal manera de no afectar con el funcionamiento de la obra. <text:span text:style-name="T25">Estas extracciones deberán ser en forma permanente no permitiéndose el acopio salvo en caso de reutilización autorizada por la inspección.</text:span></text:p>
      <text:p text:style-name="P61">La extracción, carga y traslado de los elementos sobrantes de las demoliciones forman parte de este ítem y deberán ser contemplados en él.</text:p>
      <text:p text:style-name="P67"/>
      <text:p text:style-name="P24"><text:span text:style-name="T3">RUBRO 3.</text:span><text:span text:style-name="T8"> <text:s/>MAMPOSTERÍA Y TABIQUERÍA</text:span></text:p>
      <text:p text:style-name="P15"><text:span text:style-name="Fuente_20_de_20_párrafo_20_predeter.1"><text:span text:style-name="T55">T</text:span></text:span><text:span text:style-name="Fuente_20_de_20_párrafo_20_predeter.1"><text:span text:style-name="T57">odos los elementos constitutivos de los muros (ladrillos, cales, cementos, etc.) como así también los recaudos que merece la ejecución de este item deberán cumplir con los requisitos establecidos en el “Pliego de Especificaciones Técnicas Generales” del presente pliego.</text:span></text:span></text:p>
      <text:p text:style-name="P15"><text:span text:style-name="Fuente_20_de_20_párrafo_20_predeter.1"><text:span text:style-name="T57"/></text:span></text:p>
      <text:p text:style-name="P25"/>
      <text:p text:style-name="P58"><text:span text:style-name="Fuente_20_de_20_párrafo_20_predeter.1"><text:span text:style-name="T59">3.1. Tabiques de placa de roca de yeso tipo durlock o similar</text:span></text:span></text:p>
      <text:p text:style-name="P58"><text:span text:style-name="Fuente_20_de_20_párrafo_20_predeter.1"><text:span text:style-name="T55">En general, l</text:span></text:span><text:span text:style-name="T55">a Contratista deberá llevar a cabo todos los trabajos necesarios y la provisión de los materiales y equipos que correspondan para la ejecución de todos los tabiques proyectados, en todos los sectores indicados en los planos y planillas de locales, de acuerdo a las especificaciones del presente Pliego y a las instrucciones que imparta al respecto la Inspección de Obra, como así también todas aquellas operaciones que sin estar especialmente detalladas en el Pliego sean necesarias para la ejecución y terminación de dichas obras y que estén de acuerdo al sistema de la marca que se utilice. Salvo indicación en contrario por parte de la Inspección, los ángulos serán vivos. Antes de iniciar la colocación la Contratista deberá cumplir los siguientes requisitos:</text:span></text:p>
      <text:p text:style-name="P77">• presentar las muestras de los materiales con que se ejecutarán los trabajos y obtener la correspondiente aprobación de la Inspección de Obra.</text:p>
      <text:p text:style-name="P77">• verificar en cada local el perfecto aplomado de los marcos, ventanas, columnas, vigas, paredes, etc.; el paralelismo de las mochetas o aristas y la horizontalidad de la losa. Cualquier diferencia deberá ponerla en conocimiento de la Inspección de Obra para su corrección, por escrito detallando en forma precisa los lugares con diferencias, a fin de ser solucionados antes del comienzo de los trabajos. Si no lo hiciera no podrá reclamar si la Inspección de Obra ordena rehacer los trabajos, aunque la Contratista considere que el defecto sea resultante de algunas de las deficiencias antes mencionadas.</text:p>
      <text:p text:style-name="P77"><text:soft-page-break/>El personal que se utilice para estos trabajos será especialmente competente para su realización. Durante la ejecución actuará bajo las órdenes de un encargado o un capataz idóneo que deberá estar permanentemente en obra, durante el período que dure la realización de los trabajos. Se dejarán previstos todos los accesos, tapas de registro, perforaciones para bocas de electricidad, artefactos de iluminación, espacios para cañerias de aire acondicionado, pulsadores de alarma, detectores en general, etc., en un todo de acuerdo al proyecto general y a las instrucciones que imparta la Inspección de Obra. La Contratista en forma previa al inicio del montaje de la estructura portante de los tabiques deberá realizar un replanteo integral de la totalidad de la obra; marcando las distintas posiciones de tal manera que puedan ser verificadas por la Inspección de Obra para su aprobación. Sin dicha aprobación no podrán iniciarse las tareas de armado. Los tabiques se erigirán perfectamente a plomo, con paramentos bien paralelos entre sí sin pandeos, no se tolerará en las superficies resaltos o depresiones, debiendo resultar planas y uniformes, todo plano que presente deformaciones de cualquier naturaleza a juicio de la Inspección de Obra deberá ser re-ejecutado íntegramente con costo a la Contratista, la que deberá presentar especial cuidado en la terminación de ángulos, encuentros con marcos, aristas, etc., para las que no se admitirán deformaciones debiendo presentar líneas rectas. Se pondrá especial atención a la calidad de las terminaciones por lo que la Contratista queda obligada a extremar todos los recaudos.</text:p>
      <text:p text:style-name="P77">La Contratista durante el manipuleo de las placas o su montaje deberá evitar la rotura del panel protector del núcleo de roca de yeso. La Inspección de Obra podrá desechar y ordenar retirar de la obra todo panel que presente los deterioros antes descriptos. La Contratista como parte integrante de los trabajos contemplará la ejecución de nichos, amure de perfiles, grampas, tacos y demás tareas que sin estar explícitamente indicadas en planos son necesarias para ejecutar los restantes trabajos. La Contratista deberá tener especial recaudo en la estiba y traslado de los materiales, garantizando que no se produzcan alabeos ni aristas moleteadas en las placas. Deberán respetarse las indicaciones de los fabricantes de las placas que se provean. La terminación tanto en tabiques y cielorrasos será una pieza tapajunta según se indica en el item juntas de dilatación. No se emplacarán tabiques y cielorrasos hasta que estén aprobados por la Inspección de obra la estructura y servicios que viajan por el interior de los mismos.</text:p>
      <text:p text:style-name="P77"/>
      <text:p text:style-name="P58"><text:span text:style-name="Fuente_20_de_20_párrafo_20_predeter.1"><text:span text:style-name="T59">3.2. Revestimiento placa de roca yeso sobre muro en Sala de Racks</text:span></text:span></text:p>
      <text:p text:style-name="P59">En muro indicado en Sala de Racks del segundo piso se deberán colocar placas de roca de yeso con perfilería tipo omega tomada al muro de piso a cielorraso. La colocación de las placas deberán empezar 3cm por sobre el nivel del zócalo y, en forma idéntica, en la parte superior <text:s/>(terminar con cantonera): estas separaciones deberán permitir una correcta ventilación del muro. </text:p>
      <text:p text:style-name="P78"/>
      <text:p text:style-name="P77"><text:soft-page-break/><text:span text:style-name="T53">Tabiquería de placas de roca de yeso: </text:span>de acuerdo a planimetría, se utilizarán placas estándar de 1,20x2,40m x 12,5mm común. <text:span text:style-name="T7">SIEMPRE</text:span> se habla de tabiquería con núcleo de perfilería metálica estándar o de 100mm (donde se indique, especialmente en sectores donde discurren las cañerías de los equipos acondicionadores de aire) y con dos placas a ambos lados de los perfiles (para mejor aclaración: dos placas trabadas/estructura de perfiles/dos placas trabadas).<text:span text:style-name="T22"> </text:span>Las placas serán del tipo estándar de 1,20m x 2,40m y de 12.5mm de espesor, conformados por un núcleo de roca de yeso bihidratado con protección de papel de celulosa en su cara principal posterior y en sus cuatro bordes. Para la totalidad de locales, en todos los paramentos deberán emplearse exclusivamente paneles de roca de yeso estándar. Los bastidores portantes estarán compuestos por montantes (elementos verticales) y soleras (elementos horizontales) realizados en perfiles “U” estándar de chapa galvanizada N° 20 con alas de superficie moleteada conformados en frío o mediante máquina de producción continua por rodillos. El largo de los perfiles será de 2,60m y su ancho variable en función del espesor del tabique que especifique el plano. Se utilizará como clavadera en cielorrasos aplicados y revestimientos de muros y columnas perfil antivibratorio de sección trapezoidal (omega) construido en chapa galvanizada N° 24 de 70 x 13 mm y terminación superficial moleteada. Los perfiles se fijarán a losas, columnas, vigas de hormigón o mampostería mediante tarugos Fischer S-8 y tornillos; entre sí por medio de tornillos tipo Parker con cabeza Philips o con remaches “Pop”. Las placas se fijarán a la estructura mediante tornillos autorroscantes galvanizados.</text:p>
      <text:p text:style-name="P77"/>
      <text:p text:style-name="P78">Elementos de terminación:</text:p>
      <text:p text:style-name="P77"><text:span text:style-name="T7">Buñas: </text:span><text:span text:style-name="T25">En todos los locales, en el encuentro entre el cielorraso y el muro, cielorraso y vigas de hormigón, o cielorraso y aberturas, cielorraso y revestimiento, se ejecutaran buñas utilizando el perfil tipo “Z” de chapa galvanizada, aplicando luego la masilla correspondiente.</text:span></text:p>
      <text:p text:style-name="P77"><text:span text:style-name="T7">Masilla: </text:span>en base a resinas vinílicas especiales, de alto poder adherente, para tomar las juntas de las placas de yeso.</text:p>
      <text:p text:style-name="P77"><text:span text:style-name="T7">Cinta de papel: </text:span>banda celulósica fibrada de 50mm de ancho y alta resistencia a la tensión, se coloca sobre la masilla en correspondencia con las juntas para restablecer la continuidad de las superficies. Absorbe posibles movimientos impidiendo la aparición de fisuras.</text:p>
      <text:p text:style-name="P77"><text:span text:style-name="T7">Cantonera: </text:span>guardacanto o esquinero de chapa galvanizada N°24 de 32 mm x 32 mm de 2,60 m de largo, con dos caras moleteadas para protección de ángulos salientes entre placas.</text:p>
      <text:p text:style-name="P77"><text:span text:style-name="T7">Angulo de ajuste: </text:span>guardacanto o esquinero de chapa galvanizada N° 24 de 10 mm x 25 mm y 2.60 m de largo con una cara moleteada, para proteger los cantos vivos de la placa. Cinta de malla autoadhesiva: banda de malla autoadhesiva de fibras de vidrio cruzadas para reparaciones de placa.</text:p>
      <text:p text:style-name="P78"/>
      <text:p text:style-name="P77"><text:span text:style-name="T7">Armado de la estructura</text:span>: Aprobado el replanteo por la Inspección de Obra, la Contratista fijará con tornillos y tarugos “Fischer” S-8 a la solera superior a la losa de techo del local, y la inferior al piso <text:soft-page-break/>o carpeta. En todos los casos realizará una primera fijación provisoria a los efectos de proceder a una nueva verificación del replanteo y alineamiento de la totalidad de tabiques; y una vez efectuada se procederá a la fijación definitiva. Sobre las soleras se ensamblarán los montantes cada 40 cm mediante tornillos o remaches “Pop” tomando especiales recaudos con respecto a su aplomado, la Contratista será obligada a evitar empalmes, sólo se admitirán aquellos que se realicen para cubrir alturas mayores a 2.60m. Los montantes se empalmarán superponiéndose 20cm, girando 180° uno del otro., Las soleras inferiores serán colocadas sobre una banda de neoprene, a los efectos de contrarrestar la acción corrosiva del agentes químicos que se utilizarán en la limpieza y mejorar la acústica. Conjuntamente con el armado de los bastidores se colocarán los marcos metálicos y tubos de refuerzo fijándolos a las montantes mediante un mínimo de 3 grampas de chapa por jamba; atornilladas al tubo de refuerzo y unidas a las montantes mediante remaches o tornillos. La Inspección de Obra podrá solicitar la incorporación de los perfiles de refuerzo que crea necesario, <text:span text:style-name="T7">los que deberán ser incorporados por la Contratista sin que ello signifique un incremento del precio de la oferta</text:span>. Los refuerzos horizontales que fueren necesarios para la colocación de diferentes equipamientos serán especificados en los planos correspondientes. Los refuerzos horizontales serán soleras de chapa galvanizada Nº 20.</text:p>
      <text:p text:style-name="P77"/>
      <text:p text:style-name="P77"><text:span text:style-name="T7">Emplacado: </text:span>Cumplidas las tareas correspondientes al montaje de bastidores y terminadas las tareas complementarias correspondientes al tendido de canalizaciones si éstas fueran necesarias, se procederá al emplacado; tareas que se ejecutará en simultáneo con los revestimientos previstos en igual material. Para el emplacado se considerará en general que deberá comenzar a 1cm del nivel de piso y quedar terminado a tope con la losa (cielorraso de hormigón visto) salvo detalle o indicación expresa de la Inspección de Obra. Las placas se deberán cortar de manera tal que entren fácilmente, sin forzar, en los lugares asignados. La distancia de clavado a borde de paneles no será inferior a 15mm y la separación de clavos en el sentido horizontal no superará los 20 cm de distancia entre montantes. Para el forrado de bastidores las placas se colocarán en forma horizontal y descendente ( de arriba hacia abajo) trabándolas entre sí, dejando en el borde inferior una separación de 10 mm con respecto al nivel de piso terminado, para evitar la penetración del agua por capilaridad. La unión de las placas con el bastidor metálico se realizará con tornillos empavonados o galvanizados autoperforantes, tipo “Parker” con cabeza “Philips”, chata y fresada. Nunca se debe ubicar un borde de canto rebajado contra otro de canto vivo. Si se fijan dos placas a un mismo parante, los bordes de las placas deben coincidir con el eje del montante. Ya que los tabiques son de dos placas a ambos lados de la estructura, la segunda se deberá superponer en forma trabada. <text:span text:style-name="T7">Nunca se debe hacer coincidir las juntas de las placas con las jambas y dinteles de las aberturas, debiendo ser estos cortes en las placas, en forma de L.</text:span></text:p>
      <text:p text:style-name="P77"><text:soft-page-break/><text:span text:style-name="T12">Terminaciones</text:span><text:span text:style-name="T28">: la unión entre placas se realizará con masilla en la longitud total</text:span> de las juntas cuidando de no dejar rebabas. Se aplicará sobre ellas cinta de papel de celulosa la que deberá ocultar las uniones, luego de dejar secar durante 24 horas, se terminará con una segunda capa de masilla, alisando con cuchilla de enduir para no dejar diferencias de nivel. Finalmente se masillarán todas las depresiones originadas por los tornillos debiéndose dejar las superficies vistas del tabique perfectamente lisas, con aspecto similar al de un enlucido de yeso continuo. En forma previa a lo antes indicado deberá realizarse un repaso de todos los tornillos de fijación a fin de garantizar su hundimiento en el plano de la placa. El tomado de junta entre bordes no rebajados deberán masillarse en un ancho mínimo de 40 cm para garantizar que no se note la superposición de material. En los encuentros entrantes (pared-pared y pared-cielorraso) se procede de igual forma que en la toma de juntas. Toda arista o canto vivo (horizontal y/o vertical) deberá quedar materializado o protegido con el perfil esquinero fijado con tornillos autoperforantes a la estructura, en forma previa al masillado.</text:p>
      <text:p text:style-name="P26">Sobre las placas de roca yeso se aplicará masilla especial para el sistema, junto con los accesorios correspondientes (cintas microperforadas, cantonera masillada, etc.). Deberá incluirse la buña perfil zeta en los encuentros con muros de mampostería. Deberá quedar lista para pintar.</text:p>
      <text:p text:style-name="P25"/>
      <text:p text:style-name="P77"><text:span text:style-name="T7">Barrera de vapor en tabiques y revestimiento de construcción en seco: </text:span>Se colocará material compuesto por fibras de vidrio entrecruzadas, incombustible y estable tipo ISOVER ACUSTIVER R 70 mm NRC: 0.83 o equivalente. Al momento de instalar la lana de vidrio se debe tener en cuenta:</text:p>
      <text:p text:style-name="P77">• No prensar el material aislante debido a que disminuye su espesor, el aire retenido en su interior, y por lo tanto su valor R se modifica.</text:p>
      <text:p text:style-name="P77">• No deben quedar espacios libres entre las estructuras, ya que se perderá la eficiencia energética en el tiempo.</text:p>
      <text:p text:style-name="P77">• Si se instalaron elementos eléctricos tales como cajas de distribución, cañerías y conductos en los muros exteriores, se debe colocar el material aislante con precisión alrededor de dichos elementos, entre los mismos y sobre la cara exterior del muro para reducir al mínimo la compresión del material aislante.</text:p>
      <text:p text:style-name="P77">• Se debe envolver bien el aislante alrededor de las cañerías, los cables, las cajas y los conductos eléctricos.</text:p>
      <text:p text:style-name="P77">• En las paredes exteriores siempre se debe instalar el material aislante por detrás de las cañerías de agua.</text:p>
      <text:p text:style-name="P77"/>
      <text:p text:style-name="P77"/>
      <text:p text:style-name="P77"/>
      <text:p text:style-name="P77"/>
      <text:p text:style-name="P58"><text:soft-page-break/><text:span text:style-name="Fuente_20_de_20_párrafo_20_predeter.1"><text:span text:style-name="T59">3.3. Bloques de HCCA 20x20x50 cm.</text:span></text:span></text:p>
      <text:p text:style-name="P58"><text:span text:style-name="Fuente_20_de_20_párrafo_20_predeter.1"><text:span text:style-name="T65">Se deberá realizar mampostería de bloques de HCCA (hormigón celular curado en autclave) de 20x20x50 cm en el 5to piso en sectores donde indica la planimetría (núcleos sanitarios). Los mismos deberán ser nuevos, limpios, sin roturas, y aplicarse con mortero tipo Retak o similar, según el sistema adoptado, teniendo especial cuidado de realizar las trabas entre ladrillos y de mantener el plomo al ir levantando las distintas hiladas. Se tendrá que utilizar todas las herramientas que recomienda el fabricante para su correcta colocación. Como terminación se deberá realizar un revoque especial “3 en 1” sobre malla plástica. Sobre ese revoque, se colocará enduido plástico, lijado y pintura como terminación. </text:span></text:span></text:p>
      <text:p text:style-name="P60"/>
      <text:p text:style-name="P25"><text:span text:style-name="T3">RUBRO 4. </text:span><text:span text:style-name="T16">REVOQUES</text:span></text:p>
      <text:p text:style-name="P49"/>
      <text:p text:style-name="P48">4.1. Revoques premezclado grueso y fino interior</text:p>
      <text:p text:style-name="P70"><text:span text:style-name="Strong_20_Emphasis"><text:span text:style-name="T36">Se deberá realizar revoque interior grueso y fino en cocina, baño y sectores donde se demuela mampostería o se deban realizar reparaciones.</text:span></text:span><text:span text:style-name="Strong_20_Emphasis"><text:span text:style-name="T38"> El revoque grueso se enrasará con regla metálica o madera en dos sentidos, fratazándolo con llana de madera. </text:span></text:span><text:span text:style-name="Strong_20_Emphasis"><text:span text:style-name="T37">El peinado será fino y horizontal de 1mm. de profundidad. </text:span></text:span><text:span text:style-name="Strong_20_Emphasis"><text:span text:style-name="T38">Deberá finalizar 5 cm antes de llegar al nivel de piso terminado, dejando a la vista la capa aisladora horizontal superior, a efectos de evitar el puente hidráulico entre contrapiso y pared. Asimismo, el</text:span></text:span><text:span text:style-name="Strong_20_Emphasis"><text:span text:style-name="T36"> revoque fino se ejecutará humedeciendo adecuadamente la base, y se aplicará en un espesor máximo de 2,5 mm sobre superficies firmes. Se podrá usar mezcla preelaborada; previo a su aplicación se revisará línea y plomo del revoque grueso. Cabe aclarar que donde se coloquen revestimientos no se realizará revoque fino.</text:span></text:span></text:p>
      <text:p text:style-name="P74"/>
      <text:p text:style-name="P13"/>
      <text:p text:style-name="P25"><text:span text:style-name="T3">RUBRO 5. </text:span><text:span text:style-name="T16">CONTRAPISOS</text:span></text:p>
      <text:p text:style-name="P28"/>
      <text:p text:style-name="P28">5.1. Contrapiso de cascote esp.10cm</text:p>
      <text:p text:style-name="P15"><text:span text:style-name="Fuente_20_de_20_párrafo_20_predeter.1"><text:span text:style-name="T69">En los locales requeridos según planimetría (donde se demuela contrapiso existente para realizar instalaciones sanitarias nuevas), se ejecutará un contrapiso de cascotes de 10cm de espesor</text:span></text:span><text:span text:style-name="T69">.</text:span></text:p>
      <text:p text:style-name="P37">El hormigón a emplear en contrapisos será de 10cm de espesor mínimo y tendrá un dosaje reforzado: ½:1:3:6 (cemento Portland, cal, arena fina, cascotes). Se utilizarán cascotes de ladrillo de 35mm de tamaño máximo. Se empleará agua limpia, potable, exenta de ácidos bases, aceites y materia orgánica. Los agregados estarán exentos de impurezas y de toda otra materia que provoque alteraciones.</text:p>
      <text:p text:style-name="P28"/>
      <text:p text:style-name="P28"><text:soft-page-break/>5.2. Carpeta de cemento</text:p>
      <text:p text:style-name="P16"><text:span text:style-name="Fuente_20_de_20_párrafo_20_predeter.1"><text:span text:style-name="T55">Donde esté especificado en planos (núcleos sanitarios y hall del 5to piso, donde se haya <text:s/>demolido piso y retirado la carpeta existente) se deberá preparar una carpeta con 3 partes de arena y 1 de cemento, siendo su espesor de 2,5 cm, verificando una buena dureza superficial, deberá ser compacta y encontrarse libre de fisuras o rajaduras. Será imprescindible controlar la buena nivelación, se recomienda efectuar juntas de dilatación de por lo menos 1 cm de espesor, entre la pared y la carpeta y cada 9 m2, aproximadamente. La superficie debe estar libre de polvo, restos de cemento o grasitud. Si el sustrato no fuera absorbente, se deberá crear porosidad mediante métodos mecánicos o químicos para asegurar el anclaje del adhesivo. El contenido de humedad no debe ser superior al 2 / 2,5%.</text:span></text:span></text:p>
      <text:p text:style-name="P18"><text:span text:style-name="Fuente_20_de_20_párrafo_20_predeter.1"><text:span text:style-name="T55"/></text:span></text:p>
      <text:p text:style-name="P15"><text:span text:style-name="Fuente_20_de_20_párrafo_20_predeter.1"><text:span text:style-name="T60">5.3. Banquina de hormigón de cascotes</text:span></text:span></text:p>
      <text:p text:style-name="P8"><text:span text:style-name="Fuente_20_de_20_párrafo_20_predeter.1"><text:span text:style-name="T20">Este ítem comprende la provisión de materiales y ejecución por parte de la Contratista de banquina de hormigón de cascotes bajo mesada, dosaje: ½:1:3:6, espesor 10cm, en sector de cocina del 5to piso. Los materiales a utilizar serán cascote molido, arena y cemento portland, en la dosificación correspondiente para tal fin. Tener en cuenta que en sector donde se colocará la heladera bajo mesada no se debe realizar banquina.</text:span></text:span></text:p>
      <text:p text:style-name="P9"><text:span text:style-name="Fuente_20_de_20_párrafo_20_predeter.1"><text:span text:style-name="T56"/></text:span></text:p>
      <text:p text:style-name="P15"><text:span text:style-name="Fuente_20_de_20_párrafo_20_predeter.1"><text:span text:style-name="T60"/></text:span></text:p>
      <text:p text:style-name="P25"><text:span text:style-name="T3">RUBRO 6. </text:span><text:span text:style-name="T11">CIELORRASOS</text:span></text:p>
      <text:p text:style-name="P18"><text:span text:style-name="Fuente_20_de_20_párrafo_20_predeter.1"><text:span text:style-name="T55">Este ítem comprende la provisión de materiales, elementos, maquinarias, herramientas y mano de obra necesaria, para ejecutar los siguientes trabajos: </text:span></text:span></text:p>
      <text:p text:style-name="P18"><text:span text:style-name="T61">Generalidades: </text:span><text:span text:style-name="Fuente_20_de_20_párrafo_20_predeter.1"><text:span text:style-name="T55">Ejecución de todos los trabajos para la perfecta terminación de los cielorrasos, de acuerdo a los planos, detalles, especificaciones, necesidades de obra y reglas de arte severamente observadas. La omisión de algún trabajo y/o detalle en la documentación no justificará ningún cobro suplementario y su provisión y ejecución estará contemplado e incluido en la propuesta original. </text:span></text:span></text:p>
      <text:p text:style-name="P18"><text:span text:style-name="Fuente_20_de_20_párrafo_20_predeter.1"><text:span text:style-name="T55">Todos los trabajos deben ser realizados por personal altamente especializados y que acrediten antecedentes en tareas similares. Antes de proceder a la fabricación de los elementos y/o montaje, deben presentarse muestras para la aprobación de la Inspección, debiendo verificar en obra todas las medidas y trabajando en absoluta coordinación con los demás gremios. Se deja establecido que salvo casos indispensables debidamente comprobados, no podrán quedar a la vista clavos, tornillos u otros elementos de fijación, debiendo prever la Contratista módulos, paneles, franjas, etc. desmontables en lugares donde oportunamente se lo indique la Inspección. </text:span></text:span></text:p>
      <text:p text:style-name="P18"><text:span text:style-name="Fuente_20_de_20_párrafo_20_predeter.1"><text:span text:style-name="T55">La Contratista estará obligada a ejecutar y considerar incluidos en este rubro a todos aquellos trabajos que, aunque no se encuentren especificados en la presente documentación, resulten neces</text:span></text:span><text:soft-page-break/><text:span text:style-name="Fuente_20_de_20_párrafo_20_predeter.1"><text:span text:style-name="T55">arios para la terminación correcta y completa de los trabajos de acuerdo a los fines a que se desti</text:span></text:span><text:span text:style-name="Fuente_20_de_20_párrafo_20_predeter.1"><text:span text:style-name="T55">nan teniendo especial cuidado en la solución de todos los encuentros y cielorrasos propiamente dichos con elementos que se incorporan al mismo (parlantes, difusores, inyectores, artefactos de iluminación, carpinterías, rejillas de ventilación perfilerías, etc.). </text:span></text:span></text:p>
      <text:p text:style-name="P15"><text:span text:style-name="Fuente_20_de_20_párrafo_20_predeter.1"><text:span text:style-name="T55">Todos los materiales a utilizar serán de primera calidad y de marca reconocida.</text:span></text:span></text:p>
      <text:p text:style-name="P15"><text:span text:style-name="Fuente_20_de_20_párrafo_20_predeter.1"><text:span text:style-name="T56"/></text:span></text:p>
      <text:p text:style-name="P15"><text:span text:style-name="Fuente_20_de_20_párrafo_20_predeter.1"><text:span text:style-name="T60">6.1. Cielorraso de placa de roca de yeso junta tomada con buña perimetral</text:span></text:span></text:p>
      <text:p text:style-name="P15"><text:span text:style-name="Fuente_20_de_20_párrafo_20_predeter.1"><text:span text:style-name="T56">En los locales indicados según planimetría, se ejecutará cielorraso suspendido con terminación de junta tomada tipo Knauf. Estará compuesto por un entramado de perfiles metálicos de soleras y montantes de 70mm y 69mm, respectivamente, a los que se atornillarán las placas de 9,5mm de espesor con tornillos autorroscantes. Los montantes se colocarán separados cada 40cm. Las juntas se tomarán con cinta y se masillará toda la superficie (incluida las placas) hasta lograr una superficie absolutamente plana, sin alabeos ni distorsiones, debiendo quedar una terminación similar a la de los cielorrasos de yesos tradicional. Todos los cielorrasos de este tipo llevarán buña perimetral “z” en los encuentros con muros perimetrales y/o tabiques interiores divisorios. Se deberá tener en cuenta las perforaciones para la colocación de los artefactos lumínicos que irán empotrados en el cielorraso.</text:span></text:span></text:p>
      <text:p text:style-name="P15"><text:span text:style-name="Fuente_20_de_20_párrafo_20_predeter.1"><text:span text:style-name="T56"/></text:span></text:p>
      <text:p text:style-name="P15"><text:span text:style-name="Fuente_20_de_20_párrafo_20_predeter.1"><text:span text:style-name="T56"/></text:span></text:p>
      <text:p text:style-name="P25"><text:span text:style-name="T3">RUBRO 7. </text:span><text:span text:style-name="T8">PISOS, ZÓCALOS Y SOLIAS</text:span></text:p>
      <text:p text:style-name="P29"/>
      <text:p text:style-name="P16"><text:span text:style-name="T61">Generalidades: </text:span><text:span text:style-name="Fuente_20_de_20_párrafo_20_predeter.1"><text:span text:style-name="T55">El Contratista deberá llevar a cabo todos los trabajos necesarios y la provisión de los materiales y equipos que correspondan para la ejecución de los distintos tipos de pisos y zócalos y demás piezas de terminación, en todos los sectores indicados en los planos de proyecto, de acuerdo a las especificaciones del presente Pliego y a las instrucciones que imparta al respecto la Inspección de Obra, como así también todas aquellas operaciones que sin estar especialmente detalladas en el Pliego sean necesarias para la ejecución y terminación de dichas obras. </text:span></text:span></text:p>
      <text:p text:style-name="P16"><text:span text:style-name="Fuente_20_de_20_párrafo_20_predeter.1"><text:span text:style-name="T55">Los pisos presentarán superficies regulares dispuestas según las pendientes, alineaciones y niveles que la Inspección de Obra señalará en cada caso. Se construirán respondiendo a lo indicado en los planos de detalles respectivos, debiendo el Contratista ejecutar muestras de los mismos, cuando la Inspección de Obra lo juzgue necesario, a los fines de su aprobación. La superficie de los mismos será terminada en la forma que en los documentos enunciados se establezca. </text:span></text:span></text:p>
      <text:p text:style-name="P16"><text:span text:style-name="Fuente_20_de_20_párrafo_20_predeter.1"><text:span text:style-name="T55">El Contratista deberá presentar antes de la adquisición del material, muestras de cada tipo de solado a emplear, con los espesores que se indiquen en cada caso. En los baños y cocina, donde se deban colocar piletas de patio, desagües, etc., con rejillas o tapas, que no coincidan con el tamaño de las piezas, se las ubicará en coincidencia con dos juntas, y el espacio restante se cubrirá con piezas </text:span></text:span><text:soft-page-break/><text:span text:style-name="Fuente_20_de_20_párrafo_20_predeter.1"><text:span text:style-name="T55">cortadas a máquina. Queda estrictamente prohibida la utilización de piezas cortadas en forma manual. </text:span></text:span></text:p>
      <text:p text:style-name="P16"><text:span text:style-name="Fuente_20_de_20_párrafo_20_predeter.1"><text:span text:style-name="T55">Los pisos existentes a mantener y sobre los que sea necesario trabajar o el paso de cañerías etc., se deberán tratar con el cuidado necesario para su mantenimiento o posterior reparación. </text:span></text:span></text:p>
      <text:p text:style-name="P16"><text:span text:style-name="Fuente_20_de_20_párrafo_20_predeter.1"><text:span text:style-name="T55">Dichos solados se deberán entregar en condiciones óptimas una vez finalizada la obra.</text:span></text:span></text:p>
      <text:p text:style-name="P18"><text:span text:style-name="Fuente_20_de_20_párrafo_20_predeter.1"><text:span text:style-name="T60"/></text:span></text:p>
      <text:p text:style-name="P15"><text:span text:style-name="Fuente_20_de_20_párrafo_20_predeter.1"><text:span text:style-name="T60">7.1. Porcelanato 60x60 tipo Ecocaves pulido de Ilva en cocina y hall</text:span></text:span></text:p>
      <text:p text:style-name="P15"><text:span text:style-name="Fuente_20_de_20_párrafo_20_predeter.1"><text:span text:style-name="T55">Se deberá colocar piso de porcelanto 60x60 tipo Ecocaves de Ilva o calidad superior, en los sectores indicados en los planos. El piso será pulido y con sus lados <text:s/>biselados. Se fijará sobre carpeta alisada y limpia mediante pegamento especial para porcelanato, debiendo colocar el pegamento en la carpeta y también en la cara inferior del porcelanato, ejecutando la tarea como corresponde a las reglas del buen arte de la construcción. Se deberán utilizar obligatoriamente los separadores y las cuñas niveladoras; en caso de que el porcelanato presente convexidades y/o concavidades, se rechazará la pieza y se preveerá su reemplazo por otra sin defectos</text:span></text:span></text:p>
      <text:p text:style-name="P16"><text:span text:style-name="Fuente_20_de_20_párrafo_20_predeter.1"><text:span text:style-name="T55">Las placas serán del tamaño indicado en planos, sin trozos añadidos. Toda pieza defectuosa será rechazada por la Inspección de Obra. El Contratista protegerá convenientemente todo su trabajo, hasta el momento de la aceptación final del mismo. Las piezas defectuosas, rotas o dañadas deberán ser reemplazadas; no se admitirá ninguna clase de remiendos o rellenos. </text:span></text:span></text:p>
      <text:p text:style-name="P15"><text:span text:style-name="Fuente_20_de_20_párrafo_20_predeter.1"><text:span text:style-name="T60"/></text:span></text:p>
      <text:p text:style-name="P15"><text:span text:style-name="Fuente_20_de_20_párrafo_20_predeter.1"><text:span text:style-name="T60">7.2. Porcelanato 60x60 <text:s/>tipo Marmi Nero pulido de Ilva en baños</text:span></text:span></text:p>
      <text:p text:style-name="P15"><text:span text:style-name="Fuente_20_de_20_párrafo_20_predeter.1"><text:span text:style-name="T55">Se deberán colocar en los sectores indicados en los planos y serán de 60x60cm tipo Marmi Nero, o calidad equivalente, pulido y con sus lados biselados.</text:span></text:span></text:p>
      <text:p text:style-name="P16"><text:span text:style-name="Fuente_20_de_20_párrafo_20_predeter.1"><text:span text:style-name="T55">El porcelanato se fijará sobre carpeta alisada y limpia mediante pegamento especial para porcelanato, debiendo colocar el pegamento en la carpeta y también en la cara inferior del porcelanato, ejecutando la tarea como corresponde a las reglas del buen arte de la construcción. Se deberán utilizar obligatoriamente los separadores y las cuñas niveladoras; en caso de que el porcelanato presente convexidades y/o concavidades, se rechazará la pieza y se preveerá su reemplazo por otra sin defectos</text:span></text:span></text:p>
      <text:p text:style-name="P16"><text:span text:style-name="Fuente_20_de_20_párrafo_20_predeter.1"><text:span text:style-name="T55">Las placas serán del tamaño indicado en planos, sin trozos añadidos. Toda pieza defectuosa será rechazada por la Inspección de Obra. El Contratista protegerá convenientemente todo su trabajo, hasta el momento de la aceptación final del mismo. Las piezas defectuosas, rotas o dañadas deberán ser reemplazadas; no se admitirá ninguna clase de remiendos o rellenos. </text:span></text:span></text:p>
      <text:p text:style-name="P15"><text:span text:style-name="Fuente_20_de_20_párrafo_20_predeter.1"><text:span text:style-name="T60"/></text:span></text:p>
      <text:p text:style-name="P15"><text:span text:style-name="Fuente_20_de_20_párrafo_20_predeter.1"><text:span text:style-name="T60">7.3. Zócalo Porcelanato h:10cm.</text:span></text:span></text:p>
      <text:p text:style-name="P16"><text:span text:style-name="Fuente_20_de_20_párrafo_20_predeter.1"><text:span text:style-name="T55">Los zócalos serán de porcelanato de idéntico material y color que el piso, en todos los sectores en donde el piso sea de porcelanato, de 60cm x 10cm (los baños no llevan zócalo porque tienen reves</text:span></text:span><text:soft-page-break/><text:span text:style-name="Fuente_20_de_20_párrafo_20_predeter.1"><text:span text:style-name="T55">timiento). La colocación se </text:span></text:span><text:span text:style-name="Fuente_20_de_20_párrafo_20_predeter.1"><text:span text:style-name="T55">realizará alineada, con pegamento impermeable. En todos los casos de los cortes en los ángulos, se utilizara guardacanto de aluminio de color similar; y las juntas de unión entre piso y zócalos serán coincidentes. Los arranques de colocación serán marcados en obra por la Inspección.</text:span></text:span></text:p>
      <text:p text:style-name="P16"><text:span text:style-name="Fuente_20_de_20_párrafo_20_predeter.1"><text:span text:style-name="T55"/></text:span></text:p>
      <text:p text:style-name="P15"><text:span text:style-name="Fuente_20_de_20_párrafo_20_predeter.1"><text:span text:style-name="T60">7.4. Solias</text:span></text:span></text:p>
      <text:p text:style-name="P15"><text:span text:style-name="Fuente_20_de_20_párrafo_20_predeter.1"><text:span text:style-name="T55">En todos los cambios de piso, se colocarán piezas enteras de granito gris mara o granito negro brasil, según corresponda, perfectamente pulidas, con las formas y medidas indicadas en los planos de proyecto correspondientes. Para la colocación de las piezas se utilizará KLAUKOL para grandes superficies y potenciador KLAUKOL, o producto de calidad equivalente a juicio exclusivo de la Inspección de Obra.</text:span></text:span></text:p>
      <text:p text:style-name="P15"><text:span text:style-name="Fuente_20_de_20_párrafo_20_predeter.1"><text:span text:style-name="T55">Las solias a proveer y colocar en cocinas y oficinas serán granito gris mara de espesor 2cm y en baños se deberán realizar en granito negro Brasil en espesor 2cm.</text:span></text:span></text:p>
      <text:p text:style-name="P15"><text:span text:style-name="Fuente_20_de_20_párrafo_20_predeter.1"><text:span text:style-name="T55"/></text:span></text:p>
      <text:p text:style-name="P15"><text:span text:style-name="Fuente_20_de_20_párrafo_20_predeter.1"><text:span text:style-name="T60">7.5. Piso flotante vinílico encastrable tipo línea Extreme 4mm.</text:span></text:span></text:p>
      <text:p text:style-name="P70"><text:span text:style-name="Fuente_20_de_20_párrafo_20_predeter.1"><text:span text:style-name="T32">Se deberá colocar piso vinílico encastrable tipo línea Extreme de 4 mm de espesor en Sala de Audiencias. El mismo se encastrará con sistema click sobre manta niveladora de 1 mm de espesor. Deberá ser resistente al agua 100%, sin adhesivos, reutilizable, resistente a golpes y rayaduras y con impacto acústico reducido.</text:span></text:span></text:p>
      <text:p text:style-name="P70"><text:span text:style-name="Strong_20_Emphasis"><text:span text:style-name="T32">Se deberán presentar muestras a la Inspección antes de su instalación para elegir el modelo.</text:span></text:span></text:p>
      <text:p text:style-name="P70"><text:span text:style-name="Strong_20_Emphasis"><text:span text:style-name="T32"/></text:span></text:p>
      <text:p text:style-name="P15"><text:span text:style-name="Fuente_20_de_20_párrafo_20_predeter.1"><text:span text:style-name="T60">7.6. Zócalos de PVC</text:span></text:span></text:p>
      <text:p text:style-name="P73"><text:span text:style-name="Strong_20_Emphasis"><text:span text:style-name="T39">En Sala de Audiencias se colocará zócalo de PVC resistente al agua y golpes. Cuando fuera necesario efectuar cortes, los mismos serán a inglete (45º). </text:span></text:span></text:p>
      <text:p text:style-name="P12"/>
      <text:p text:style-name="P12"/>
      <text:p text:style-name="P25"><text:span text:style-name="T3">RUBRO 8. </text:span><text:span text:style-name="T8">REVESTIMIENTOS</text:span></text:p>
      <text:p text:style-name="P16"><text:span text:style-name="T61">Generalidades: </text:span><text:span text:style-name="Fuente_20_de_20_párrafo_20_predeter.1"><text:span text:style-name="T55">El oferente tendrá en cuenta al formular su propuesta, que los revestimientos a utilizar en obra deberán ejecutarse en </text:span></text:span><text:span text:style-name="Fuente_20_de_20_párrafo_20_predeter.1"><text:span text:style-name="T56">todos los casos de la mejor calidad, debiendo responder a la condición de colocación uniforme, sin partes diferenciadas, </text:span></text:span><text:span text:style-name="Fuente_20_de_20_párrafo_20_predeter.1"><text:span text:style-name="T55">salvo especificación en contrario.</text:span></text:span></text:p>
      <text:p text:style-name="P16"><text:span text:style-name="Fuente_20_de_20_párrafo_20_predeter.1"><text:span text:style-name="T56"/></text:span></text:p>
      <text:p text:style-name="P16"><text:span text:style-name="Fuente_20_de_20_párrafo_20_predeter.1"><text:span text:style-name="T71">MUESTRAS</text:span></text:span></text:p>
      <text:p text:style-name="P16"><text:span text:style-name="Fuente_20_de_20_párrafo_20_predeter.1"><text:span text:style-name="T55">Con la debida antelación prevista en el pliego, el Contratista presentara a la aprobación de la Inspección, las muestras de cada una de las piezas señaladas en el presente apartado. Las muestras así aprobadas se mantendrán en obra y servirán de elementos de contraste a efectos de decidir en la recepción de otras piezas de su tipo y en forma inapelable cada vez que le lleguen partidas a la </text:span></text:span><text:soft-page-break/><text:span text:style-name="Fuente_20_de_20_párrafo_20_predeter.1"><text:span text:style-name="T55">obra para su incorporación a la misma. Serán a su entero costo los paños de muestras que se le soliciten, a fin de establecer en la realidad los perfeccionamientos y ajustes que no resulten de plano y conducentes a una mejor realización y a resolver detalles constructivos no previstos.</text:span></text:span></text:p>
      <text:p text:style-name="P16"><text:span text:style-name="Fuente_20_de_20_párrafo_20_predeter.1"><text:span text:style-name="T71">PROTECCIONES</text:span></text:span></text:p>
      <text:p text:style-name="P16"><text:span text:style-name="Fuente_20_de_20_párrafo_20_predeter.1"><text:span text:style-name="T55">Todas las piezas deberán llegar a obra y ser colocadas en perfectas condiciones, enteras y sin escolladuras ni otro defecto alguno. A tal fin el Contratista arbitrara medidas conducentes al logro de tales condiciones apelando incluso al embolsado si fuera necesario, como así también protegiendo los revestimientos una vez colocados y hasta la recepción provisional de las obras.</text:span></text:span></text:p>
      <text:p text:style-name="P16"><text:span text:style-name="Fuente_20_de_20_párrafo_20_predeter.1"><text:span text:style-name="T55">Se desecharan todas las piezas y estructuras que no cumplan las condiciones previstas, corriendo por cuenta del Contratista todas las consecuencias derivadas de su incumplimiento, así como el costeo que eventualmente pudiera significar cualquier rechazo de la Inspección motivado por las </text:span></text:span><text:span text:style-name="Fuente_20_de_20_párrafo_20_predeter.1"><text:span text:style-name="T55">causas antedichas, alcanzando esta disposición hasta la demolición y reconstrucción de los revestimientos, si llegase el caso.</text:span></text:span></text:p>
      <text:p text:style-name="P15"><text:span text:style-name="Fuente_20_de_20_párrafo_20_predeter.1"><text:span text:style-name="T55"/></text:span></text:p>
      <text:p text:style-name="P15"><text:span text:style-name="Fuente_20_de_20_párrafo_20_predeter.1"><text:span text:style-name="T60">8.1. Porcelanato 90x45 en baños tipo Soho Glam esmaltado out de Ilva</text:span></text:span></text:p>
      <text:p text:style-name="P16"><text:span text:style-name="Fuente_20_de_20_párrafo_20_predeter.1"><text:span text:style-name="T55">Se deberán colocar en todos los locales sanitarios revestimiento de porcelanato tipo <text:s/>Soho Glam esmaltado out <text:s/>0.90 x 0,45. La altura de colocación será hasta cielorraso. </text:span></text:span><text:span text:style-name="Fuente_20_de_20_párrafo_20_predeter.1"><text:span text:style-name="T59">Importante:</text:span></text:span><text:span text:style-name="Fuente_20_de_20_párrafo_20_predeter.1"><text:span text:style-name="T55"> se dejará sin colocar donde vaya espejo y en el perímetro del mismo se deberá colocar un listelo de acero inoxidable de 20mm de espesor. La colocación en los vértices deberá ser biselada; no se aceptará la colocación de cantoneras.</text:span></text:span></text:p>
      <text:p text:style-name="P16"><text:span text:style-name="Fuente_20_de_20_párrafo_20_predeter.1"><text:span text:style-name="T55">El porcelanato se fijará mediante pegamento especial para porcelanato, debiendo colocar el pegamento en el muro y también en la cara inferior del porcelanato, ejecutando la tarea como corresponde a las reglas del buen arte de la construcción. Se deberán utilizar obligatoriamente los separadores y las cuñas niveladoras; en caso de que el porcelanato presente convexidades y/o concavidades, se rechazará la pieza y se preveerá su reemplazo por otra sin defectos. El Contratista deberá presentar muestras antes de su colocación.</text:span></text:span></text:p>
      <text:p text:style-name="P16"><text:span text:style-name="Fuente_20_de_20_párrafo_20_predeter.1"><text:span text:style-name="T55">Las placas serán del tamaño indicado en planos, sin trozos añadidos. El Contratista protegerá convenientemente todo su trabajo, hasta el momento de la aceptación final del mismo. Las piezas defectuosas, rotas o dañadas deberán ser reemplazadas; no se admitirá ninguna clase de remiendos o rellenos</text:span></text:span></text:p>
      <text:p text:style-name="P18"><text:span text:style-name="Fuente_20_de_20_párrafo_20_predeter.1"><text:span text:style-name="T55"/></text:span></text:p>
      <text:p text:style-name="P70"><text:span text:style-name="Fuente_20_de_20_párrafo_20_predeter.1"><text:span text:style-name="T34">8.2. Revestimiento de placas melamínicas</text:span></text:span></text:p>
      <text:p text:style-name="P75">En la Sala de Audiencias en el sector indicado en planos se ejecutará un <text:s/>revestimiento de muro de placas melamínicas color a definir por la inspección sobre aglomerado de primera calidad de 18 mm de espesor. Todos los cantos irán enchapados en ABS de 0,45 mm de espesor en el color correspondiente, con un zócalo de 10 cm de alto.</text:p>
      <text:p text:style-name="P81"><text:soft-page-break/><text:s/>El modo de sujeción de las placas deberá ser incorporado en la propuesta previa a presentar por la empresa.</text:p>
      <text:p text:style-name="P36"><text:tab/>Se enchaparán todos los cantos aún aquellos que no resulten visibles. Las placas irán colgadas a un bastidor de madera que se fijará a la pared mediante el uso de tornillos y tarugos tipo fischer. Deberá acordarse con la Oficina de Arquitectura del Poder Judicial, la modulación definitiva de las placas.</text:p>
      <text:p text:style-name="P36"><text:tab/>Como separación horizontal entre placas se colocará una varilla de aluminio anodizado gris colocada mediante silicona transparente. Para su correcta colocación se acanalará cada placa de melamina en su parte inferior de modo de alojar la varilla.</text:p>
      <text:p text:style-name="P36"><text:tab/>El revestimiento abarcará todo el frente de las paredes indicadas en los planos. El zócalo será de aluminio anodizado gris de 10 cms de altura.</text:p>
      <text:p text:style-name="P68"><text:span text:style-name="Fuente_20_de_20_párrafo_20_predeter.1"><text:span text:style-name="T41"><text:s text:c="13"/>Como alternativa podrán cotizarse sistemas de revestimiento como Platten Mad o similares.</text:span></text:span></text:p>
      <text:p text:style-name="P69"/>
      <text:p text:style-name="P69"/>
      <text:p text:style-name="P25"><text:span text:style-name="T3">RUBRO 9. </text:span><text:span text:style-name="T8">CARPINTERÍAS</text:span></text:p>
      <text:p text:style-name="P15"><text:span text:style-name="Fuente_20_de_20_párrafo_20_predeter.1"><text:span text:style-name="T60"/></text:span></text:p>
      <text:p text:style-name="P15"><text:span text:style-name="T61">Generalidades: </text:span><text:span text:style-name="Fuente_20_de_20_párrafo_20_predeter.1"><text:span text:style-name="T56">El total de las aberturas se ejecutará de acuerdo con los planos de conjunto, especificaciones técnicas y órdenes de servicio que al respecto se impartan.</text:span></text:span></text:p>
      <text:p text:style-name="P15"><text:span text:style-name="Fuente_20_de_20_párrafo_20_predeter.1"><text:span text:style-name="T56">El Contratista deberá realizar todos los trabajos pertinentes, incluyendo los materiales, herramientas y equipos necesarios, para la provisión y colocación de todas las aberturas de aluminio, en total acuerdo con las cantidades, ubicaciones, formas, medidas y terminaciones indicadas en los planos y planillas de aberturas correspondientes, las especificaciones técnicas que se detallan más adelante, y las instrucciones que imparta al respecto la Inspección de Obra. Deberá realizar también todas aquellas operaciones que, sin estar especialmente detalladas en el Pliego, sean necesarias para la perfecta terminación y funcionamiento de dichos elementos. </text:span></text:span></text:p>
      <text:p text:style-name="P15"><text:span text:style-name="Fuente_20_de_20_párrafo_20_predeter.1"><text:span text:style-name="T56">Cualquier deficiencia o ejecución incorrecta constatada en obra, de un elemento terminado será devuelta al taller para su corrección. </text:span></text:span></text:p>
      <text:p text:style-name="P15"><text:span text:style-name="Fuente_20_de_20_párrafo_20_predeter.1"><text:span text:style-name="T56">Los materiales a emplear serán de primera calidad, con las características que para cada uno de ellos se designan en los planos o en el presente Pliego. Todos los perfiles utilizados deberán tener </text:span></text:span><text:span text:style-name="Fuente_20_de_20_párrafo_20_predeter.1"><text:span text:style-name="T56">la inercia adecuada en función las dimensiones de la abertura, debiendo colocar refuerzos donde sea necesario aumentar la rigidez de la abertura.</text:span></text:span></text:p>
      <text:p text:style-name="P15"><text:span text:style-name="Fuente_20_de_20_párrafo_20_predeter.1"><text:span text:style-name="T56">Para las tolerancias de calidad, así como cualquier norma sobre pruebas o ensayos de los mismos que fuera necesario realizar, se harán según el caso, de acuerdo a las normas que se fijan en las publicaciones que se citan en este artículo: </text:span></text:span></text:p>
      <text:p text:style-name="P15"><text:soft-page-break/><text:span text:style-name="Fuente_20_de_20_párrafo_20_predeter.1"><text:span text:style-name="T56">La carpintería se ejecutará con perfiles extruídos de aleación de aluminio de óptima calidad comercial y apropiados para la construcción, sin poros ni sopladuras, perfectamente rectos. </text:span></text:span></text:p>
      <text:p text:style-name="P15"><text:span text:style-name="Fuente_20_de_20_párrafo_20_predeter.1"><text:span text:style-name="T56">Se preferirá para la ejecución de las aberturas, la utilización de la aleación según especificación americana 6063 T6 con tratamiento térmico de solubilizado y endurecimiento acelerado para los perfiles extruídos. </text:span></text:span></text:p>
      <text:p text:style-name="P15"><text:span text:style-name="Fuente_20_de_20_párrafo_20_predeter.1"><text:span text:style-name="T56">Los perfiles extruídos que se empleen, tendrán los siguientes espesores mínimos de paredes: </text:span></text:span></text:p>
      <text:p text:style-name="P15"><text:span text:style-name="Fuente_20_de_20_párrafo_20_predeter.1"><text:span text:style-name="T56">Estructurales 4 mm. </text:span></text:span></text:p>
      <text:p text:style-name="P15"><text:span text:style-name="Fuente_20_de_20_párrafo_20_predeter.1"><text:span text:style-name="T56">Marcos 3 mm. </text:span></text:span></text:p>
      <text:p text:style-name="P15"><text:span text:style-name="Fuente_20_de_20_párrafo_20_predeter.1"><text:span text:style-name="T56">Contravidrios 1,5 mm. </text:span></text:span></text:p>
      <text:p text:style-name="P15"><text:span text:style-name="Fuente_20_de_20_párrafo_20_predeter.1"><text:span text:style-name="T56">Tubulares 1,5 mm. </text:span></text:span></text:p>
      <text:p text:style-name="P15"><text:span text:style-name="Fuente_20_de_20_párrafo_20_predeter.1"><text:span text:style-name="T66"/></text:span></text:p>
      <text:p text:style-name="P70"><text:span text:style-name="Fuente_20_de_20_párrafo_20_predeter.1"><text:span text:style-name="T31">Cabe aclarar que las medidas consignadas en las planillas de carpinterías y planos son aproximadas; la Contratista será la única responsable de la exactitud de sus medidas, debiendo por su cuenta y costo, practicar toda clase de verificación en obra.</text:span></text:span></text:p>
      <text:p text:style-name="P70"><text:span text:style-name="Fuente_20_de_20_párrafo_20_predeter.1"><text:span text:style-name="T31"/></text:span></text:p>
      <text:p text:style-name="P70"><text:span text:style-name="Fuente_20_de_20_párrafo_20_predeter.1"><text:span text:style-name="T34">9.1. P1 Carpintería de Aluminio módena puerta s/ pliego y planos</text:span></text:span></text:p>
      <text:p text:style-name="P70"><text:span text:style-name="Fuente_20_de_20_párrafo_20_predeter.1"><text:span text:style-name="T31">Este ítem comprende la provisión y colocación una puerta de aluminio para la Sala de Racks del 2do piso. Medidas: 0,90 x 2,10 m (dos hojas de 0,45 m)</text:span></text:span></text:p>
      <text:p text:style-name="P70"><text:span text:style-name="Fuente_20_de_20_párrafo_20_predeter.1"><text:span text:style-name="T31">La abertura contará con dos hojas ciegas de abrir de aluminio andodizado natural línea módena. Llevará burlete de hermeticidad, cerradura de tambor tipo kallay, manija doble balancín y 3 bisagras con perno de acero inoxidable. El marco será de aluminio anodizado natural. Se colocará señalética autoadhesiva en color negro, según planimetría.</text:span></text:span></text:p>
      <text:p text:style-name="P70"><text:span text:style-name="Fuente_20_de_20_párrafo_20_predeter.1"><text:span text:style-name="T31"/></text:span></text:p>
      <text:p text:style-name="P70"><text:span text:style-name="Fuente_20_de_20_párrafo_20_predeter.1"><text:span text:style-name="T34">9.2. P2 Carpintería de Aluminio módena puerta s/ pliego y planos</text:span></text:span></text:p>
      <text:p text:style-name="P70"><text:span text:style-name="Fuente_20_de_20_párrafo_20_predeter.1"><text:span text:style-name="T31">Este ítem comprende la provisión y colocación una puerta de aluminio según ubicación y detalles de planos adjuntos. Medidas: 0,85 x 2,10 m. Cantidad: 3 (izquierda). Ubicación: Sala de Audiencias, baño y cocina del 5to piso.</text:span></text:span></text:p>
      <text:p text:style-name="P70"><text:span text:style-name="Fuente_20_de_20_párrafo_20_predeter.1"><text:span text:style-name="T31">La abertura tendrá marco de aluminio anodizado natural, con perfilería tipo aluar, línea módena, conformada por una hoja de abrir con DVH 3+3mm. Contará con burlete de hermeticidad, manija doble balancin y llevará 4 bisagras y cerraduras standart línea módena para hoja de abrir.</text:span></text:span><text:span text:style-name="Fuente_20_de_20_párrafo_20_predeter.1"><text:span text:style-name="T40"> Se colocará en el vidrio de la puerta un foil esmerilado gris translúcido con señalética autoadhesiva en color negro para cocina y baño, según planimetría.</text:span></text:span></text:p>
      <text:p text:style-name="P70"><text:span text:style-name="Fuente_20_de_20_párrafo_20_predeter.1"><text:span text:style-name="T40"/></text:span></text:p>
      <text:p text:style-name="P10"><text:span text:style-name="Fuente_20_de_20_párrafo_20_predeter.1"><text:span text:style-name="T18">9.3. P3 Carpintería de Aluminio módena puerta s/ pliego y planos</text:span></text:span></text:p>
      <text:p text:style-name="P70"><text:soft-page-break/><text:span text:style-name="Fuente_20_de_20_párrafo_20_predeter.1"><text:span text:style-name="T31">Este ítem comprende la provisión y colocación una puerta de aluminio según ubicación y detalles de planos adjuntos. Medidas: 1,00 x 2,10 m. Cantidad: 1 (derecha). Ubicación: baño de discapacitados 5to piso.</text:span></text:span></text:p>
      <text:p text:style-name="P72"><text:span text:style-name="Fuente_20_de_20_párrafo_20_predeter.1"><text:span text:style-name="T31">La abertura tendrá marco de aluminio anodizado natural, con perfilería tipo aluar, línea módena. Contará con una hoja de abrir hacia afuera ciega de aluminio, burlete de hermeticidad, manija doble balancin y llevará 4 bisagras y cerraduras standart línea módena para hoja de abrir.</text:span></text:span><text:span text:style-name="Fuente_20_de_20_párrafo_20_predeter.1"><text:span text:style-name="T40"> Se colocará señalética autoadhesiva en color negro según planimetría.</text:span></text:span></text:p>
      <text:p text:style-name="P10"><text:span text:style-name="Fuente_20_de_20_párrafo_20_predeter.1"><text:span text:style-name="T18"/></text:span></text:p>
      <text:p text:style-name="P10"><text:span text:style-name="Fuente_20_de_20_párrafo_20_predeter.1"><text:span text:style-name="T18">9.4. P4 Carpintería de Aluminio módena puerta s/ pliego y planos</text:span></text:span></text:p>
      <text:p text:style-name="P72"><text:span text:style-name="Fuente_20_de_20_párrafo_20_predeter.1"><text:span text:style-name="T31">Este ítem comprende la provisión y colocación una puerta de aluminio para la Sala de Audiencias del 5to piso. Medidas: 1,50x 2,10 m (dos hojas de 0,0,65 y 0,85m respectivamente).</text:span></text:span></text:p>
      <text:p text:style-name="P72"><text:span text:style-name="Fuente_20_de_20_párrafo_20_predeter.1"><text:span text:style-name="T31">La abertura tendrá marco de aluminio anodizado natural, con perfilería tipo aluar, línea módena, conformada por dos hojas de abrir con DVH 3+3mm. Contará con burlete de hermeticiad, manija doble balancin y llevará 4 bisagras y cerraduras standart línea módena para hoja de abrir de 0,85m. <text:s/>Se colocará señalética autoadhesiva en color negro, según planimetría.</text:span></text:span></text:p>
      <text:p text:style-name="P72"><text:span text:style-name="Fuente_20_de_20_párrafo_20_predeter.1"><text:span text:style-name="T31"/></text:span></text:p>
      <text:p text:style-name="P72"><text:span text:style-name="Fuente_20_de_20_párrafo_20_predeter.1"><text:span text:style-name="T35">9.5 Puerta Placa</text:span></text:span><text:span text:style-name="Fuente_20_de_20_párrafo_20_predeter.1"><text:span text:style-name="T42"> <text:s/></text:span></text:span></text:p>
      <text:p text:style-name="P72"><text:span text:style-name="Fuente_20_de_20_párrafo_20_predeter.1"><text:span text:style-name="T31">Este ítem comprende la provisión y colocación de 4 puertas</text:span></text:span><text:span text:style-name="Fuente_20_de_20_párrafo_20_predeter.1"><text:span text:style-name="T40"> placas enchapadas en cedro de medidas 0.85 x 2.10 en oficinas del 2do y 5to piso, según planimetría, con marco de chapa 22, color similar al de las demás aberturas, 3 bisagras tipo panela y cerradura con llave.</text:span></text:span></text:p>
      <text:p text:style-name="P72"><text:span text:style-name="Fuente_20_de_20_párrafo_20_predeter.1"><text:span text:style-name="T40"/></text:span></text:p>
      <text:p text:style-name="P25"><text:span text:style-name="T3">RUBRO 10. </text:span><text:span text:style-name="T8">VIDRIOS Y ESPEJOS</text:span></text:p>
      <text:p text:style-name="P15"><text:span text:style-name="Fuente_20_de_20_párrafo_20_predeter.1"><text:span text:style-name="T60">10.1. Espejo 4mm incoloro</text:span></text:span></text:p>
      <text:p text:style-name="P15"><text:span text:style-name="Fuente_20_de_20_párrafo_20_predeter.1"><text:span text:style-name="T55">Este ítem comprende la provisión y ejecución por parte de la Contratista de los materiales y mano de obra necesaria para la colocación de espejo incoloro de espesor 4mm para baño del 5to piso, de acuerdo a las especificaciones del pliego y conforme a la planimetría correspondiente.</text:span></text:span></text:p>
      <text:p text:style-name="P15"><text:span text:style-name="Fuente_20_de_20_párrafo_20_predeter.1"><text:span text:style-name="T55">El espejo a colocar en sanitario será de cristal de primera calidad, de 4mm de espesor mínimo y de marca reconocida en el mercado, de ser posible en una sola pieza, de lo contrario, dividiendo la superficie en paños iguales. En ese sector no se colocará revestimiento. El espejo irá pegado sobre revoque y llevará listelo de aluminio perimetral.</text:span></text:span></text:p>
      <text:p text:style-name="P15"><text:span text:style-name="Fuente_20_de_20_párrafo_20_predeter.1"><text:span text:style-name="T55"/></text:span></text:p>
      <text:p text:style-name="P15"><text:span text:style-name="Fuente_20_de_20_párrafo_20_predeter.1"><text:span text:style-name="T60">14.2. Espejos baño discapacitados</text:span></text:span></text:p>
      <text:p text:style-name="P15"><text:span text:style-name="Fuente_20_de_20_párrafo_20_predeter.1"><text:span text:style-name="T55">En el baño para discapacitados se colocará espejo tipo Ferrum Línea Espacio espejo basculante de 60x80cm con pendiente de 16%.</text:span></text:span></text:p>
      <text:p text:style-name="P15"><text:span text:style-name="Fuente_20_de_20_párrafo_20_predeter.1"><text:span text:style-name="T55"/></text:span></text:p>
      <text:p text:style-name="P15"><text:span text:style-name="T5">RUBRO 11. </text:span><text:span text:style-name="T60">PINTURA</text:span></text:p>
      <text:p text:style-name="P15"><text:soft-page-break/><text:span text:style-name="T61">Generalidades: </text:span><text:span text:style-name="Fuente_20_de_20_párrafo_20_predeter.1"><text:span text:style-name="T55">Los trabajos de pintura se ejecutarán de acuerdo a reglas del buen arte, debiendo todas las obras ser limpiadas prolijamente y preparadas en forma conveniente antes de recibir las sucesivas manos de pintura, barniz, etc.</text:span></text:span></text:p>
      <text:p text:style-name="P15"><text:span text:style-name="Fuente_20_de_20_párrafo_20_predeter.1"><text:span text:style-name="T55">Los defectos que pudiera presentar cualquier estructura serán corregidos antes de proceder a pintarla y los trabajos se retocarán esmeradamente una vez concluidos. No se admitirá el empleo de pinturas espesas para tapar poros, grietas u otros defectos.</text:span></text:span></text:p>
      <text:p text:style-name="P15"><text:span text:style-name="Fuente_20_de_20_párrafo_20_predeter.1"><text:span text:style-name="T55">La Contratista tomará todas las precauciones indispensables a fin de preservar las obras del polvo y la lluvia; a tal efecto en el caso de estructura exterior procederá a cubrir la zona que se encuentra en proceso de pintura con un manto completo de tela plástica impermeable hasta la total terminación de secado del proceso. Esta cobertura se podrá ejecutar en forma parcial y de acuerdo a las zonas en que opte por desarrollar el trabajo. No permitirá que se cierren las puertas y ventanas antes que la pintura haya secado completamente.</text:span></text:span></text:p>
      <text:p text:style-name="P15"><text:span text:style-name="Fuente_20_de_20_párrafo_20_predeter.1"><text:span text:style-name="T55">La Contratista deberá notificar la Inspección de Obra cuando vaya a aplicar cada mano de pintura, protector, barniz, etc.</text:span></text:span></text:p>
      <text:p text:style-name="P15"><text:span text:style-name="Fuente_20_de_20_párrafo_20_predeter.1"><text:span text:style-name="T55">Las diferentes manos se distinguirán dándoles distinto tono del mismo color, (salvo en las pinturas que precisen un proceso continuo).</text:span></text:span></text:p>
      <text:p text:style-name="P15"><text:span text:style-name="Fuente_20_de_20_párrafo_20_predeter.1"><text:span text:style-name="T55">En lo posible, se acabará de dar cada mano en toda la obra, antes de aplicar la siguiente. </text:span></text:span><text:span text:style-name="Fuente_20_de_20_párrafo_20_predeter.1"><text:span text:style-name="T59">La última mano de pintura se dará después que todos los otros gremios que intervengan en la construcción, hayan dado fin a sus trabajos.</text:span></text:span></text:p>
      <text:p text:style-name="P15"><text:span text:style-name="Fuente_20_de_20_párrafo_20_predeter.1"><text:span text:style-name="T55">Será condición indispensable para la aceptación de los trabajos, que tengan un acabado perfecto, no admitiéndose que presenten señales de pinceladas, pelos, etc.-</text:span></text:span></text:p>
      <text:p text:style-name="P15"><text:span text:style-name="Fuente_20_de_20_párrafo_20_predeter.1"><text:span text:style-name="T55">Si por deficiencia en el material, mano de obra o cualquier otra causa no se satisfacen las exigencias de perfecta terminación y acabado fijadas por la Inspección de Obra, la Contratista </text:span></text:span><text:span text:style-name="Fuente_20_de_20_párrafo_20_predeter.1"><text:span text:style-name="T55">tomará las previsiones del caso, dará las manos necesarias, además de las especificadas, para lograr un acabado perfecto sin que este constituya trabajo adicional.-</text:span></text:span></text:p>
      <text:p text:style-name="P15"><text:span text:style-name="Fuente_20_de_20_párrafo_20_predeter.1"><text:span text:style-name="T55">La Contratista deberá tomar las precauciones necesarias a los efectos de no manchar otras estructuras tales como vidrios, pisos, revestimientos, cielorrasos, papelerías, artefactos eléctricos o sanitarios, estructuras, etc., pues en el caso que esto ocurra, será por su cuenta la limpieza o reposición de los mismos a solo juicio de la Inspección de Obra.-</text:span></text:span></text:p>
      <text:p text:style-name="P15"><text:span text:style-name="Fuente_20_de_20_párrafo_20_predeter.1"><text:span text:style-name="T55">Para las pinturas del tipo epoxi o poliuretano, la Contratista construirá a su solo cargo los cerramientos provisorios necesarios para efectuar en ellos los procesos de arenado o granallado, imprimación, pintado y secado completo de las estructuras a pintar; donde asegurará el tenor de humedad y calefacción necesarios para obtener las condiciones ambientales especificadas. Al efecto será a su cargo la instalación de extractores del aire, calefactores a gas, depuradores del polvo, etc.</text:span></text:span></text:p>
      <text:p text:style-name="P15"><text:soft-page-break/><text:span text:style-name="Fuente_20_de_20_párrafo_20_predeter.1"><text:span text:style-name="T55">Se aclara que de instalarse tableros eléctricos provisorios para este fin u otros por parte de la Contratista, todos serán blindados.-</text:span></text:span></text:p>
      <text:p text:style-name="P15"><text:span text:style-name="Fuente_20_de_20_párrafo_20_predeter.1"><text:span text:style-name="T55">Tintas: En todos los casos la Contratista presentará a la Inspección de Obra catálogo y muestras de colores de cada una de las pinturas especificadas, para que esta decida el tono a emplear.-</text:span></text:span></text:p>
      <text:p text:style-name="P15"><text:span text:style-name="Fuente_20_de_20_párrafo_20_predeter.1"><text:span text:style-name="T55">Cuando la especificación en pliego de un tipo de pintura difiera con la del catálogo y con la de la marca adoptada, la Contratista notificará a la Inspección de Obra para que ésta resuelva el procedimiento a seguir. En el caso que los colores de catálogos no satisfagan a la Inspección de Obra, la Contratista deberá presentar las muestras de color que se le indique, ya sean para definir el color de locales o de paños, pudiéndose optar por dar diferentes colores a diferentes paños dentro de un mismo local.</text:span></text:span></text:p>
      <text:p text:style-name="P15"><text:span text:style-name="Fuente_20_de_20_párrafo_20_predeter.1"><text:span text:style-name="T55">Materiales: Los materiales a emplear serán de la mejor calidad y de marca aceptada por la Inspección, debiendo ser llevados a la obra en sus envases originales, cerrados y provistos de sello de garantía. La Inspección de Obra podrá hacer efectuar al Contratista y a costa de éste, todos los ensayos que sean necesarios para verificar la calidad de los materiales.</text:span></text:span></text:p>
      <text:p text:style-name="P15"><text:span text:style-name="Fuente_20_de_20_párrafo_20_predeter.1"><text:span text:style-name="T55">Los ensayos de calidad y espesores para determinar el cumplimiento de las especificaciones, se efectuarán en laboratorio oficial a elección de la Inspección de Obra y su costo se hará a cargo la Contratista, como así también el repintado total de la pieza que demande la extracción de la probeta.-</text:span></text:span></text:p>
      <text:p text:style-name="P15"><text:span text:style-name="Fuente_20_de_20_párrafo_20_predeter.1"><text:span text:style-name="T55">Se deja especialmente aclarado que en caso de comprobarse incumplimiento de las normas contractuales, debidas a causas de formulación o fabricación del material, el único responsable será la Contratista, no pudiendo trasladar la responsabilidad al fabricante, dado que deberán tomar el propio Contratista los recaudos necesarios para asegurarse que el producto que usa, </text:span></text:span><text:span text:style-name="Fuente_20_de_20_párrafo_20_predeter.1"><text:span text:style-name="T55">responda en un todo a las cláusulas contractuales. En estos casos y a su exclusivo cargo deberá proceder de inmediato al repintado de las estructuras que presenten tales defectos.-</text:span></text:span></text:p>
      <text:p text:style-name="P15"><text:span text:style-name="Fuente_20_de_20_párrafo_20_predeter.1"><text:span text:style-name="T55">Muestras: Previa a la ejecución de la primera mano de pintura de toda y cada una de las estructuras que se contratan, se deberán presentar las muestras de color y tono que la Inspección </text:span></text:span><text:span text:style-name="Fuente_20_de_20_párrafo_20_predeter.1"><text:span text:style-name="T55">de Obra solicite. Al efecto se establece que la Contratista debe requerir a la Inspección de Obra las tonalidades y colores por nota y de acuerdo a catálogo o muestras que le indique la Inspección, ir ejecutando las necesarias para satisfacer color, valor y tono que se exigieran. Luego en trozos de chapa de 50x50 ejecutará el tratamiento total especificado en cada estructura en todas sus fases, que someterá a aprobación de la Inspección de Obra y que quedarán selladas y firmadas en poder de la misma.</text:span></text:span></text:p>
      <text:p text:style-name="P15"><text:span text:style-name="Fuente_20_de_20_párrafo_20_predeter.1"><text:span text:style-name="T55">En este momento procederá a formular la pintura que deberá ser hecha en fábrica original; solo se permitirá el uso de entonadores en obra en casos excepcionales, dado que se exigirá formulación y fabricación en planta de marca reconocida. De no responder la pintura a la muestra aprobada, se harán repintar las estructuras a solo juicio de la Inspección de Obra.-</text:span></text:span></text:p>
      <text:p text:style-name="P15"><text:soft-page-break/><text:span text:style-name="Fuente_20_de_20_párrafo_20_predeter.1"><text:span text:style-name="T55">La Contratista deberá respetar en su totalidad, los procedimientos indicados por los</text:span></text:span></text:p>
      <text:p text:style-name="P15"><text:span text:style-name="Fuente_20_de_20_párrafo_20_predeter.1"><text:span text:style-name="T55">fabricantes para cada tipo y marca de pintura, en cuanto a la preparación de las superficies, elementos a utilizar, pintado, tipos de diluyentes, etc.-</text:span></text:span></text:p>
      <text:p text:style-name="P15"><text:span text:style-name="Fuente_20_de_20_párrafo_20_predeter.1"><text:span text:style-name="T55">Las superficies de hierro a pintarse, deberán estar libres de escorias mediante arenado y cepillado, luego se efectuará un desengrasado y desoxidado con solventes adecuados, y tratamientos para lograr puente de adherencia.</text:span></text:span></text:p>
      <text:p text:style-name="P15"><text:span text:style-name="Fuente_20_de_20_párrafo_20_predeter.1"><text:span text:style-name="T55">Previo a la pintura, se les dará dos manos de esmalte convertidor de óxido o equivalente al cromato de zinc (NORMA IRAM Nº 1119) a satisfacción de la Inspección.</text:span></text:span></text:p>
      <text:p text:style-name="P15"><text:span text:style-name="Fuente_20_de_20_párrafo_20_predeter.1"><text:span text:style-name="T55">Cuando las vigas metálicas queden a la vista, la terminación de la pintura se realizará, contantas manos de esmalte sintético poliuretánico como sean necesarias, para lograr una correctaterminación. El color será definido por la Inspección de Obra.</text:span></text:span></text:p>
      <text:p text:style-name="P15"><text:span text:style-name="Fuente_20_de_20_párrafo_20_predeter.1"><text:span text:style-name="T60"/></text:span></text:p>
      <text:p text:style-name="P15"><text:span text:style-name="Fuente_20_de_20_párrafo_20_predeter.1"><text:span text:style-name="T60">11.1. Látex en muros interiores</text:span></text:span></text:p>
      <text:p text:style-name="P15"><text:span text:style-name="Fuente_20_de_20_párrafo_20_predeter.1"><text:span text:style-name="T55">Se pintarán los muros interiores donde se haya intervenido en el 2do y 5to piso (sala de racks + Sala de Audiencias, tabiques nuevos, hall y cocina). Los paramentos serán cubiertos con pintura al látex interior blanco. Donde se constate o sospeche la presencia de hongos, será lavado con una solución de detergente y agua, lavando después prolijamente con agua pura, posteriormente se aplicará con pincel una solución compuesta de una parte de fungicida y 10 partes de agua. Una vez que ha secado bien los paramentos están en condiciones de recibir la pintura. </text:span></text:span></text:p>
      <text:p text:style-name="P15"><text:span text:style-name="Fuente_20_de_20_párrafo_20_predeter.1"><text:span text:style-name="T55">En los tabiques conformados por placas de roca de yeso, se deberá lijar, limpiar y preparar las superficies. Las uniones de las placas serán tratadas con cinta de papel, enduido en toda la </text:span></text:span><text:span text:style-name="Fuente_20_de_20_párrafo_20_predeter.1"><text:span text:style-name="T55">superficie, y lijado. Todas las superficies deberán quedar parejas, sin rehundidos ni sobresaltos, deberá quedar libre de polvillo o partículas sueltas al aplicar las pinturas. </text:span></text:span></text:p>
      <text:p text:style-name="P15"><text:span text:style-name="Fuente_20_de_20_párrafo_20_predeter.1"><text:span text:style-name="T55">Una vez preparadas las superficies, se dará una mano de fijador hasta cubrir perfectamente la superficie y posteriormente se aplicarán dos manos (o las necesarias hasta alcanzar una terminación uniforme) de pintura látex interior. La primera mano será a pincel y la segunda a rodillo. </text:span></text:span></text:p>
      <text:p text:style-name="P15"><text:span text:style-name="Fuente_20_de_20_párrafo_20_predeter.1"><text:span text:style-name="T55">El color de todos los muros interiores será código 38a3p de Sinteplast o similar.</text:span></text:span></text:p>
      <text:p text:style-name="P15"><text:span text:style-name="Fuente_20_de_20_párrafo_20_predeter.1"><text:span text:style-name="T72"/></text:span></text:p>
      <text:p text:style-name="P15"><text:span text:style-name="Fuente_20_de_20_párrafo_20_predeter.1"><text:span text:style-name="T60">11.2. Látex en cielorrasos</text:span></text:span></text:p>
      <text:p text:style-name="P15"><text:span text:style-name="Fuente_20_de_20_párrafo_20_predeter.1"><text:span text:style-name="T55">Se pintaran todos lo cielorrasos nuevos del 4to piso (en núcleos húmedos donde se intervino con las instalaciones de desagüe y fue necesario bajar el nivel del cielorraso para cubrir las mismas) con látex para cielorrasos antihongos de primera calidad tipo “Z10 extra cubritivo” marca “Sherwin Williams” o equivalente, color blanco. Se aplicaran 3 manos como mínimo. El tiempo de secado entre mano y mano será de 4 horas como mínimo.</text:span></text:span></text:p>
      <text:p text:style-name="P15"><text:span text:style-name="Fuente_20_de_20_párrafo_20_predeter.1"><text:span text:style-name="T55"/></text:span></text:p>
      <text:p text:style-name="P15"><text:soft-page-break/><text:span text:style-name="Fuente_20_de_20_párrafo_20_predeter.1"><text:span text:style-name="T60">11.2. Esmalte sintético para carpintería metálica</text:span></text:span></text:p>
      <text:p text:style-name="P15"><text:span text:style-name="Fuente_20_de_20_párrafo_20_predeter.1"><text:span text:style-name="T55">Se pintará la abertura completa de la Sala de Audiencias con esmalte sintético, previo preparado de la misma dejando lista la superficie para que el esmalte adhiera correctamente. La aplicación </text:span></text:span><text:span text:style-name="Fuente_20_de_20_párrafo_20_predeter.1"><text:span text:style-name="T55">del esmalte se hará en capas finas y uniformes, dejando secar entre capa y capa según el tiempo recomendado por el fabricante.</text:span></text:span></text:p>
      <text:p text:style-name="P15"><text:span text:style-name="Fuente_20_de_20_párrafo_20_predeter.1"><text:span text:style-name="T55"/></text:span></text:p>
      <text:p text:style-name="P25"><text:span text:style-name="T3">RUBRO 12.</text:span><text:span text:style-name="T4"> </text:span><text:span text:style-name="T11">INSTALACION SANITARIA: CLOACAL Y PLUVIAL</text:span></text:p>
      <text:p text:style-name="P15"><text:span text:style-name="T61">Generalidades: </text:span><text:span text:style-name="Fuente_20_de_20_párrafo_20_predeter.1"><text:span text:style-name="T56">Todas estas instalaciones deberán ser ejecutadas con toda prolijidad, observando las disposiciones indicadas en los planos respectivos, en las especificaciones de este pliego, en las </text:span></text:span><text:span text:style-name="Fuente_20_de_20_párrafo_20_predeter.1"><text:span text:style-name="T56">Normas y Gráficos de “Instalaciones sanitarias domiciliarias e industriales” y a las exigencias del Organismo que regule, administre y reglamente (en concesión o sin ella) el suministro de los distintos servicios sanitarios en la zona (ya sea de agua, cloaca y/o pluviales).</text:span></text:span></text:p>
      <text:p text:style-name="P26">Los trabajos se ejecutarán para que cumplan con el fin para el que han sido proyectados, obteniendo su mejor rendimiento y durabilidad.</text:p>
      <text:p text:style-name="P26">El presupuesto total debe incluir toda la mano de obra necesaria (realizada por personal especializado en instalaciones sanitarias) para la ejecución del trabajo así como la provisión de todos los elementos descriptos en cada una de las instalaciones detalladas. Para ello ejecutará la <text:s/>excavación, rellenos, apisonados, cortes de muros y formación de arcos para pasos de cañerías, recortes y rellenos de canaletas para colocación de los conductos de agua, de desagües o de ventilación, los soportes de las instalaciones suspendidas si las hubiere, ejecución de las diversas juntas de los distintos materiales que se empleen en las cañerías con su material de aporte, las grapas, los clavos ganchos, los apoyos especiales, las soldaduras, etc., y todo lo relativo a las piezas de cañerías tales como curvas, codos, tes, reducciones, ramales, etc. Del mismo modo estarán a su cargo las piezas que no se mencionaran expresamente, pero que fueran necesarias para la perfecta terminación y funcionamiento de las instalaciones.</text:p>
      <text:p text:style-name="P25"><text:span text:style-name="T14">El “Contratista” deberá entregar los trabajos totalmente terminados y en perfecto funcionamiento. </text:span><text:span text:style-name="T26">Previamente, presentará el proyecto ejecutivo para su aprobación.</text:span></text:p>
      <text:p text:style-name="P26">Los materiales, artefactos y accesorios a emplear en esta obra serán de marca acreditada, aprobados por Normas IRAM, ser de primera calidad, debiendo cumplir con los requisitos de estas especificaciones y con la aprobación de la Inspección de Obra.</text:p>
      <text:p text:style-name="P26">Los planos y especificaciones indican de manera general las Normas que deben regir las instalaciones, los recorridos esquemáticos de cañerías, así como la ubicación de artefactos y accesorios.</text:p>
      <text:p text:style-name="P25"><text:span text:style-name="T14">Se considerarán incluidos en el costo total de la contratación, la confección de los planos de la instalación sanitaria y provisión de agua “conforme a obra” de </text:span><text:span text:style-name="T14">acuerdo a las Normas </text:span><text:soft-page-break/><text:span text:style-name="T14">convencionales de representación. Este trámite deberá realizarse antes del otorgamiento de la “Recepción provisoria” de la obra.</text:span></text:p>
      <text:p text:style-name="P26">El contratista deberá entregar el proyecto ejecutivo en los plazos estipulados de acuerdo al Pliego de Bases y Condiciones, los que deberán ser aprobados para su ejecución.</text:p>
      <text:p text:style-name="P26">Del mismo modo realizará los planos necesarios <text:s/>para documentar cualquier modificación que se introdujera en el proyecto, sea cual fuere la causa que la demande. No se reconocerá ninguna variante que no haya sido autorizada por escrito por la “Inspección de Obra”.</text:p>
      <text:p text:style-name="P26">Los planos que forman parte de la documentación gráfica y que se utilizan para presupuestar el trabajo, deberán ser respetados en su totalidad. La “Inspección de Obra” podrá solicitar a la “Contratista”, en cualquier momento, planos parciales de detalles de algún aspecto de la instalación, los que deberán ser <text:s/>aprobados por él, antes de llevar a cabo la realización de los mismos.</text:p>
      <text:p text:style-name="P26">Las inspecciones y pruebas que deban realizarse <text:s/>serán por cuenta exclusiva del “Contratista” y en presencia de la “Inspección de Obra”. <text:s/>Se anunciarán a éste, con la anticipación de 72 horas, el día y la hora en que se llevarán a cabo. Si fuese necesario la “Inspección de Obra” podrá exigir la repetición de las inspecciones y pruebas que estime conveniente ya sea durante la realización de los trabajos o a la finalización de los mismos, sin que por ello se exija una retribución especial.</text:p>
      <text:p text:style-name="P26">Las pruebas hidráulicas que se realicen deberán tener la aprobación de la “Inspección de Obra” por escrito, antes de procederse al cierre o tapado de las cañerías. Los ensayos mencionados y la posterior aprobación de los trabajos, no eximirán al “Contratista” de su responsabilidad por el funcionamiento defectuoso de las instalaciones e inconvenientes que se produzcan, debiendo comprometerse a efectuar cualquier reparación o modificación que éstos requieran y que se constaten en el período de garantía.</text:p>
      <text:p text:style-name="P26">Las instalaciones deberán quedar en perfecto estado de funcionamiento, sin tener derecho alguno a indemnización o pago por ese concepto. Se deja establecido que dichas modificaciones y reparaciones comprenden también a la mampostería, revoques, revestimientos, pisos, cielorrasos, pinturas, etc.</text:p>
      <text:p text:style-name="P26">No se cubrirá ninguna cañería de piso, al igual que las de paredes, antes de haberse efectuado las pruebas hidráulicas requeridas.</text:p>
      <text:p text:style-name="P15"><text:span text:style-name="Fuente_20_de_20_párrafo_20_predeter.1"><text:span text:style-name="T63"/></text:span></text:p>
      <text:p text:style-name="P15"><text:span text:style-name="Fuente_20_de_20_párrafo_20_predeter.1"><text:span text:style-name="T64">12.1. Instalación sanitaria pluvial y cloacal completa</text:span></text:span></text:p>
      <text:p text:style-name="P41">De acuerdo a la planimetría adjunta propuesta, se elaborará el proyecto ejecutivo. </text:p>
      <text:p text:style-name="P41">Las pendientes surgirán del proyecto ejecutivo el cual deberá ser aprobado: cualquier inconveniente que surja con las pendientes indicadas en plano durante la obra, se volverán a definir respetando el diseño propuesto y con la aceptación de la “Inspección de Obra”.</text:p>
      <text:p text:style-name="P41"><text:soft-page-break/>Para las instalaciones se adoptará el polipropileno homopolímero isostático con junta deslizable con aro de neopreno de doble labio, tipo AWADUCT o calidad superior, tanto en los desagües primarios como secundarios y en los distintos diámetros que correspondan, según planimetría. </text:p>
      <text:p text:style-name="P15"><text:span text:style-name="Fuente_20_de_20_párrafo_20_predeter.1"><text:span text:style-name="T73">Se respetará el proyecto propuesto -salvo decisión conjunta y aprobada que quede asentada en el Proyecto Ejecutivo-, así como las distintas pendientes definidas. Además de las cañerías, dicho </text:span></text:span><text:span text:style-name="Fuente_20_de_20_párrafo_20_predeter.1"><text:span text:style-name="T73">material comprende a las</text:span></text:span><text:span text:style-name="Fuente_20_de_20_párrafo_20_predeter.1"><text:span text:style-name="T68"> piletas de patio (que llevarán sifón desmontable, porta rejilla y rejilla de acero inoxidable de 20 x 20 cm), bocas de desagüe (con misma rejilla o bien con tapa de acero inoxidable),</text:span></text:span><text:span text:style-name="Fuente_20_de_20_párrafo_20_predeter.1"><text:span text:style-name="T73"> </text:span></text:span><text:span text:style-name="Fuente_20_de_20_párrafo_20_predeter.1"><text:span text:style-name="T68">bocas de acceso (con tapa de acero inoxidable de 20 x 20 cm) y boca de inspección, así como los accesorios correspondientes.</text:span></text:span></text:p>
      <text:p text:style-name="P35">Se deberá realizar la conexión de las instalaciones nuevas con las bajadas existentes, como así también el retiro de las instalaciones antiguas. </text:p>
      <text:p text:style-name="P15"><text:span text:style-name="Fuente_20_de_20_párrafo_20_predeter.1"><text:span text:style-name="T64"/></text:span></text:p>
      <text:p text:style-name="P25"><text:span text:style-name="T3">RUBRO 13. </text:span><text:span text:style-name="T8">INSTALACION SANITARIA: AGUA</text:span></text:p>
      <text:p text:style-name="P15"><text:span text:style-name="Fuente_20_de_20_párrafo_20_predeter.1"><text:span text:style-name="T60">13.1 Instalación de agua fría y caliente completa</text:span></text:span></text:p>
      <text:p text:style-name="P15"><text:span text:style-name="Fuente_20_de_20_párrafo_20_predeter.1"><text:span text:style-name="T60">Agua Fría y Caliente: </text:span></text:span><text:span text:style-name="Fuente_20_de_20_párrafo_20_predeter.1"><text:span text:style-name="T56">Se ejecutará cañería para provisión y alimentación de agua caliente sólo a la pileta de cocina. Para esto se abastecerá desde un termotanque eléctrico de 50 litros de primera </text:span></text:span><text:span text:style-name="Fuente_20_de_20_párrafo_20_predeter.1"><text:span text:style-name="T56">marca (Longvie o similar) provisto e instalado por la contratista. Se alimentarán con cañería de diámetro según proyecto ejecutivo. Las conexiones, llaves de paso y demás elementos deberán tener su terminación en el encuentro con el revestimiento o el muro.</text:span></text:span></text:p>
      <text:p text:style-name="P15"><text:span text:style-name="Fuente_20_de_20_párrafo_20_predeter.1"><text:span text:style-name="T56">Ambos baños, como así también la cocina, deberán tener sus propias llaves de paso con el objetivo de poder cortar los mismos de manera independiente.</text:span></text:span></text:p>
      <text:p text:style-name="P26">La cañería de distribución y alimentación a cada artefacto servido del sector será de diámetro mínimo de 0,019 y se colocarán llaves de paso para cada sector. Toda la cañería será aislada térmicamente, con aislación tipo Cobertor <text:s/>termo aislante.</text:p>
      <text:p text:style-name="P15"><text:span text:style-name="Fuente_20_de_20_párrafo_20_predeter.1"><text:span text:style-name="T56">El termotanque tendrá su kit de colgar, recuperación simultánea, control termostático de temperatura, pirómetro, regulador de temperatura del agua. El tanque de acero será enlozado y </text:span></text:span><text:span text:style-name="Fuente_20_de_20_párrafo_20_predeter.1"><text:span text:style-name="T56">aislado con poliuretano expandido. Tendrá válvula de seguridad unidireccional, válvula de alivio por sobrepresión. Barra de protección anticorrosiva. Grifo de purga para vaciado y limpieza del tanque. Luz indicador de encendido y calentamiento. Garantía: un año. Potencia: 2000W.</text:span></text:span></text:p>
      <text:p text:style-name="P15"><text:span text:style-name="Fuente_20_de_20_párrafo_20_predeter.1"><text:span text:style-name="T56"/></text:span></text:p>
      <text:p text:style-name="P15"><text:span text:style-name="Fuente_20_de_20_párrafo_20_predeter.1"><text:span text:style-name="T60">Cañerías: </text:span></text:span><text:span text:style-name="Fuente_20_de_20_párrafo_20_predeter.1"><text:span text:style-name="T56">La cañería se realizará en caño de polipropileno homopolímero isostático de triple capa y del diámetro indicado en los planos por el sistema de termofusión.</text:span></text:span></text:p>
      <text:p text:style-name="P15"><text:span text:style-name="Fuente_20_de_20_párrafo_20_predeter.1"><text:span text:style-name="T56">Para las cañerías que sirvan a los artefactos se adoptará polipropileno homopolímero isostático tres capas que resista una presión de trabajo del orden de los 9 kg / cm</text:span></text:span><text:span text:style-name="Fuente_20_de_20_párrafo_20_predeter.1"><text:span text:style-name="T27">2</text:span></text:span><text:span text:style-name="Fuente_20_de_20_párrafo_20_predeter.1"><text:span text:style-name="T56"> variando el espesor de </text:span></text:span><text:soft-page-break/><text:span text:style-name="Fuente_20_de_20_párrafo_20_predeter.1"><text:span text:style-name="T56">sus paredes de acuerdo a su diámetro. Las uniones deberán realizarse termofusionadas, salvo excepciones en codos con piezas con rosca metálica, según corresponda.</text:span></text:span></text:p>
      <text:p text:style-name="P26">En cuanto a las cañerías de distribución en el interior de los locales, se realizará por el interior de la mampostería y será probada previamente al cierre de canaletas en mampostería.</text:p>
      <text:p text:style-name="P26">Del mismo modo, y a criterio de la “Inspección de Obra”, se deberán colocar “dilatadores” en el recorrido de las cañerías para permitir su libre movimiento sin influir en sus uniones. Las conexiones a bachas, lavatorios, bidet, etc. se realizarán con flexible metálico trenzado cromado y sus correspondientes “tazas” de terminación en encuentro con muros.</text:p>
      <text:p text:style-name="P26"/>
      <text:p text:style-name="P15"><text:span text:style-name="Fuente_20_de_20_párrafo_20_predeter.1"><text:span text:style-name="T60">Prueba hidráulica: </text:span></text:span><text:span text:style-name="Fuente_20_de_20_párrafo_20_predeter.1"><text:span text:style-name="T56">Previa a la realización de las pruebas hidráulicas de desagües cloacales, pluviales y cañería de abastecimiento de agua fría y caliente, se deberá notificar a la Inspección de Obra fecha de realización de la misma, siendo condición indispensable tener aprobados por la Inspección los planos de la instalación a verificar.</text:span></text:span></text:p>
      <text:p text:style-name="P26">Para realizar ésta prueba la cañería deberá permanecer con agua y a sección llena durante 24 horas con la presión de uso. Estará a cargo del “Contratista” prever los tapones, dispositivos y accesorios que sean necesarios a tal fin. De no haberse producido pérdidas se procederá a dar la orden de tapado de la cañería.</text:p>
      <text:p text:style-name="P26">Las pruebas se requerirán por tramos y por locales, habilitando los mismos. Se proseguirán con los trabajos y por último se realizará la prueba del circuito completo.</text:p>
      <text:p text:style-name="P26">De detectarse pérdidas se deberán realizar las reparaciones necesarias de acuerdo a directivas de la “Inspección de Obra” y a exclusivo cargo del “Contratista”.</text:p>
      <text:p text:style-name="P25"/>
      <text:p text:style-name="P15"><text:span text:style-name="Fuente_20_de_20_párrafo_20_predeter.1"><text:span text:style-name="T6">RUBRO 14.</text:span></text:span><text:span text:style-name="Fuente_20_de_20_párrafo_20_predeter.1"><text:span text:style-name="T62"> INSTALACIÓN SANITATRIA: ARTEFACTOS, GRIFERÍAS Y ACCESORIOS.</text:span></text:span></text:p>
      <text:p text:style-name="P38">Todos los artefactos, griferías y accesorios a proveer y colocar serán de primera calidad, cumplirán con lo especificado por Normas IRAM para los mismos, serán los aprobados por los Entes oficiales, y <text:s/>de acuerdo a los requisitos siguientes:</text:p>
      <text:p text:style-name="P38">Los artefactos a utilizar serán los solicitados en planilla de cotización.</text:p>
      <text:p text:style-name="P15"><text:span text:style-name="Fuente_20_de_20_párrafo_20_predeter.1"><text:span text:style-name="T60"><text:s/></text:span></text:span></text:p>
      <text:p text:style-name="P15"><text:span text:style-name="Fuente_20_de_20_párrafo_20_predeter.1"><text:span text:style-name="T61">14.1</text:span></text:span><text:span text:style-name="Fuente_20_de_20_párrafo_20_predeter.1"><text:span text:style-name="T66"> Inodoro corto tipo Dama Senso de Roca</text:span></text:span></text:p>
      <text:p text:style-name="P15"><draw:frame draw:style-name="fr2" draw:name="gráficos20" text:anchor-type="paragraph" svg:x="3.496cm" svg:y="0.639cm" svg:width="8.597cm" svg:height="7.264cm" draw:z-index="43"><draw:image xlink:href="Pictures/1000000000000DB4000009B0ECC3F793.jpg" xlink:type="simple" xlink:show="embed" xlink:actuate="onLoad"/></draw:frame><text:span text:style-name="Fuente_20_de_20_párrafo_20_predeter.1"><text:span text:style-name="T66"/></text:span></text:p>
      <text:p text:style-name="P15"><text:soft-page-break/><text:span text:style-name="Fuente_20_de_20_párrafo_20_predeter.1"><text:span text:style-name="T66"/></text:span></text:p>
      <text:p text:style-name="P15"><text:span text:style-name="Fuente_20_de_20_párrafo_20_predeter.1"><text:span text:style-name="T61">14.2</text:span></text:span><text:span text:style-name="Fuente_20_de_20_párrafo_20_predeter.1"><text:span text:style-name="T66"> Inodoro alto tipo línea Espacio de Ferrum</text:span></text:span></text:p>
      <text:p text:style-name="P15"><text:span text:style-name="Fuente_20_de_20_párrafo_20_predeter.1"><text:span text:style-name="T66"/></text:span></text:p>
      <text:p text:style-name="P15"><draw:frame draw:style-name="fr2" draw:name="gráficos9" text:anchor-type="paragraph" svg:x="4.302cm" svg:y="0.069cm" svg:width="6.987cm" svg:height="5.565cm" draw:z-index="44"><draw:image xlink:href="Pictures/10000000000008900000071CCBB1A433.jpg" xlink:type="simple" xlink:show="embed" xlink:actuate="onLoad"/></draw:frame><text:span text:style-name="Fuente_20_de_20_párrafo_20_predeter.1"><text:span text:style-name="T66"/></text:span></text:p>
      <text:p text:style-name="P15"><text:span text:style-name="Fuente_20_de_20_párrafo_20_predeter.1"><text:span text:style-name="T61">14.3</text:span></text:span><text:span text:style-name="Fuente_20_de_20_párrafo_20_predeter.1"><text:span text:style-name="T66"> Lavatorio especial línea Espacio de Ferrum con canilla automática para discapacitados tipo FV pressmatic con manija</text:span></text:span></text:p>
      <text:p text:style-name="P15"><draw:frame draw:style-name="fr2" draw:name="gráficos11" text:anchor-type="paragraph" svg:x="9.682cm" svg:y="0.213cm" svg:width="5.796cm" svg:height="6.537cm" draw:z-index="45"><draw:image xlink:href="Pictures/10000201000003E8000003E8592AA60F.png" xlink:type="simple" xlink:show="embed" xlink:actuate="onLoad"/></draw:frame><draw:frame draw:style-name="fr2" draw:name="gráficos10" text:anchor-type="paragraph" svg:x="0.441cm" svg:y="0.168cm" svg:width="8.594cm" svg:height="6.724cm" draw:z-index="41"><draw:image xlink:href="Pictures/100000000000038400000384699B664B.jpg" xlink:type="simple" xlink:show="embed" xlink:actuate="onLoad"/></draw:frame><text:span text:style-name="Fuente_20_de_20_párrafo_20_predeter.1"><text:span text:style-name="T66"/></text:span></text:p>
      <text:p text:style-name="P15"><text:soft-page-break/><text:span text:style-name="Fuente_20_de_20_párrafo_20_predeter.1"><text:span text:style-name="T66"/></text:span></text:p>
      <text:p text:style-name="P15"><text:span text:style-name="Fuente_20_de_20_párrafo_20_predeter.1"><text:span text:style-name="T66"/></text:span></text:p>
      <text:p text:style-name="P15"><text:span text:style-name="Fuente_20_de_20_párrafo_20_predeter.1"><text:span text:style-name="T61">14.4 </text:span></text:span><text:span text:style-name="Fuente_20_de_20_párrafo_20_predeter.1"><text:span text:style-name="T66">Pileta redonda 0300L de Johnson Acero</text:span></text:span></text:p>
      <text:p text:style-name="P15"><draw:frame draw:style-name="fr3" draw:name="gráficos5" text:anchor-type="paragraph" svg:width="6.966cm" svg:height="5.394cm" draw:z-index="46"><draw:image xlink:href="Pictures/10000000000002B10000026EC120874F.jpg" xlink:type="simple" xlink:show="embed" xlink:actuate="onLoad"/></draw:frame><text:span text:style-name="Fuente_20_de_20_párrafo_20_predeter.1"><text:span text:style-name="T66"/></text:span></text:p>
      <text:p text:style-name="P15"><text:span text:style-name="Fuente_20_de_20_párrafo_20_predeter.1"><text:span text:style-name="T66"/></text:span></text:p>
      <text:p text:style-name="P15"><text:span text:style-name="Fuente_20_de_20_párrafo_20_predeter.1"><text:span text:style-name="T61">14.5</text:span></text:span><text:span text:style-name="Fuente_20_de_20_párrafo_20_predeter.1"><text:span text:style-name="T66"> Grifería automática para mesada tipo FV Ecomatic</text:span></text:span></text:p>
      <text:p text:style-name="P15"><draw:frame draw:style-name="fr2" draw:name="gráficos2" text:anchor-type="paragraph" svg:x="5.276cm" svg:y="0.503cm" svg:width="5.038cm" svg:height="5.214cm" draw:z-index="42"><draw:image xlink:href="Pictures/100002010000023000000230C979E843.png" xlink:type="simple" xlink:show="embed" xlink:actuate="onLoad"/></draw:frame><text:span text:style-name="Fuente_20_de_20_párrafo_20_predeter.1"><text:span text:style-name="T66"/></text:span></text:p>
      <text:p text:style-name="P15"><text:span text:style-name="Fuente_20_de_20_párrafo_20_predeter.1"><text:span text:style-name="T66"/></text:span></text:p>
      <text:p text:style-name="P15"><text:span text:style-name="Fuente_20_de_20_párrafo_20_predeter.1"><text:span text:style-name="T61">14.6</text:span></text:span><text:span text:style-name="Fuente_20_de_20_párrafo_20_predeter.1"><text:span text:style-name="T66"> Pileta de cocina modelo AISI 304 E37/18 de Ferrum</text:span></text:span></text:p>
      <text:p text:style-name="P15"><draw:frame draw:style-name="fr2" draw:name="gráficos16" text:anchor-type="paragraph" svg:x="4.027cm" svg:y="0.847cm" svg:width="7.599cm" svg:height="6.763cm" draw:z-index="47"><draw:image xlink:href="Pictures/10000000000001F4000001F43867637C.jpg" xlink:type="simple" xlink:show="embed" xlink:actuate="onLoad"/></draw:frame><text:span text:style-name="Fuente_20_de_20_párrafo_20_predeter.1"><text:span text:style-name="T66"/></text:span></text:p>
      <text:p text:style-name="P15"><text:span text:style-name="Fuente_20_de_20_párrafo_20_predeter.1"><text:span text:style-name="T61"/></text:span></text:p>
      <text:p text:style-name="P15"><text:soft-page-break/><text:span text:style-name="Fuente_20_de_20_párrafo_20_predeter.1"><text:span text:style-name="T61">14.7</text:span></text:span><text:span text:style-name="Fuente_20_de_20_párrafo_20_predeter.1"><text:span text:style-name="T66"> Monocomando para mesada de cocina tipo Arizona de FV</text:span></text:span></text:p>
      <text:p text:style-name="P15"><draw:frame draw:style-name="fr2" draw:name="gráficos17" text:anchor-type="paragraph" svg:x="4.87cm" svg:y="0.407cm" svg:width="6.138cm" svg:height="6.666cm" draw:z-index="48"><draw:image xlink:href="Pictures/100000000000023000000230D3288702.jpg" xlink:type="simple" xlink:show="embed" xlink:actuate="onLoad"/></draw:frame><text:span text:style-name="Fuente_20_de_20_párrafo_20_predeter.1"><text:span text:style-name="T66"/></text:span></text:p>
      <text:p text:style-name="P15"><text:span text:style-name="Fuente_20_de_20_párrafo_20_predeter.1"><text:span text:style-name="T61"/></text:span></text:p>
      <text:p text:style-name="P15"><text:span text:style-name="Fuente_20_de_20_párrafo_20_predeter.1"><text:span text:style-name="T61">14.8</text:span></text:span><text:span text:style-name="Fuente_20_de_20_párrafo_20_predeter.1"><text:span text:style-name="T66"> Dispenser de jabón líquido de acero inoxidable</text:span></text:span></text:p>
      <text:p text:style-name="P15"><text:span text:style-name="Fuente_20_de_20_párrafo_20_predeter.1"><text:span text:style-name="T61">14.9</text:span></text:span><text:span text:style-name="Fuente_20_de_20_párrafo_20_predeter.1"><text:span text:style-name="T66"> Dispenser de toalla intercalada de acero inoxidable</text:span></text:span></text:p>
      <text:p text:style-name="P15"><text:span text:style-name="Fuente_20_de_20_párrafo_20_predeter.1"><text:span text:style-name="T61">14.10</text:span></text:span><text:span text:style-name="Fuente_20_de_20_párrafo_20_predeter.1"><text:span text:style-name="T66"> Termotanque eléctrico 50 litros</text:span></text:span></text:p>
      <text:p text:style-name="P15"><text:span text:style-name="Fuente_20_de_20_párrafo_20_predeter.1"><text:span text:style-name="T66"/></text:span></text:p>
      <text:p text:style-name="P15"><text:span text:style-name="Fuente_20_de_20_párrafo_20_predeter.1"><text:span text:style-name="T66"/></text:span></text:p>
      <text:p text:style-name="P15"><text:span text:style-name="Fuente_20_de_20_párrafo_20_predeter.1"><text:span text:style-name="T66"/></text:span></text:p>
      <text:p text:style-name="P15"><text:span text:style-name="Fuente_20_de_20_párrafo_20_predeter.1"><text:span text:style-name="T66"/></text:span></text:p>
      <text:p text:style-name="P15"><text:span text:style-name="Fuente_20_de_20_párrafo_20_predeter.1"><text:span text:style-name="T66"/></text:span></text:p>
      <text:p text:style-name="P15"><text:span text:style-name="Fuente_20_de_20_párrafo_20_predeter.1"><text:span text:style-name="T66"/></text:span></text:p>
      <text:p text:style-name="P15"><text:span text:style-name="Fuente_20_de_20_párrafo_20_predeter.1"><text:span text:style-name="T66"/></text:span></text:p>
      <text:p text:style-name="P15"><text:span text:style-name="Fuente_20_de_20_párrafo_20_predeter.1"><text:span text:style-name="T66"/></text:span></text:p>
      <text:p text:style-name="P15"><text:span text:style-name="Fuente_20_de_20_párrafo_20_predeter.1"><text:span text:style-name="T61">14.11 </text:span></text:span><text:span text:style-name="Fuente_20_de_20_párrafo_20_predeter.1"><text:span text:style-name="T66">Descarga de sifón para pileta baños en acero inoxidable FV modelo 0242</text:span></text:span></text:p>
      <text:p text:style-name="P15"><draw:frame draw:style-name="fr2" draw:name="gráficos3" text:anchor-type="paragraph" svg:x="4.574cm" svg:y="0.474cm" svg:width="4.907cm" svg:height="5.274cm" draw:z-index="49"><draw:image xlink:href="Pictures/100000000000023000000230A02F2099.jpg" xlink:type="simple" xlink:show="embed" xlink:actuate="onLoad"/></draw:frame><text:span text:style-name="Fuente_20_de_20_párrafo_20_predeter.1"><text:span text:style-name="T66"/></text:span></text:p>
      <text:p text:style-name="P15"><text:span text:style-name="Fuente_20_de_20_párrafo_20_predeter.1"><text:span text:style-name="T61">14.12</text:span></text:span><text:span text:style-name="Fuente_20_de_20_párrafo_20_predeter.1"><text:span text:style-name="T66"> Rejillas 10x10 acero inoxidable</text:span></text:span></text:p>
      <text:p text:style-name="P15"><text:span text:style-name="Fuente_20_de_20_párrafo_20_predeter.1"><text:span text:style-name="T61">14.13 </text:span></text:span><text:span text:style-name="Fuente_20_de_20_párrafo_20_predeter.1"><text:span text:style-name="T66">Barral de acceso rebatible con portarrollos baño</text:span></text:span></text:p>
      <text:p text:style-name="P15"><draw:frame draw:style-name="fr4" draw:name="gráficos14" text:anchor-type="paragraph" svg:y="0.277cm" svg:width="6.505cm" svg:height="5.999cm" draw:z-index="53"><draw:image xlink:href="Pictures/1000000000000384000003845A543BD1.jpg" xlink:type="simple" xlink:show="embed" xlink:actuate="onLoad"/></draw:frame><text:soft-page-break/><text:span text:style-name="Fuente_20_de_20_párrafo_20_predeter.1"><text:span text:style-name="T66"/></text:span></text:p>
      <text:p text:style-name="P15"><text:span text:style-name="Fuente_20_de_20_párrafo_20_predeter.1"><text:span text:style-name="T66"/></text:span></text:p>
      <text:p text:style-name="P15"><text:span text:style-name="Fuente_20_de_20_párrafo_20_predeter.1"><text:span text:style-name="T61"/></text:span></text:p>
      <text:p text:style-name="P15"><draw:frame draw:style-name="fr2" draw:name="gráficos4" text:anchor-type="paragraph" svg:x="4.239cm" svg:y="0.49cm" svg:width="7.114cm" svg:height="6.765cm" draw:z-index="52"><draw:image xlink:href="Pictures/1000000000000384000003843740D831.jpg" xlink:type="simple" xlink:show="embed" xlink:actuate="onLoad"/></draw:frame><text:span text:style-name="Fuente_20_de_20_párrafo_20_predeter.1"><text:span text:style-name="T61"/></text:span></text:p>
      <text:p text:style-name="P15"><text:span text:style-name="Fuente_20_de_20_párrafo_20_predeter.1"><text:span text:style-name="T61"/></text:span></text:p>
      <text:p text:style-name="P15"><text:span text:style-name="Fuente_20_de_20_párrafo_20_predeter.1"><text:span text:style-name="T61">14.15 </text:span></text:span><text:span text:style-name="Fuente_20_de_20_párrafo_20_predeter.1"><text:span text:style-name="T66">Cesto rectangular en baños de acero inoxidable para atornillar a muro, medidas 18x40x70.</text:span></text:span></text:p>
      <text:p text:style-name="P15"><draw:frame draw:style-name="fr5" draw:name="gráficos18" text:anchor-type="paragraph" svg:width="5.953cm" svg:height="5.953cm" draw:z-index="50"><draw:image xlink:href="Pictures/10000000000000E1000000E1AFCFB78D.jpg" xlink:type="simple" xlink:show="embed" xlink:actuate="onLoad"/></draw:frame><text:span text:style-name="Fuente_20_de_20_párrafo_20_predeter.1"><text:span text:style-name="T66"/></text:span></text:p>
      <text:p text:style-name="P15"><text:soft-page-break/><text:span text:style-name="Fuente_20_de_20_párrafo_20_predeter.1"><text:span text:style-name="T61">14.16 </text:span></text:span><text:span text:style-name="Fuente_20_de_20_párrafo_20_predeter.1"><text:span text:style-name="T66">Cesto de basura en cocina rectangular, extraíble en acero inoxidable, tipo Fark modelo 2001/AC</text:span></text:span></text:p>
      <text:p text:style-name="P15"><draw:frame draw:style-name="fr5" draw:name="gráficos19" text:anchor-type="paragraph" svg:width="6.414cm" svg:height="7.668cm" draw:z-index="51"><draw:image xlink:href="Pictures/1000000000000182000001F4192970E9.jpg" xlink:type="simple" xlink:show="embed" xlink:actuate="onLoad"/></draw:frame><text:span text:style-name="Fuente_20_de_20_párrafo_20_predeter.1"><text:span text:style-name="T60"/></text:span></text:p>
      <text:p text:style-name="P24"><text:span text:style-name="T7">14.17 </text:span><text:span text:style-name="T29">Perchas</text:span> tipo Fv <text:span text:style-name="T30">0166/H4 Chaltén.</text:span></text:p>
      <text:p text:style-name="P8"><draw:frame draw:style-name="fr5" draw:name="gráficos8" text:anchor-type="paragraph" svg:width="4.643cm" svg:height="5.457cm" draw:z-index="40"><draw:image xlink:href="Pictures/100000000000032000000320DA6960A7.jpg" xlink:type="simple" xlink:show="embed" xlink:actuate="onLoad"/></draw:frame><text:span text:style-name="Fuente_20_de_20_párrafo_20_predeter.1"><text:span text:style-name="T61"/></text:span></text:p>
      <text:p text:style-name="P8"><text:span text:style-name="Fuente_20_de_20_párrafo_20_predeter.1"><text:span text:style-name="T61"/></text:span></text:p>
      <text:p text:style-name="P39"><text:span text:style-name="T3">RUBRO 15. </text:span><text:span text:style-name="T8">INSTALACION ELÉCTRICA</text:span></text:p>
      <text:p text:style-name="P30"/>
      <text:p text:style-name="P51">15.1 Materiales y mano de obra instalación eléctrica completa</text:p>
      <text:p text:style-name="P42">GENERALIDADES</text:p>
      <text:p text:style-name="P43">La presente memoria describe las intervenciones a realizar en la instalación eléctrica del edificio correspondiente a los Tribunales de la ciudad de San Jorge, perteneciente al Poder Judicial de la Provincia de Santa Fe. Toda la intervención en la <text:s/>instalación eléctrica estará normada de acuerdo a “AEA 90.364 – Parte 7: Reglas particulares para las Instalaciones en Lugares y Locales Especiales – Sección 771: Viviendas, oficinas y locales (unitarios)”.</text:p>
      <text:p text:style-name="P43"/>
      <text:p text:style-name="P80"><text:soft-page-break/>PLIEGO DE ESPECIFICACIONES TÉCNICAS GENERALES DE INSTALACIONES ELÉCTRICAS (PETG_IE)</text:p>
      <text:p text:style-name="P79">Éstas Especificaciones se complementan con lo expresado en el PETG_IE el cual forma parte de la Documentación Oficial. <text:span text:style-name="T22">El mismo deberá ser solicitado a la Oficina de Arquitectura formalmente y tenido en cuenta para su consulta al momento de estudiar los requerimientos de la obra y desarrollar posteriormente su oferta económica.</text:span></text:p>
      <text:p text:style-name="P43"/>
      <text:p text:style-name="P42">ALCANCE DEL PLIEGO</text:p>
      <text:p text:style-name="P43">El Pliego de Especificaciones Técnicas Particulares tiene como finalidad dar los lineamientos de las especificaciones de aplicación para la construcción y/o tareas que integren las obras a realizarse, motivo de la presente Licitación, siendo su alcance para la totalidad de los trabajos. En el caso de especificaciones faltantes o no indicadas explícitamente en este Pliego, se deberán seguir las indicaciones del Pliego de Especificaciones Técnicas Generales de Instalaciones Eléctricas (PETG_IE) de la Oficina de Arquitectura del Poder Judicial de Santa Fe, en adelante “La Inspección” y el Pliego de Especificaciones Técnicas Generales de la Provincia de Santa Fe. Dado el carácter y el tipo de intervención, todos los elementos a incorporar a la Obra, deberán ajustarse según las máximas condiciones de calidad, terminación y durabilidad. Se estipulan las condiciones y relación en que debe desenvolverse la Contratista en lo que se refiere a la realización y marcha de los trabajos que aquí se especifican y a las instrucciones de la Inspección y/o aprobación que deba requerir para su correcta ejecución. Todas las planimetrías, detalles, instalaciones, etc. y muestra de materiales deberán ser presentadas a la Inspección para su aprobación. Todos los materiales que ingresen a la Obra deberán contar con la aprobación de la Inspección, para su utilización, mandando a retirar en forma inmediata todos aquellos materiales no aprobados. <text:span text:style-name="T22">Toda aprobación impartida por parte de la Inspección no releva a la Contratista de responsabilidad alguna en cuanto a la ejecución de los trabajos solicitados, aunque los mismos se realicen de acuerdo a las Especificaciones.</text:span></text:p>
      <text:p text:style-name="P44"/>
      <text:p text:style-name="P45">OBJETO</text:p>
      <text:list xml:id="list1985974860446292601" text:style-name="L1">
        <text:list-item>
          <text:p text:style-name="P83">Intervenciones en 2° piso: Nuevo tablero seccional lado este. Tendido de canalizaciones y cableados. Instalación eléctrica de nueva sala de racks.</text:p>
        </text:list-item>
        <text:list-item>
          <text:p text:style-name="P83">Intervenciones en 5° piso: Ejecución de nueva instalación eléctrica en baños y cocina. Instalación eléctrica en nueva sala de audiencias. Instalación eléctrica en depósito.</text:p>
        </text:list-item>
        <text:list-item>
          <text:p text:style-name="P83">Intervenciones en 4° piso.</text:p>
        </text:list-item>
      </text:list>
      <text:p text:style-name="P43"/>
      <text:p text:style-name="P43">La presente contratación tiene por objeto la ejecución de las instalaciones que a continuación serán descritas:</text:p>
      <text:p text:style-name="P42"/>
      <text:p text:style-name="P42"><text:soft-page-break/>INTERVENCIONES EN 2° PISO: NUEVO TABLERO SECCIONAL LADO ESTE. TENDIDO DE CANALIZACIONES Y CABLEADOS. INSTALACIÓN ELÉCTRICA DE NUEVA SALA DE RACKS.</text:p>
      <text:p text:style-name="P46">En el sector de Mesa de Entradas se deberá efectuar el reemplazo completo del tablero seccional existente, para lo cual deberá consultarse la planimetría adjunta. El nuevo tablero deberá ser metálico del tipo monoblock. Su montaje será exterior. Los recortes en el mismo deberán efectuarse en el fondo, evitando realizar recortes en los laterales. Dichos recortes se protegerán con burlete guardacanto. <text:span text:style-name="T24">Todos los circuitos existentes deberán identificarse y vincularse al nuevo tablero</text:span>, garantizado luego de éste procedimiento el normal funcionamiento de toda la instalación existente.</text:p>
      <text:p text:style-name="P46">Desde el nuevo TS deberán ejecutarse nuevas canalizaciones según planos con el objeto de <text:span text:style-name="T25">reemplazar las existentes</text:span> y agregar a las mismas el tendido eléctrico que suministrará de energía a las cargas asociadas a la nueva sala de racks.</text:p>
      <text:p text:style-name="P46">A la nueva sala de racks se acometerá con el suministro a través de un nuevo cablecanal 50x100 según planos. Desde allí se deberá ejecutar la nueva instalación de iluminación del recinto mediante la implementación de cajas y cañerías embutidas.</text:p>
      <text:p text:style-name="P46"/>
      <text:p text:style-name="P42">INTERVENCIONES EN 5° PISO: NUEVO TABLERO SECCIONAL LADO ESTE. EJECUCIÓN DE NUEVA INSTALACIÓN ELÉCTRICA EN BAÑOS Y COCINA. INSTALACIÓN ELÉCTRICA EN NUEVA SALA DE AUDIENCIAS. INSTALACIÓN ELÉCTRICA EN DEPÓSITO.</text:p>
      <text:p text:style-name="P43">En los sectores indicados en la planimetría se deberá ejecutar el desmantelamiento integral de la instalación eléctrica existente para luego efectuar la nueva instalación eléctrica de cada sector.</text:p>
      <text:p text:style-name="P54">La intervención en los sectores indicados tendrán por objeto ejecutar una nueva instalación eléctrica en la totalidad de los mismos, realizando previamente tareas de desmantelamiento completo (incluido el retiro de todos los conductores canalizados, conductores tomados directamente a los muros/tabiquería mediante grampas, cablecanales, cañerías interiores y exteriores, etc.). Para ello<text:span text:style-name="T74"> deberá ser completamente desenergizada y desvinculada de todo tipo de suministro eléctrico los cableados de la instalación eléctrica que se encuentren tendidos en el interior de cañerías o canalizaciones externas y se encuentren alimentando dichos sectores del edificio. Los tendidos que se encuentren atravesando los sectores de referencia y se encuentren brindando suministro eléctrico a otros sectores que no forman parte de la intervención deberán ser conservados (debiendo dejarlos aislados eléctricamente de la nueva instalación), de manera de no afectar el suministro de otros sectores lindantes.</text:span></text:p>
      <text:p text:style-name="P53">Los artefactos de iluminación que se encuentran instalados en los sectores a intervenir deberán ser des-instalados y embalados. De la misma manera deberá procederse con los tomacorrientes e interruptores de efecto, en donde deberán colocarse en su reemplazo tapas ciegas sobre las cajas <text:soft-page-break/>que los contengan, en el caso en que las mismas sean conservadas en su ubicación actual y no sean retiradas.</text:p>
      <text:p text:style-name="P54">Las cañerías embutidas que no fuera posible retirar, podrán permanecer en su sitio original, pero se encontrará prohibida su reutilización (salvo en el caso de las que se encuentren tendidas por cielo raso, las cuales se podrán reutilizar para tender circuitos de iluminación). Todos los circuitos deberán ser cableados por las nuevas canalizaciones a ejecutar. Queda terminantemente prohibida la reutilización de materiales eléctricos existentes en el inmueble en los sectores a intervenir.</text:p>
      <text:p text:style-name="P54">Los sectores de baños, cocina, depósito y sala de audiencias deberán ser alimentados desde un nuevo punto de suministro siendo éste el TS 5P ESTE, el cual deberá ser reubicado y reemplazado. Todos los circuitos existentes del sector deberán ser migrados al mencionado tablero en su nueva ubicación, garantizado luego de éste procedimiento el normal funcionamiento de toda la instalación existente.</text:p>
      <text:p text:style-name="P56">Nota importante:</text:p>
      <text:p text:style-name="P57">En el caso en que el sector de cocina y baño del lado OESTE se abastezcan a partir del TS 5P OESTE, se deberán abastecer dichos sectores a partir del mencionado tablero seccional. </text:p>
      <text:p text:style-name="P54"/>
      <text:p text:style-name="P55">INTERVENCIONES EN 4° PISO</text:p>
      <text:p text:style-name="P54">En éste nivel del edificio debido a las intervenciones en el cielorraso del núcleo húmedo, se deberán desinstalar las luminarias de los sectores intervenidos, procediendo luego a instalar nuevas luminarias una vez terminado el nuevo cielorraso. En los centros/brazos se deberán desarmar los empalmes, rehaciendo los mismos con nueva cinta aisladora, procediendo a prolongar los conductores que alimenta cada luminaria. <text:s/>Las nuevas luminarias a instalar deberán ser, al igual que las que se instalarán en el resto de la obra, placas led circulares de adosar modelo Ledvance Slim de la marca Osram.</text:p>
      <text:p text:style-name="P54"/>
      <text:p text:style-name="P55">ARTEFACTOS DE ILUMINACIÓN</text:p>
      <text:p text:style-name="P54">La iluminación de los sectores deberá resolverse mediante la provisión e instalación de luminarias nuevas según lo especificado en planos. Todos los artefactos de iluminación existentes en la obra deberán ser desinstalados y remplazados por los indicados en la planimetría correspondiente. Todos los artefactos de iluminación deberán ser instalados según las exigencias del fabricante y las Normas vigentes de aplicación.</text:p>
      <text:p text:style-name="P54"/>
      <text:p text:style-name="P55">AGREGADO DE CANALIZACIONES EN EL INMUEBLE</text:p>
      <text:p text:style-name="P54">En los sectores detallados en las Especificaciones se deberá realizar la instalación de nuevas canalizaciones hasta los distintos destinos y bocas de consumo. Queda expresamente prohibido que, en los sectores en donde se deba desmantelar la instalación existente para ejecutar una <text:soft-page-break/>nueva instalación, se utilicen partes o materiales de la antigua instalación para ejecutar la nueva. Si resultare necesario, y las condiciones de la instalación así lo requieran, será obligatorio para la Empresa realizar el tendido de nuevas canalizaciones aún en sectores que no se encuentren indicados en las Especificaciones de la obra.</text:p>
      <text:p text:style-name="P54"/>
      <text:p text:style-name="P55">MATERIALES VARIOS</text:p>
      <text:p text:style-name="P54">Todo material complementario que se utilice será debidamente aprobado por la Inspección de Obra, previo a su colocación.</text:p>
      <text:p text:style-name="P54"/>
      <text:p text:style-name="P42">CONSIDERACIONES GENERALES</text:p>
      <text:p text:style-name="P43">Se considerarán como mínimas y de cumplimento obligatorio las indicaciones establecidas en este Pliego de Especificaciones Técnicas Particulares (PETP) que forma parte integrante de la Documental.</text:p>
      <text:p text:style-name="P43">El solo hecho de presentar cotización implica el total conocimiento de las condiciones para la ejecución de los trabajos (provisión de elementos accesorios, soportería, izado de equipos, bases y anclajes, etc.).</text:p>
      <text:p text:style-name="P43">La oferta incluirá además todas las tareas complementarias o en concepto de ayuda de gremios que hacen a la puesta en marcha de la instalación para librar a ésta a sus fines sin que ello signifique el reclamo de mayores costos.</text:p>
      <text:p text:style-name="P43">Todos los trabajos de electricidad se realizarán en un todo de acuerdo a la reglamentación de la AEA (Asociación Electrotécnica Argentina).</text:p>
      <text:p text:style-name="P43">La Empresa deberá presentar, sin excepción, una memoria descriptiva en donde se suministre con claridad un cronograma detallado de trabajo y procedimientos en las distintas instancias de la obra, en donde se deberán indicar entre otras cosas los cortes y restitución del servicio eléctrico y el equipamiento que se utilizará en dichos casos.</text:p>
      <text:p text:style-name="P55"/>
      <text:p text:style-name="P55">CONSIDERACIONES DE PLANIMETRÍA Y DOCUMENTACIÓN</text:p>
      <text:p text:style-name="P54">Toda la información volcada tanto en el PETG_IE y en el PETP como en la planimetría eléctrica, representan los criterios a seguir desde el punto de vista del diseño y ejecución de la instalación eléctrica.</text:p>
      <text:p text:style-name="P54">Las secciones de conductores, circuitos, cantidad y disposición de bocas y/o consumos, calibres de protecciones, diseños de tableros, cantidad y disposición de luminarias, etc., <text:span text:style-name="T23">están realizados a nivel de ante-proyecto</text:span>, debiendo la Contratista realizar posteriormente el Proyecto Ejecutivo completo de toda la instalación eléctrica. En dicho Proyecto deberá definirse y justificarse el diseño completo de la misma satisfaciendo todos los requerimientos impartidos por las Normativas en vigencia y las presentes Especificaciones.</text:p>
      <text:p text:style-name="P54"><text:soft-page-break/></text:p>
      <text:p text:style-name="P42">ESTUDIO DE LA DOCUMENTACION</text:p>
      <text:p text:style-name="P54">La documentación técnica que consta en el Pliego debe interpretarse que es a título ilustrativo, y en ningún caso dará derecho a la Contratista a reclamos si fueran incompletos o erróneos. La presentación de la Propuesta crea presunción absoluta de que el Oferente y el Director Técnico de la Empresa han estudiado la documentación completa del Pliego, que han efectuado sus propios cómputos y cálculos de costos de la Obra y que se han basado en ellos para formular su Oferta.</text:p>
      <text:p text:style-name="P54"/>
      <text:p text:style-name="P55">CONSIDERACIONES DE EJECUCIÓN EN OBRA</text:p>
      <text:p text:style-name="P54">En el caso que la ubicación de algún tablero, luminaria, artefacto, etc., designado en el plano, resultase de difícil ejecución o sea más conveniente reubicarlo en otro sector se dará aviso a la Inspección de obra para tomar la determinación a los fines de arribar a la mejor solución.</text:p>
      <text:p text:style-name="P54">La ubicación definitiva de tomacorrientes, cajas, artefactos de iluminación, etc., deberán realizarse in situ en conjunto con la Inspección por eventuales modificaciones. Cualquier decisión de la contratista que no sea consensuada con la Inspección, será a exclusivo cargo de la misma.</text:p>
      <text:p text:style-name="P54"/>
      <text:p text:style-name="P42">INTERFERENCIA CON OTRAS INSTALACIONES</text:p>
      <text:p text:style-name="P54">La posición de las instalaciones indicadas en los planos, es aproximada y la ubicación exacta deberá ser consultada por el contratista a la Inspección de Obra, procediendo conforme a las instrucciones que esta última imparta. El contratista habrá consultado los planos de arquitectura, estructura, instalaciones existentes y demás instalaciones previstas. En el caso de que las demás instalaciones existentes y/o las demás instalaciones a realizar, impidan cumplir con las ubicaciones indicadas en los planos para las instalaciones eléctricas, la Inspección de Obra determinará las desviaciones o arreglos que eventualmente resulten necesarios, los que no significarán costo adicional alguno, aun tratándose de modificaciones sustanciales, pues queda entendido que de ser éstas necesarias, el contratista las habrá tenido en cuenta previamente en la formulación de su presupuesto.</text:p>
      <text:p text:style-name="P54"/>
      <text:p text:style-name="P42">AYUDA DE GREMIOS</text:p>
      <text:p text:style-name="P54">Todos los trabajos que sean necesarios realizar para la correcta ejecución de las instalaciones, como ser: perforación de losas, canalizaciones, roturas de pisos y/o muros, desvíos por estructuras etc., quedan a exclusivo cargo del contratista. Todas las partes afectadas deberán ser reparadas, debiendo utilizar para ello mano de obra especializada y materiales de igual o superior calidad a los instalados. Asimismo, la contratista será responsable por los daños causados a otros gremios mientras ejecuta sus trabajos o por negligencia de sus operarios. La reparación del trabajo dañado será efectuada por el contratista, a su cargo y en la forma que indique la Inspección de Obra.</text:p>
      <text:p text:style-name="P54"/>
      <text:p text:style-name="P42"><text:soft-page-break/>VERIFICACIONES</text:p>
      <text:p text:style-name="P43">Todos los trabajos a llevar a cabo se ejecutarán en un todo de acuerdo a los Pliegos de Especificaciones Técnicas Particulares, planimetría, presupuesto y demás instrumentos técnicos que forman parte del Pliego Licitatorio. Las especificaciones de los rubros e ítems del presupuesto, tendrán plena validez para la ejecución de los trabajos, pasando a completar los del presente Pliego y respetando el orden de prelación correspondiente.</text:p>
      <text:p text:style-name="P43">La Contratista será responsable de la ejecución de la totalidad de la obra y de acuerdo a sus fines y al BUEN ARTE DE LA CONSTRUCCIÓN, debiendo verificar todos los datos, cálculos, detalles, etc. que se especifiquen.</text:p>
      <text:p text:style-name="P54">Cuando a su criterio verifique error en algún dato, deberá comunicarlo por Nota de Pedido a la Inspección de Obra, con las pruebas, documentación y detalles que correspondan para su evaluación.</text:p>
      <text:p text:style-name="P54"/>
      <text:p text:style-name="P42">DOCUMENTACIÓN A TENER EN OBRA</text:p>
      <text:p text:style-name="P54">La Contratista deberá mantener en obra permanentemente y en buenas condiciones de presentación el Libro de Notas de Pedidos, planos de obra, copias de las Notas de Pedido, presupuesto/s y estas especificaciones técnicas. La Inspección de Obra tendrá plena autoridad para velar por el cumplimiento de estas especificaciones y planos adjuntos. En todo el transcurso de la obra, la Contratista deberá facilitar acceso a la Inspección, a los lugares de producción, provisión, montaje y fabricación de equipos o dispositivos destinados a colocar en la obra. La Inspección dictaminará acerca de la calidad de materiales, métodos de fabricación, y solicitará toda documentación que se requiera para determinar el origen de cada uno de los componentes usados en obra.</text:p>
      <text:p text:style-name="P54"/>
      <text:p text:style-name="P42">EJECUCION DE LA OBRA DE ACUERDO A SU FIN</text:p>
      <text:p text:style-name="P54">La Contratista ejecutará los trabajos de tal suerte que resulten completos y adecuados a su fin, en la forma que se infiere de la totalidad de la Documentación Licitatoria, aunque en este Pliego no se mencionen todos los detalles necesarios al efecto, sin que por ello la Contratista tenga el derecho a cobro adicional alguno. Con referencia a los documentos que integran el Legajo, se establece que se complementan entre sí, de modo que cualquier error u omisión de uno de ellos queda salvado por su sola referencia en el otro. El dimensionamiento de las instalaciones indicadas en planimetría, es meramente indicativo, siendo obligación de la contratista presentar los cálculos definitivos como parte integrante del Proyecto Ejecutivo, a la Inspección de obra para su aprobación, previos a la ejecución de las tareas. Corresponde a la Contratista un exhaustivo análisis de interpretación de la Documentación Licitatoria, tendiente a la ejecución de la Obra, de manera tal que ofrezca en su totalidad las características que la hagan plenamente eficaz para responder a <text:soft-page-break/>las necesidades que la motivan. En consecuencia, los pedidos de aclaraciones deberán ser formulados por los interesados, dentro de las formas y plazos establecidos, habida cuenta que no serán reconocidos a la Contratista reclamos sustentados en circunstancias como las mencionadas.</text:p>
      <text:p text:style-name="P54"/>
      <text:p text:style-name="P42">VERIFICACIÓN DE MEDIDAS</text:p>
      <text:p text:style-name="P54">El contratista deberá verificar todas las medidas y trabajos en obra, como así también deberá tener en cuenta todos los trabajos necesarios, aún cuando no hayan sido descritos en la presente documentación y que hagan al uso de la obra a su fin.</text:p>
      <text:p text:style-name="P54"/>
      <text:p text:style-name="P42">DE LA CALIDAD Y CARACTERÍSTICAS <text:s/>DE LOS MATERIALES</text:p>
      <text:p text:style-name="P54">Todos los materiales, aparatos y equipos provistos e instalados por el contratista, deberán responder a diseños y dimensiones aceptables a la disposición de las instalaciones compatibles con los espacios disponibles en los mismos. El contratista tomará todas las medidas para la ejecución de su trabajo y asumirá la responsabilidad de su exactitud.</text:p>
      <text:p text:style-name="P54"/>
      <text:p text:style-name="P50"><text:span text:style-name="T54">15.2 </text:span>Instalación de equipos de A.A. S/ planimetría</text:p>
      <text:p text:style-name="P52">Se instalarán dos equipos acondicionadores de aire nuevos de 3000 frig/h, frío/calor, tipo split, primera marca, Eficiencia Energética A, Tecnología Inverter, con gas “ecológico” 410, control remoto (entregarlos con pilas), compresor rotativo, protocolo de garantía y manual general, monofásicos o trifásicos según detalle y distribución en planimetría general, para sala de rack. Las cañerías que se utilicen de conexión entre unidades deberán tener los diámetros correspondientes a cada equipo; las cañerías rígidas deberán tener curvas soldadas específicas para cada caso; las paredes de las cañerías no serán menores a 1mm. IMPORTANTE: para la instalación de los equipos, se deberá seguir con lo pautado en los manuales correspondientes. Cualquier modificación a los mismos, deberá informarse a la inspección y dejarse asentado por escrito. </text:p>
      <text:p text:style-name="P52">Características de las ubicaciones de las unidades condensadoras: todas las unidades condensadoras irán ubicadas sobre muros. Antes de la aprobación de funcionamiento del equipo, se verificarán presiones de trabajo equipo por equipo mediante manómetro a los efectos de detectar pérdidas tempranas y si se verificaren, se realizarán las correcciones necesarias. SE DEBERÁN RESPETAR LAS CONDICIONES DE INSTALACIÓN PREVISTAS EN LOS MANUALES DE LOS EQUIPOS Y LAS OBSERVADAS POR LA INSPECCIÓN, INCLUYENDO LA REALIZACIÓN DE TAREAS DE CHEQUEO EN CONJUNTO CON LA INSPECCIÓN DESIGNADA POR EL PODER JUDICIAL, EQUIPO POR EQUIPO. Las cañerías deberán aislarse por separado y luego deberán unirse con precintos. Los pases de cañería a través de muros y losas se hará con una mecha copa de 60mm. como mínimo, sellándose en el exterior y el interior con spray de poliuretano sin rebabas, para evitar filtraciones de humedad, terminando con cemento y arena en el exterior y la terminación de losas. La cañería <text:soft-page-break/>de desagüe del agua de condensación deberá ser del tipo sanitario (p.e., marca TIGRE o similar) de 40mm. de diámetro, por equipo. La unidad condensadora del equipo frío/calor, también llevará su respectivo desagüe. La instalación final de los equipos se hará bajo la inspección de la Oficina de Arquitectura y del Taller de Refrigeración. Las conexiones entre unidades se realizarán con cable tipo sintenax o subterráneo precintado con el resto de la cañería.</text:p>
      <text:p text:style-name="P14"/>
      <text:p text:style-name="P15"><text:span text:style-name="T5">RUBRO 16. </text:span><text:span text:style-name="T60">EQUIPAMIENTO</text:span></text:p>
      <text:p text:style-name="P15"><text:span text:style-name="Fuente_20_de_20_párrafo_20_predeter.1"><text:span text:style-name="T60">16.1. Mesada de granito gris mara en cocina</text:span></text:span></text:p>
      <text:p text:style-name="P15"><text:span text:style-name="Fuente_20_de_20_párrafo_20_predeter.1"><text:span text:style-name="T67">La mesada de cocina será de granito gris mara de 20mm de espesor con un zócalo perimetral de h=60cm; en el frente llevará un refajo de granito gris mara de 40mm de altura y estará apoyada directamente sobre el mueble. Tendrá una pileta de cocina tipo Johnson modelo E37/18 rectangular profunda de 370x340x180mm, con certificación de norma de calidad ISO 9001, o </text:span></text:span><text:span text:style-name="Fuente_20_de_20_párrafo_20_predeter.1"><text:span text:style-name="T67">equivalente superior, que irá pegada bajo la mesada. Tendrá perforaciones para canilla para </text:span></text:span><text:span text:style-name="Fuente_20_de_20_párrafo_20_predeter.1"><text:span text:style-name="T67">mesada con pico móvil alto tipo Arizona línea FV o superior, acabado cromo pulido. Se conecta mediante flexibles trenzados de acero inoxidable.</text:span></text:span></text:p>
      <text:p text:style-name="P15"><text:span text:style-name="Fuente_20_de_20_párrafo_20_predeter.1"><text:span text:style-name="T62"/></text:span></text:p>
      <text:p text:style-name="P15"><text:span text:style-name="Fuente_20_de_20_párrafo_20_predeter.1"><text:span text:style-name="T60">16.2. Mesada de granito negro brasil en baños</text:span></text:span></text:p>
      <text:p text:style-name="P15"><text:span text:style-name="Fuente_20_de_20_párrafo_20_predeter.1"><text:span text:style-name="T67">La mesada del baño será de granito gris mara de 20mm de espesor con un zócalo perimetral de h=15cm; en el frente llevará un refajo de granito gris mara de 20cm de altura. Como estructura tendrá soportes de ménsula hierro ángulo 50, según planimetría. Se deberán realizar refuerzos en muro en caso de ser necesario. Tendrá una pileta redonda modelo 0300L de Johnson Acero y perforación para canilla automática para mesada tipo FV pressmatic 0360.01. </text:span></text:span></text:p>
      <text:p text:style-name="P15"><text:span text:style-name="Fuente_20_de_20_párrafo_20_predeter.1"><text:span text:style-name="T67"/></text:span></text:p>
      <text:p text:style-name="P15"><text:span text:style-name="Fuente_20_de_20_párrafo_20_predeter.1"><text:span text:style-name="T60">16.3. Muebles tipo M1, M2 y M3</text:span></text:span></text:p>
      <text:p text:style-name="P15"><text:span text:style-name="Fuente_20_de_20_párrafo_20_predeter.1"><text:span text:style-name="T70">Los muebles bajo mesadas estarán asentados sobre banquina ejecutada con contrapiso de hormigón de cascotes de 8 cm de espesor, <text:s/>terminada con carpeta de cemento fratazado. El nivel interior será de +10 sobre el nivel de piso terminado. La melamina a utilizar será color aluminio línea Masisa o calidad superior, sobre placa de aglomerado de primera calidad de 18mm de espesor. Los estantes serán fijos. Las puertas tendrán bisagras tipo Hafele, metalla clip, diámetro 35mm, en acero niquelado mate, para apertura 110° tomada a los laterales y puerta mediante tornillos para aglomerado. Todos los cantos serán del tipo ABS de 0,45mm en el color correspondiente. Se enchaparán todos los cantos, aún aquellos que no resulten visibles. Las puertas llevarán perfil tipo J para embutir en aluminio anodizado natural tipo Hafele.</text:span></text:span></text:p>
      <text:p text:style-name="P15"><text:span text:style-name="Fuente_20_de_20_párrafo_20_predeter.1"><text:span text:style-name="T70"/></text:span></text:p>
      <text:p text:style-name="P15"><text:span text:style-name="Fuente_20_de_20_párrafo_20_predeter.1"><text:span text:style-name="T60">16.4 Heladera bajo mesada 110 litros</text:span></text:span></text:p>
      <text:p text:style-name="P15"><text:soft-page-break/><text:span text:style-name="T55">Se proveerá una heladera bajo mesada para la cocina de 110 litros de capacidad de marca reconocida</text:span><text:span text:style-name="Fuente_20_de_20_párrafo_20_predeter.1"><text:span text:style-name="T21">, con refrigerador, puerta reversible, manija embutida, estantes de acrílico con regulación de altura, con garantía coincidente con la de obra.</text:span></text:span></text:p>
      <text:p text:style-name="P15"><text:span text:style-name="Fuente_20_de_20_párrafo_20_predeter.1"><text:span text:style-name="T67"/></text:span></text:p>
      <text:p text:style-name="P15"><text:span text:style-name="Fuente_20_de_20_párrafo_20_predeter.1"><text:span text:style-name="T62"/></text:span></text:p>
      <text:p text:style-name="P25"><text:span text:style-name="T3">RUBRO 17. </text:span><text:span text:style-name="T8">VARIOS</text:span></text:p>
      <text:p text:style-name="P40"><text:span text:style-name="Fuente_20_de_20_párrafo_20_predeter.1"><text:span text:style-name="T58"/></text:span></text:p>
      <text:p text:style-name="P17"><text:span text:style-name="Fuente_20_de_20_párrafo_20_predeter.1"><text:span text:style-name="T60">17.1 –</text:span></text:span><text:span text:style-name="Fuente_20_de_20_párrafo_20_predeter.1"><text:span text:style-name="T19"> Limpieza periódica y final de obra</text:span></text:span></text:p>
      <text:p text:style-name="P26">Se deberá realizar la limpieza diaria y organizada de la obra y, una vez terminada, se realizará una limpieza profunda de detalle, “no de obra”.</text:p>
      <text:p text:style-name="P26">La limpieza diaria se inicia en la coordinación de la tarea entre gremios para evitar, p.e., el ingreso de polvillo proveniente del lijado del enduido de las paredes en los distintos componentes de la obra (cajas de luz, artefactos de iluminación, etc.). Una vez finalizada la obra, se entregará la misma con una limpieza general de detalle “no de obra”, de acuerdo a los siguientes apartados:</text:p>
      <text:p text:style-name="P26">. pisos encerados y limpios de todo el sector intervenido.</text:p>
      <text:p text:style-name="P26">. paredes y cielorrasos <text:s/>sin telarañas o polvillo.</text:p>
      <text:p text:style-name="P26">. limpieza de artefactos de iluminación, sanitarios, tableros, etc.</text:p>
      <text:p text:style-name="P26">. aberturas y vidrios limpios</text:p>
      <text:p text:style-name="P26">.prueba integral de funcionamiento de instalaciones en general (de incendio, eléctrica, contra intrusos, de equipos de aire acondicionado, pluvial) con asistencia de los contratistas, subcontratistas y la inspección de obra.</text:p>
      <text:p text:style-name="P26">. dejar prevista la aplicación de una mano de pintura a posteriori del traslado del mobiliario, en fecha a confirmar por la inspección.</text:p>
      <text:p text:style-name="P47">** Se solicita la utilización de una empresa especializada para la realización de esta tarea. <text:s text:c="4"/></text:p>
      <text:p text:style-name="P47"/>
      <text:p text:style-name="P47"><text:span text:style-name="Fuente_20_de_20_párrafo_20_predeter.1"><text:span text:style-name="T14">17.2 Contenedor</text:span></text:span></text:p>
      <text:p text:style-name="P71"><text:span text:style-name="Strong_20_Emphasis"><text:span text:style-name="T33">Se prevé la contratación de contenedores volquetes estándar de 5m3. Los trámites municipales correrán a cargo de la empresa. </text:span></text:span></text:p>
      <text:p text:style-name="P71"><text:span text:style-name="Strong_20_Emphasis"><text:span text:style-name="T33"/></text:span></text:p>
      <text:p text:style-name="P47"><text:span text:style-name="Fuente_20_de_20_párrafo_20_predeter.1"><text:span text:style-name="T14">17.3 Lámina reflectiva en abertura de Sala de Audiencias</text:span></text:span></text:p>
      <text:p text:style-name="P71"><text:span text:style-name="Strong_20_Emphasis"><text:span text:style-name="T33">Se colocará lámina reflectiva en la totalidad del vidrio de la abertura de Sala de Audiencias, la cual rechaza significativamente los rayos UV del sol, favoreciendo la aislación térmica y, a su vez, bloquea la visión desde el exterior hacia el interior del ambiente. Se deberá prestar total atención al momento de su colocación, asegurando que la superficie no presente imperfecciones. </text:span></text:span></text:p>
      <text:p text:style-name="P71"><text:span text:style-name="Strong_20_Emphasis"><text:span text:style-name="T33"/></text:span></text:p>
      <text:p text:style-name="P71"><text:soft-page-break/><text:span text:style-name="Strong_20_Emphasis"><text:span text:style-name="T33"><text:line-break/></text:span></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ArialNarrow,Bold" svg:font-family="'ArialNarrow,Bold'"/>
    <style:font-face style:name="OpenSymbol" svg:font-family="OpenSymbol"/>
    <style:font-face style:name="Times New Roman3" svg:font-family="'Times New Roman'" style:font-family-generic="roman"/>
    <style:font-face style:name="Arial3" svg:font-family="Arial" style:font-family-generic="swiss"/>
    <style:font-face style:name="ArialNarrow" svg:font-family="ArialNarrow" style:font-family-generic="swiss"/>
    <style:font-face style:name="Calibri" svg:font-family="Calibri" style:font-family-generic="swiss"/>
    <style:font-face style:name="Mangal" svg:font-family="Mangal" style:font-pitch="variable"/>
    <style:font-face style:name="RomanS" svg:font-family="RomanS" style:font-pitch="variable"/>
    <style:font-face style:name="Swiss 721RomanSpeedo1" svg:font-family="'Swiss 721RomanSpeedo'" style:font-pitch="variable"/>
    <style:font-face style:name="Times New Roman2" svg:font-family="'Times New Roman'" style:font-pitch="variable"/>
    <style:font-face style:name="Arial1" svg:font-family="Arial" style:font-family-generic="roman" style:font-pitch="variable"/>
    <style:font-face style:name="Arial, Arial" svg:font-family="'Arial, Arial'" style:font-family-generic="roman" style:font-pitch="variable"/>
    <style:font-face style:name="Courier New" svg:font-family="'Courier New'" style:font-family-generic="roman" style:font-pitch="variable"/>
    <style:font-face style:name="Symbol" svg:font-family="Symbol"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Arial" svg:font-family="Arial" style:font-family-generic="swiss" style:font-pitch="variable"/>
    <style:font-face style:name="Calibri1" svg:font-family="Calibri" style:font-family-generic="swiss" style:font-pitch="variable"/>
    <style:font-face style:name="Tahoma" svg:font-family="Tahoma" style:font-family-generic="swiss" style:font-pitch="variable"/>
    <style:font-face style:name="Arial2" svg:font-family="Arial" style:font-family-generic="system" style:font-pitch="variable"/>
    <style:font-face style:name="Arial, Arial1" svg:font-family="'Arial, Arial'" style:font-family-generic="system" style:font-pitch="variable"/>
    <style:font-face style:name="Courier New1" svg:font-family="'Courier New'"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OpenSymbol1" svg:font-family="OpenSymbol" style:font-family-generic="system" style:font-pitch="variable"/>
    <style:font-face style:name="Swiss 721RomanSpeedo" svg:font-family="'Swiss 721RomanSpeedo'"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2pt" fo:language="es" fo:country="ES" style:letter-kerning="true" style:font-size-asian="12pt" style:language-asian="es" style:country-asian="AR" style:font-size-complex="12pt" style:language-complex="ar" style:country-complex="SA"/>
    </style:default-style>
    <style:default-style style:family="paragraph">
      <style:paragraph-properties fo:orphans="0" fo:widows="0" fo:hyphenation-ladder-count="no-limit" style:text-autospace="ideograph-alpha" style:punctuation-wrap="hanging" style:line-break="strict" style:tab-stop-distance="1.251cm" style:writing-mode="lr-tb"/>
      <style:text-properties style:use-window-font-color="true" style:font-name="Times New Roman" fo:font-size="12pt" fo:language="es" fo:country="ES" style:letter-kerning="true" style:font-name-asian="Lucida Sans Unicode" style:font-size-asian="12pt" style:language-asian="es" style:country-asian="AR" style:font-name-complex="Tahoma1" style:font-size-complex="12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fo:hyphenation-ladder-count="no-limit" style:writing-mode="lr-tb"/>
      <style:text-properties style:use-window-font-color="true" fo:hyphenate="false" fo:hyphenation-remain-char-count="2" fo:hyphenation-push-char-count="2"/>
    </style:style>
    <style:style style:name="Heading" style:family="paragraph" style:parent-style-name="Standard" style:next-style-name="Text_20_body" style:default-outline-level="" style:list-style-name="" style:class="text">
      <style:paragraph-properties fo:margin-top="0.423cm" fo:margin-bottom="0.212cm" fo:keep-with-next="always"/>
      <style:text-properties style:font-name="Arial" fo:font-size="14pt" style:font-name-asian="Microsoft YaHei" style:font-size-asian="14pt" style:font-name-complex="Arial2" style:font-size-complex="14pt"/>
    </style:style>
    <style:style style:name="Text_20_body" style:display-name="Text body" style:family="paragraph" style:parent-style-name="Standard" style:default-outline-level="" style:list-style-name="" style:class="text">
      <style:paragraph-properties fo:margin-top="0cm" fo:margin-bottom="0.212cm"/>
    </style:style>
    <style:style style:name="List" style:family="paragraph" style:parent-style-name="Text_20_body" style:default-outline-level="" style:list-style-name="" style:class="list">
      <style:text-properties style:font-name-complex="Arial3"/>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3" style:font-size-complex="12pt" style:font-style-complex="italic"/>
    </style:style>
    <style:style style:name="Index" style:family="paragraph" style:parent-style-name="Standard" style:default-outline-level="" style:list-style-name="" style:class="index">
      <style:paragraph-properties text:number-lines="false" text:line-number="0"/>
      <style:text-properties style:font-name-complex="Arial3"/>
    </style:style>
    <style:style style:name="Epígrafe" style:family="paragraph" style:parent-style-name="Standard" style:default-outline-level="" style:list-style-name="">
      <style:paragraph-properties fo:margin-top="0.212cm" fo:margin-bottom="0.212cm" text:number-lines="false" text:line-number="0"/>
      <style:text-properties fo:font-style="italic" style:font-style-asian="italic" style:font-style-complex="italic"/>
    </style:style>
    <style:style style:name="Table_20_Contents" style:display-name="Table Contents" style:family="paragraph" style:parent-style-name="Standard" style:default-outline-level="" style:list-style-name="" style:class="extra">
      <style:paragraph-properties text:number-lines="false" text:line-number="0"/>
    </style:style>
    <style:style style:name="Footer" style:family="paragraph" style:parent-style-name="Standard" style:default-outline-level="" style:list-style-name="" style:class="extra">
      <style:paragraph-properties text:number-lines="false" text:line-number="0">
        <style:tab-stops>
          <style:tab-stop style:position="7.795cm" style:type="center"/>
          <style:tab-stop style:position="15.589cm" style:type="right"/>
        </style:tab-stops>
      </style:paragraph-properties>
    </style:style>
    <style:style style:name="Default" style:family="paragraph" style:parent-style-name="Standard" style:default-outline-level="" style:list-style-name="">
      <style:paragraph-properties fo:hyphenation-ladder-count="no-limit"/>
      <style:text-properties fo:color="#000000" style:font-name="Arial, Arial" style:font-name-asian="Arial, Arial1" style:font-name-complex="Arial, Arial1" fo:hyphenate="true" fo:hyphenation-remain-char-count="2" fo:hyphenation-push-char-count="2"/>
    </style:style>
    <style:style style:name="Body_20_Text_20_Indent_20_2" style:display-name="Body Text Indent 2" style:family="paragraph" style:parent-style-name="Standard" style:default-outline-level="" style:list-style-name="">
      <style:paragraph-properties fo:margin-left="0cm" fo:margin-right="0cm" fo:text-align="justify" style:justify-single-word="false" fo:text-indent="1.249cm" style:auto-text-indent="false"/>
      <style:text-properties style:font-name="Arial1" style:font-name-complex="Arial2"/>
    </style:style>
    <style:style style:name="Body_20_Text_20_2" style:display-name="Body Text 2" style:family="paragraph" style:parent-style-name="Standard" style:default-outline-level="" style:list-style-name="">
      <style:paragraph-properties fo:margin-top="0cm" fo:margin-bottom="0.212cm" fo:line-height="200%"/>
    </style:style>
    <style:style style:name="Text_20_body_20_indent" style:display-name="Text body indent" style:family="paragraph" style:parent-style-name="Standard" style:default-outline-level="" style:list-style-name="" style:class="text">
      <style:paragraph-properties fo:margin-left="0.499cm" fo:margin-right="0cm" fo:text-align="justify" style:justify-single-word="false" fo:text-indent="1.27cm" style:auto-text-indent="false"/>
      <style:text-properties style:font-name="Arial1" fo:language="es" fo:country="AR" style:font-name-complex="Arial2"/>
    </style:style>
    <style:style style:name="Header" style:family="paragraph" style:parent-style-name="Standard" style:default-outline-level="" style:list-style-name="" style:class="extra">
      <style:paragraph-properties text:number-lines="false" text:line-number="0">
        <style:tab-stops>
          <style:tab-stop style:position="7.5cm" style:type="center"/>
          <style:tab-stop style:position="15cm" style:type="right"/>
        </style:tab-stops>
      </style:paragraph-properties>
    </style:style>
    <style:style style:name="Table_20_Heading" style:display-name="Table Heading" style:family="paragraph" style:parent-style-name="Table_20_Contents" style:default-outline-level="" style:list-style-name="" style:class="extra">
      <style:paragraph-properties fo:text-align="center" style:justify-single-word="false" text:number-lines="false" text:line-number="0"/>
      <style:text-properties fo:font-weight="bold" style:font-weight-asian="bold" style:font-weight-complex="bold"/>
    </style:style>
    <style:style style:name="Heading_20_1" style:display-name="Heading 1" style:family="paragraph" style:parent-style-name="Heading" style:next-style-name="Text_20_body" style:default-outline-level="1" style:class="text">
      <style:text-properties style:font-name="Times New Roman" fo:font-size="24pt" fo:font-weight="bold" style:font-name-asian="Lucida Sans Unicode" style:font-size-asian="24pt" style:font-weight-asian="bold" style:font-name-complex="Tahoma1" style:font-size-complex="24pt" style:font-weight-complex="bold"/>
    </style:style>
    <style:style style:name="Normal_20__28_Web_29_" style:display-name="Normal (Web)" style:family="paragraph" style:parent-style-name="Standard" style:default-outline-level="">
      <style:paragraph-properties fo:margin-top="0.494cm" fo:margin-bottom="0.21cm"/>
    </style:style>
    <style:style style:name="List_20_Paragraph" style:display-name="List Paragraph" style:family="paragraph" style:parent-style-name="Standard" style:default-outline-level="">
      <style:paragraph-properties fo:margin-left="1.27cm" fo:margin-right="0cm" fo:margin-top="0cm" fo:margin-bottom="0cm" fo:text-align="justify" style:justify-single-word="false" fo:text-indent="0cm" style:auto-text-indent="false"/>
      <style:text-properties style:font-name="Arial1" fo:font-size="10pt" fo:font-weight="bold" style:font-size-asian="10pt" style:font-weight-asian="bold" style:font-name-complex="Arial2" style:font-size-complex="10pt"/>
    </style:style>
    <style:style style:name="Párrafo_20_de_20_lista1" style:display-name="Párrafo de lista1" style:family="paragraph" style:parent-style-name="Standard" style:default-outline-level="">
      <style:paragraph-properties fo:margin-left="1.249cm" fo:margin-right="0cm" fo:margin-top="0cm" fo:margin-bottom="0cm" fo:line-height="150%" fo:text-align="center" style:justify-single-word="false" fo:text-indent="0.25cm" style:auto-text-indent="false"/>
      <style:text-properties style:language-asian="es" style:country-asian="ES"/>
    </style:style>
    <style:style style:name="Default_20_Paragraph_20_Font" style:display-name="Default Paragraph Font" style:family="text"/>
    <style:style style:name="Numbering_20_Symbols" style:display-name="Numbering Symbols" style:family="text">
      <style:text-properties fo:font-weight="bold" style:font-weight-asian="bold" style:font-weight-complex="bold"/>
    </style:style>
    <style:style style:name="WW8Num10z0" style:family="text">
      <style:text-properties style:font-name="Wingdings"/>
    </style:style>
    <style:style style:name="WW8Num7z0" style:family="text">
      <style:text-properties style:font-name="Wingdings"/>
    </style:style>
    <style:style style:name="WW8Num35z0" style:family="text">
      <style:text-properties style:font-name="Symbol"/>
    </style:style>
    <style:style style:name="WW8Num35z1" style:family="text">
      <style:text-properties style:font-name="Courier New"/>
    </style:style>
    <style:style style:name="WW8Num35z2" style:family="text">
      <style:text-properties style:font-name="Wingdings"/>
    </style:style>
    <style:style style:name="WW8Num45z0" style:family="text">
      <style:text-properties style:font-name="Symbol"/>
    </style:style>
    <style:style style:name="WW8Num12z0" style:family="text">
      <style:text-properties fo:font-weight="normal" style:font-weight-asian="normal"/>
    </style:style>
    <style:style style:name="WW8Num17z0" style:family="text">
      <style:text-properties style:font-name="Symbol"/>
    </style:style>
    <style:style style:name="WW8Num39z0" style:family="text">
      <style:text-properties style:font-name="Arial1" style:font-name-asian="Times New Roman1" style:font-name-complex="Arial2"/>
    </style:style>
    <style:style style:name="WW8Num39z1" style:family="text">
      <style:text-properties style:font-name="Courier New" style:font-name-complex="Courier New1"/>
    </style:style>
    <style:style style:name="WW8Num39z2" style:family="text">
      <style:text-properties style:font-name="Wingdings"/>
    </style:style>
    <style:style style:name="WW8Num21z0" style:family="text">
      <style:text-properties style:font-name="Symbol"/>
    </style:style>
    <style:style style:name="WW8Num46z0" style:family="text">
      <style:text-properties style:font-name="Symbol"/>
    </style:style>
    <style:style style:name="WW8Num46z1" style:family="text">
      <style:text-properties style:font-name="Courier New"/>
    </style:style>
    <style:style style:name="WW8Num46z2" style:family="text">
      <style:text-properties style:font-name="Wingdings"/>
    </style:style>
    <style:style style:name="WW8Num3z0" style:family="text">
      <style:text-properties fo:font-size="9pt" style:font-size-asian="9pt" style:font-size-complex="9pt"/>
    </style:style>
    <style:style style:name="WW8Num29z0" style:family="text">
      <style:text-properties style:font-name="Symbol"/>
    </style:style>
    <style:style style:name="WW8Num26z0" style:family="text">
      <style:text-properties style:font-name="Symbol"/>
    </style:style>
    <style:style style:name="WW8Num30z0" style:family="text">
      <style:text-properties style:font-name="Symbol"/>
    </style:style>
    <style:style style:name="WW8Num44z0" style:family="text">
      <style:text-properties style:font-name="Symbol"/>
    </style:style>
    <style:style style:name="Bullet_20_Symbols" style:display-name="Bullet Symbols" style:family="text">
      <style:text-properties style:font-name="OpenSymbol" style:font-name-asian="OpenSymbol" style:font-name-complex="OpenSymbol"/>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WW8NumSt33z0" style:family="text">
      <style:text-properties style:font-name="Symbol"/>
    </style:style>
    <style:style style:name="WW8Num51z0" style:family="text">
      <style:text-properties style:font-name="Symbol"/>
    </style:style>
    <style:style style:name="WW8Num51z1" style:family="text">
      <style:text-properties style:font-name="Courier New" style:font-name-complex="Courier New1"/>
    </style:style>
    <style:style style:name="WW8Num51z2" style:family="text">
      <style:text-properties style:font-name="Wingdings"/>
    </style:style>
    <style:style style:name="WW8Num4z0" style:family="text">
      <style:text-properties style:font-name="Symbol"/>
    </style:style>
    <style:style style:name="WW8Num6z0" style:family="text">
      <style:text-properties style:font-name="Symbol"/>
    </style:style>
    <style:style style:name="Fuente_20_de_20_párrafo_20_predeter.1" style:display-name="Fuente de párrafo predeter.1" style:family="text"/>
    <style:style style:name="WW8Num1z0" style:family="text">
      <style:text-properties style:font-name="Symbol"/>
    </style:style>
    <style:style style:name="WW8Num1z1" style:family="text">
      <style:text-properties style:font-name="Courier New"/>
    </style:style>
    <style:style style:name="WW8Num1z2" style:family="text">
      <style:text-properties style:font-name="Wingdings"/>
    </style:style>
    <style:style style:name="ListLabel_20_1" style:display-name="ListLabel 1" style:family="text">
      <style:text-properties fo:font-weight="normal" style:font-weight-asian="normal"/>
    </style:style>
    <style:style style:name="ListLabel_20_2" style:display-name="ListLabel 2" style:family="text">
      <style:text-properties style:font-name-asian="Times New Roman1" style:font-name-complex="Arial2"/>
    </style:style>
    <style:style style:name="ListLabel_20_3" style:display-name="ListLabel 3" style:family="text">
      <style:text-properties style:font-name-complex="Courier New1"/>
    </style:style>
    <style:style style:name="ListLabel_20_4" style:display-name="ListLabel 4" style:family="text">
      <style:text-properties fo:font-size="9pt" style:font-size-asian="9pt" style:font-size-complex="9pt"/>
    </style:style>
    <style:style style:name="ListLabel_20_5" style:display-name="ListLabel 5" style:family="text">
      <style:text-properties style:font-name-asian="OpenSymbol1" style:font-name-complex="OpenSymbol1"/>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style:num-suffix="o" text:bullet-char="o">
        <style:list-level-properties text:list-level-position-and-space-mode="label-alignment">
          <style:list-level-label-alignment text:label-followed-by="listtab" fo:text-indent="-0.635cm" fo:margin-left="1.905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2.54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3.175cm"/>
        </style:list-level-properties>
        <style:text-properties fo:font-family="Symbol" style:font-style-name="Normal" style:font-family-generic="roman" style:font-pitch="variable" style:font-charset="x-symbol"/>
      </text:list-level-style-bullet>
      <text:list-level-style-bullet text:level="5"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4.445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8" style:num-suffix="o" text:bullet-char="o">
        <style:list-level-properties text:list-level-position-and-space-mode="label-alignment">
          <style:list-level-label-alignment text:label-followed-by="listtab" fo:text-indent="-0.635cm" fo:margin-left="5.715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6.35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text:style-name="ListLabel_20_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bullet text:level="1" text:style-name="ListLabel_20_2"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1.905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2.54cm"/>
        </style:list-level-properties>
        <style:text-properties fo:font-family="Wingdings" style:font-style-name="Normal" style:font-pitch="variable" style:font-charset="x-symbol"/>
      </text:list-level-style-bullet>
      <text:list-level-style-bullet text:level="4" text:style-name="ListLabel_20_2" style:num-suffix="" text:bullet-char="">
        <style:list-level-properties text:list-level-position-and-space-mode="label-alignment">
          <style:list-level-label-alignment text:label-followed-by="listtab" fo:text-indent="-0.635cm" fo:margin-left="3.175cm"/>
        </style:list-level-properties>
        <style:text-properties fo:font-family="Symbol" style:font-style-name="Normal" style:font-family-generic="roman" style:font-pitch="variable"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4.445cm"/>
        </style:list-level-properties>
        <style:text-properties fo:font-family="Wingdings" style:font-style-name="Normal" style:font-pitch="variable" style:font-charset="x-symbol"/>
      </text:list-level-style-bullet>
      <text:list-level-style-bullet text:level="7" text:style-name="ListLabel_20_2"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5.715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6.35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style:num-suffix="o" text:bullet-char="o">
        <style:list-level-properties text:list-level-position-and-space-mode="label-alignment">
          <style:list-level-label-alignment text:label-followed-by="listtab" fo:text-indent="-0.635cm" fo:margin-left="1.905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2.54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3.175cm"/>
        </style:list-level-properties>
        <style:text-properties fo:font-family="Symbol" style:font-style-name="Normal" style:font-family-generic="roman" style:font-pitch="variable" style:font-charset="x-symbol"/>
      </text:list-level-style-bullet>
      <text:list-level-style-bullet text:level="5"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4.445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8" style:num-suffix="o" text:bullet-char="o">
        <style:list-level-properties text:list-level-position-and-space-mode="label-alignment">
          <style:list-level-label-alignment text:label-followed-by="listtab" fo:text-indent="-0.635cm" fo:margin-left="5.715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6.35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4"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Wingdings" style:font-style-name="Normal" style:font-pitch="variable" style:font-charset="x-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format="">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format="">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format="">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format="">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format="">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0">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1">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2">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3">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4">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5">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6">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7">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8">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9">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0">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1">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2">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3">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4">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text:style-name="ListLabel_20_3"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5" text:style-name="ListLabel_20_3"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 style:font-family-generic="roman" style:font-pitch="variable" style:font-charset="x-symbol"/>
      </text:list-level-style-bullet>
      <text:list-level-style-bullet text:level="8" text:style-name="ListLabel_20_3"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5">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6">
      <text:list-level-style-number text:level="1" style:num-format="">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7">
      <text:list-level-style-bullet text:level="1" style:num-suffix="•" text:bullet-char="•">
        <style:list-level-properties text:list-level-position-and-space-mode="label-alignment">
          <style:list-level-label-alignment text:label-followed-by="listtab" fo:text-indent="-0.635cm" fo:margin-left="1.265cm"/>
        </style:list-level-properties>
        <style:text-properties fo:font-family="Symbol" style:font-style-name="Normal" style:font-family-generic="roman" style:font-pitch="variable" style:font-charset="x-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8">
      <text:list-level-style-bullet text:level="1" style:num-suffix="•" text:bullet-char="•">
        <style:list-level-properties text:list-level-position-and-space-mode="label-alignment">
          <style:list-level-label-alignment text:label-followed-by="listtab" fo:text-indent="-0.635cm" fo:margin-left="1.905cm"/>
        </style:list-level-properties>
        <style:text-properties fo:font-family="Symbol" style:font-style-name="Normal" style:font-family-generic="roman" style:font-pitch="variable" style:font-charset="x-symbol"/>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9">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style:num-suffix="o" text:bullet-char="o">
        <style:list-level-properties text:list-level-position-and-space-mode="label-alignment">
          <style:list-level-label-alignment text:label-followed-by="listtab" fo:text-indent="-0.635cm" fo:margin-left="1.905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2.54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3.175cm"/>
        </style:list-level-properties>
        <style:text-properties fo:font-family="Symbol" style:font-style-name="Normal" style:font-family-generic="roman" style:font-pitch="variable" style:font-charset="x-symbol"/>
      </text:list-level-style-bullet>
      <text:list-level-style-bullet text:level="5"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4.445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8" style:num-suffix="o" text:bullet-char="o">
        <style:list-level-properties text:list-level-position-and-space-mode="label-alignment">
          <style:list-level-label-alignment text:label-followed-by="listtab" fo:text-indent="-0.635cm" fo:margin-left="5.715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6.35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0">
      <text:list-level-style-number text:level="1" style:num-suffix=")" style:num-format="a">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1">
      <text:list-level-style-bullet text:level="1" style:num-suffix="" text:bullet-char="">
        <style:list-level-properties text:list-level-position-and-space-mode="label-alignment">
          <style:list-level-label-alignment text:label-followed-by="listtab" fo:text-indent="-0.635cm" fo:margin-left="1.27cm"/>
        </style:list-level-properties>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2">
      <text:list-level-style-bullet text:level="1" style:num-suffix="" text:bullet-char="">
        <style:list-level-properties text:list-level-position-and-space-mode="label-alignment">
          <style:list-level-label-alignment text:label-followed-by="listtab" fo:text-indent="-0.635cm" fo:margin-left="1.27cm"/>
        </style:list-level-properties>
      </text:list-level-style-bullet>
      <text:list-level-style-number text:level="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1" text:display-levels="2">
        <style:list-level-properties text:list-level-position-and-space-mode="label-alignment">
          <style:list-level-label-alignment text:label-followed-by="listtab" fo:text-indent="-0.635cm" fo:margin-left="2.54cm"/>
        </style:list-level-properties>
      </text:list-level-style-number>
      <text:list-level-style-number text:level="4" style:num-suffix="." style:num-format="1" text:display-levels="3">
        <style:list-level-properties text:list-level-position-and-space-mode="label-alignment">
          <style:list-level-label-alignment text:label-followed-by="listtab" fo:text-indent="-0.635cm" fo:margin-left="3.175cm"/>
        </style:list-level-properties>
      </text:list-level-style-number>
      <text:list-level-style-number text:level="5" style:num-suffix="." style:num-format="1" text:display-levels="4">
        <style:list-level-properties text:list-level-position-and-space-mode="label-alignment">
          <style:list-level-label-alignment text:label-followed-by="listtab" fo:text-indent="-0.635cm" fo:margin-left="3.81cm"/>
        </style:list-level-properties>
      </text:list-level-style-number>
      <text:list-level-style-number text:level="6" style:num-suffix="." style:num-format="1" text:display-levels="5">
        <style:list-level-properties text:list-level-position-and-space-mode="label-alignment">
          <style:list-level-label-alignment text:label-followed-by="listtab" fo:text-indent="-0.635cm" fo:margin-left="4.445cm"/>
        </style:list-level-properties>
      </text:list-level-style-number>
      <text:list-level-style-number text:level="7" style:num-suffix="." style:num-format="1" text:display-levels="6">
        <style:list-level-properties text:list-level-position-and-space-mode="label-alignment">
          <style:list-level-label-alignment text:label-followed-by="listtab" fo:text-indent="-0.635cm" fo:margin-left="5.08cm"/>
        </style:list-level-properties>
      </text:list-level-style-number>
      <text:list-level-style-number text:level="8" style:num-suffix="." style:num-format="1" text:display-levels="7">
        <style:list-level-properties text:list-level-position-and-space-mode="label-alignment">
          <style:list-level-label-alignment text:label-followed-by="listtab" fo:text-indent="-0.635cm" fo:margin-left="5.715cm"/>
        </style:list-level-properties>
      </text:list-level-style-number>
      <text:list-level-style-number text:level="9" style:num-suffix="." style:num-format="1" text:display-levels="8">
        <style:list-level-properties text:list-level-position-and-space-mode="label-alignment">
          <style:list-level-label-alignment text:label-followed-by="listtab"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3">
      <text:list-level-style-bullet text:level="1"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 style:font-family-generic="roman" style:font-pitch="variable" style:font-charset="x-symbol"/>
      </text:list-level-style-bullet>
      <text:list-level-style-bullet text:level="2" style:num-suffix="o" text:bullet-char="o">
        <style:list-level-properties text:list-level-position-and-space-mode="label-alignment">
          <style:list-level-label-alignment text:label-followed-by="listtab" fo:text-indent="-0.635cm" fo:margin-left="1.905cm"/>
        </style:list-level-properties>
        <style:text-properties fo:font-family="'Courier New'" style:font-style-name="Normal" style:font-family-generic="modern" style:font-pitch="fixed"/>
      </text:list-level-style-bullet>
      <text:list-level-style-bullet text:level="3" style:num-suffix="" text:bullet-char="">
        <style:list-level-properties text:list-level-position-and-space-mode="label-alignment">
          <style:list-level-label-alignment text:label-followed-by="listtab" fo:text-indent="-0.635cm" fo:margin-left="2.54cm"/>
        </style:list-level-properties>
        <style:text-properties fo:font-family="Wingdings" style:font-style-name="Normal" style:font-pitch="variable" style:font-charset="x-symbol"/>
      </text:list-level-style-bullet>
      <text:list-level-style-bullet text:level="4" style:num-suffix="" text:bullet-char="">
        <style:list-level-properties text:list-level-position-and-space-mode="label-alignment">
          <style:list-level-label-alignment text:label-followed-by="listtab" fo:text-indent="-0.635cm" fo:margin-left="3.175cm"/>
        </style:list-level-properties>
        <style:text-properties fo:font-family="Symbol" style:font-style-name="Normal" style:font-family-generic="roman" style:font-pitch="variable" style:font-charset="x-symbol"/>
      </text:list-level-style-bullet>
      <text:list-level-style-bullet text:level="5" style:num-suffix="o" text:bullet-char="o">
        <style:list-level-properties text:list-level-position-and-space-mode="label-alignment">
          <style:list-level-label-alignment text:label-followed-by="listtab" fo:text-indent="-0.635cm" fo:margin-left="3.81cm"/>
        </style:list-level-properties>
        <style:text-properties fo:font-family="'Courier New'" style:font-style-name="Normal" style:font-family-generic="modern" style:font-pitch="fixed"/>
      </text:list-level-style-bullet>
      <text:list-level-style-bullet text:level="6" style:num-suffix="" text:bullet-char="">
        <style:list-level-properties text:list-level-position-and-space-mode="label-alignment">
          <style:list-level-label-alignment text:label-followed-by="listtab" fo:text-indent="-0.635cm" fo:margin-left="4.445cm"/>
        </style:list-level-properties>
        <style:text-properties fo:font-family="Wingdings" style:font-style-name="Normal" style:font-pitch="variable" style:font-charset="x-symbol"/>
      </text:list-level-style-bullet>
      <text:list-level-style-bullet text:level="7"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 style:font-family-generic="roman" style:font-pitch="variable" style:font-charset="x-symbol"/>
      </text:list-level-style-bullet>
      <text:list-level-style-bullet text:level="8" style:num-suffix="o" text:bullet-char="o">
        <style:list-level-properties text:list-level-position-and-space-mode="label-alignment">
          <style:list-level-label-alignment text:label-followed-by="listtab" fo:text-indent="-0.635cm" fo:margin-left="5.715cm"/>
        </style:list-level-properties>
        <style:text-properties fo:font-family="'Courier New'" style:font-style-name="Normal" style:font-family-generic="modern" style:font-pitch="fixed"/>
      </text:list-level-style-bullet>
      <text:list-level-style-bullet text:level="9" style:num-suffix="" text:bullet-char="">
        <style:list-level-properties text:list-level-position-and-space-mode="label-alignment">
          <style:list-level-label-alignment text:label-followed-by="listtab" fo:text-indent="-0.635cm" fo:margin-left="6.35cm"/>
        </style:list-level-properties>
        <style:text-properties fo:font-family="Wingdings" style:font-style-name="Normal"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4">
      <text:list-level-style-bullet text:level="1" text:style-name="ListLabel_20_5"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style:font-charset="x-symbol"/>
      </text:list-level-style-bullet>
      <text:list-level-style-bullet text:level="2" text:style-name="ListLabel_20_5"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style:font-charset="x-symbol"/>
      </text:list-level-style-bullet>
      <text:list-level-style-bullet text:level="3" text:style-name="ListLabel_20_5"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style:font-charset="x-symbol"/>
      </text:list-level-style-bullet>
      <text:list-level-style-bullet text:level="4" text:style-name="ListLabel_20_5"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style:font-charset="x-symbol"/>
      </text:list-level-style-bullet>
      <text:list-level-style-bullet text:level="5" text:style-name="ListLabel_20_5"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style:font-charset="x-symbol"/>
      </text:list-level-style-bullet>
      <text:list-level-style-bullet text:level="6" text:style-name="ListLabel_20_5"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style:font-charset="x-symbol"/>
      </text:list-level-style-bullet>
      <text:list-level-style-bullet text:level="7" text:style-name="ListLabel_20_5"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style:font-charset="x-symbol"/>
      </text:list-level-style-bullet>
      <text:list-level-style-bullet text:level="8" text:style-name="ListLabel_20_5"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style:font-charset="x-symbol"/>
      </text:list-level-style-bullet>
      <text:list-level-style-bullet text:level="9" text:style-name="ListLabel_20_5"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5">
      <text:list-level-style-bullet text:level="1" text:style-name="ListLabel_20_5"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style:font-charset="x-symbol"/>
      </text:list-level-style-bullet>
      <text:list-level-style-bullet text:level="2" text:style-name="ListLabel_20_5"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style:font-charset="x-symbol"/>
      </text:list-level-style-bullet>
      <text:list-level-style-bullet text:level="3" text:style-name="ListLabel_20_5"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style:font-charset="x-symbol"/>
      </text:list-level-style-bullet>
      <text:list-level-style-bullet text:level="4" text:style-name="ListLabel_20_5"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style:font-charset="x-symbol"/>
      </text:list-level-style-bullet>
      <text:list-level-style-bullet text:level="5" text:style-name="ListLabel_20_5"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style:font-charset="x-symbol"/>
      </text:list-level-style-bullet>
      <text:list-level-style-bullet text:level="6" text:style-name="ListLabel_20_5"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style:font-charset="x-symbol"/>
      </text:list-level-style-bullet>
      <text:list-level-style-bullet text:level="7" text:style-name="ListLabel_20_5"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style:font-charset="x-symbol"/>
      </text:list-level-style-bullet>
      <text:list-level-style-bullet text:level="8" text:style-name="ListLabel_20_5"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style:font-charset="x-symbol"/>
      </text:list-level-style-bullet>
      <text:list-level-style-bullet text:level="9" text:style-name="ListLabel_20_5"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6">
      <text:list-level-style-bullet text:level="1" text:style-name="ListLabel_20_5" style:num-suffix="•" text:bullet-char="•">
        <style:list-level-properties text:list-level-position-and-space-mode="label-alignment">
          <style:list-level-label-alignment text:label-followed-by="listtab" fo:text-indent="-0.635cm" fo:margin-left="1.27cm"/>
        </style:list-level-properties>
        <style:text-properties fo:font-family="OpenSymbol" style:font-style-name="Regular" style:font-pitch="variable" style:font-charset="x-symbol"/>
      </text:list-level-style-bullet>
      <text:list-level-style-bullet text:level="2" text:style-name="ListLabel_20_5" style:num-suffix="◦" text:bullet-char="◦">
        <style:list-level-properties text:list-level-position-and-space-mode="label-alignment">
          <style:list-level-label-alignment text:label-followed-by="listtab" fo:text-indent="-0.635cm" fo:margin-left="1.905cm"/>
        </style:list-level-properties>
        <style:text-properties fo:font-family="OpenSymbol" style:font-style-name="Regular" style:font-pitch="variable" style:font-charset="x-symbol"/>
      </text:list-level-style-bullet>
      <text:list-level-style-bullet text:level="3" text:style-name="ListLabel_20_5" style:num-suffix="▪" text:bullet-char="▪">
        <style:list-level-properties text:list-level-position-and-space-mode="label-alignment">
          <style:list-level-label-alignment text:label-followed-by="listtab" fo:text-indent="-0.635cm" fo:margin-left="2.54cm"/>
        </style:list-level-properties>
        <style:text-properties fo:font-family="OpenSymbol" style:font-style-name="Regular" style:font-pitch="variable" style:font-charset="x-symbol"/>
      </text:list-level-style-bullet>
      <text:list-level-style-bullet text:level="4" text:style-name="ListLabel_20_5" style:num-suffix="•" text:bullet-char="•">
        <style:list-level-properties text:list-level-position-and-space-mode="label-alignment">
          <style:list-level-label-alignment text:label-followed-by="listtab" fo:text-indent="-0.635cm" fo:margin-left="3.175cm"/>
        </style:list-level-properties>
        <style:text-properties fo:font-family="OpenSymbol" style:font-style-name="Regular" style:font-pitch="variable" style:font-charset="x-symbol"/>
      </text:list-level-style-bullet>
      <text:list-level-style-bullet text:level="5" text:style-name="ListLabel_20_5" style:num-suffix="◦" text:bullet-char="◦">
        <style:list-level-properties text:list-level-position-and-space-mode="label-alignment">
          <style:list-level-label-alignment text:label-followed-by="listtab" fo:text-indent="-0.635cm" fo:margin-left="3.81cm"/>
        </style:list-level-properties>
        <style:text-properties fo:font-family="OpenSymbol" style:font-style-name="Regular" style:font-pitch="variable" style:font-charset="x-symbol"/>
      </text:list-level-style-bullet>
      <text:list-level-style-bullet text:level="6" text:style-name="ListLabel_20_5" style:num-suffix="▪" text:bullet-char="▪">
        <style:list-level-properties text:list-level-position-and-space-mode="label-alignment">
          <style:list-level-label-alignment text:label-followed-by="listtab" fo:text-indent="-0.635cm" fo:margin-left="4.445cm"/>
        </style:list-level-properties>
        <style:text-properties fo:font-family="OpenSymbol" style:font-style-name="Regular" style:font-pitch="variable" style:font-charset="x-symbol"/>
      </text:list-level-style-bullet>
      <text:list-level-style-bullet text:level="7" text:style-name="ListLabel_20_5" style:num-suffix="•" text:bullet-char="•">
        <style:list-level-properties text:list-level-position-and-space-mode="label-alignment">
          <style:list-level-label-alignment text:label-followed-by="listtab" fo:text-indent="-0.635cm" fo:margin-left="5.08cm"/>
        </style:list-level-properties>
        <style:text-properties fo:font-family="OpenSymbol" style:font-style-name="Regular" style:font-pitch="variable" style:font-charset="x-symbol"/>
      </text:list-level-style-bullet>
      <text:list-level-style-bullet text:level="8" text:style-name="ListLabel_20_5" style:num-suffix="◦" text:bullet-char="◦">
        <style:list-level-properties text:list-level-position-and-space-mode="label-alignment">
          <style:list-level-label-alignment text:label-followed-by="listtab" fo:text-indent="-0.635cm" fo:margin-left="5.715cm"/>
        </style:list-level-properties>
        <style:text-properties fo:font-family="OpenSymbol" style:font-style-name="Regular" style:font-pitch="variable" style:font-charset="x-symbol"/>
      </text:list-level-style-bullet>
      <text:list-level-style-bullet text:level="9" text:style-name="ListLabel_20_5" style:num-suffix="▪" text:bullet-char="▪">
        <style:list-level-properties text:list-level-position-and-space-mode="label-alignment">
          <style:list-level-label-alignment text:label-followed-by="listtab" fo:text-indent="-0.635cm" fo:margin-left="6.35cm"/>
        </style:list-level-properties>
        <style:text-properties fo:font-family="OpenSymbol" style:font-style-name="Regular" style:font-pitch="variable" style:font-charset="x-symbo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style:font-name="Arial1" fo:font-size="6pt" style:font-size-asian="6pt" style:font-size-complex="6pt"/>
    </style:style>
    <style:style style:name="MP2" style:family="paragraph" style:parent-style-name="Header">
      <style:paragraph-properties fo:text-align="end" style:justify-single-word="false"/>
      <style:text-properties fo:color="#ff950e" style:font-name="Arial1" fo:font-size="9pt" fo:font-weight="bold" style:font-size-asian="9pt" style:font-weight-asian="bold" style:font-size-complex="9pt" style:font-weight-complex="bold"/>
    </style:style>
    <style:style style:name="MP3" style:family="paragraph" style:parent-style-name="Header" style:master-page-name="">
      <style:paragraph-properties fo:margin-left="0cm" fo:margin-right="0.009cm" fo:orphans="2" fo:widows="2" fo:hyphenation-ladder-count="no-limit" fo:text-indent="0cm" style:auto-text-indent="false" style:page-number="auto" fo:background-color="#e6e6e6" text:number-lines="false" text:line-number="0" style:writing-mode="lr-tb">
        <style:tab-stops>
          <style:tab-stop style:position="7.5cm" style:type="center"/>
          <style:tab-stop style:position="15cm" style:type="right"/>
        </style:tab-stops>
        <style:background-image/>
      </style:paragraph-properties>
      <style:text-properties style:font-name="Arial1" fo:font-size="9pt" fo:background-color="transparent" style:font-size-asian="9pt" style:font-size-complex="9pt" fo:hyphenate="false" fo:hyphenation-remain-char-count="2" fo:hyphenation-push-char-count="2"/>
    </style:style>
    <style:style style:name="MP4" style:family="paragraph" style:parent-style-name="Header">
      <style:paragraph-properties fo:line-height="150%" fo:background-color="#e6e6e6">
        <style:background-image/>
      </style:paragraph-properties>
      <style:text-properties style:font-name="Arial1" fo:font-size="9pt" fo:background-color="transparent" style:font-size-asian="9pt" style:font-size-complex="9pt"/>
    </style:style>
    <style:style style:name="MP5" style:family="paragraph" style:parent-style-name="Table_20_Contents">
      <style:paragraph-properties fo:background-color="#e6e6e6">
        <style:background-image/>
      </style:paragraph-properties>
      <style:text-properties style:font-name="Arial1" fo:font-size="9pt" style:font-size-asian="9pt" style:font-size-complex="9pt"/>
    </style:style>
    <style:style style:name="MP6" style:family="paragraph" style:parent-style-name="Footer">
      <style:paragraph-properties fo:text-align="end" style:justify-single-word="false" fo:background-color="#e6e6e6">
        <style:background-image/>
      </style:paragraph-properties>
    </style:style>
    <style:style style:name="MP7" style:family="paragraph" style:parent-style-name="Footer">
      <style:paragraph-properties fo:text-align="end" style:justify-single-word="false"/>
    </style:style>
    <style:style style:name="MT1" style:family="text">
      <style:text-properties style:font-name="Arial1" fo:font-size="9pt" style:font-size-asian="9pt" style:font-size-complex="9pt"/>
    </style:style>
    <style:style style:name="Mfr1" style:family="graphic" style:parent-style-name="Graphics">
      <style:graphic-properties fo:margin-left="0.318cm" fo:margin-right="0.318cm" fo:margin-top="0cm" fo:margin-bottom="0cm" style:wrap="parallel" style:number-wrapped-paragraphs="no-limit" style:wrap-contour="false" style:vertical-pos="from-top" style:vertical-rel="page-content" style:horizontal-pos="from-left" style:horizontal-rel="paragraph" fo:background-color="transparent" style:background-transparency="100%" fo:padding="0cm" fo:border="none" style:mirror="none" fo:clip="rect(0cm, 0cm, 0cm, 0cm)" draw:luminance="0%" draw:contrast="0%" draw:red="0%" draw:green="0%" draw:blue="0%" draw:gamma="100%" draw:color-inversion="false" draw:image-opacity="100%" draw:color-mode="standard">
        <style:background-image/>
      </style:graphic-properties>
    </style:style>
    <style:page-layout style:name="Mpm1">
      <style:page-layout-properties fo:page-width="21.59cm" fo:page-height="35.56cm" style:num-format="1" style:print-orientation="portrait" fo:margin-top="2.858cm" fo:margin-bottom="2.025cm" fo:margin-left="4.001cm" fo:margin-right="2cm" style:writing-mode="lr-tb" style:layout-grid-color="#c0c0c0" style:layout-grid-lines="30677" style:layout-grid-base-height="0.423cm" style:layout-grid-ruby-height="0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3.517cm" fo:margin-left="0cm" fo:margin-right="0cm" fo:margin-bottom="3.418cm" style:dynamic-spacing="true"/>
      </style:header-style>
      <style:footer-style>
        <style:header-footer-properties fo:min-height="1.732cm" fo:margin-left="0cm" fo:margin-right="0cm" fo:margin-top="1.632cm" style:dynamic-spacing="true"/>
      </style:footer-style>
    </style:page-layout>
  </office:automatic-styles>
  <office:master-styles>
    <style:master-page style:name="Standard" style:page-layout-name="Mpm1">
      <style:header>
        <text:p text:style-name="Header"><draw:frame draw:style-name="Mfr1" draw:name="gráficos1" text:anchor-type="char" svg:x="0cm" svg:y="-1.464cm" svg:width="1.429cm" svg:height="1.621cm" draw:z-index="0"><draw:image xlink:href="Pictures/100000000000019F000001EEF5A5F73E.jpg" xlink:type="simple" xlink:show="embed" xlink:actuate="onLoad"/></draw:frame></text:p>
        <text:p text:style-name="MP1"/>
        <text:p text:style-name="MP1"/>
        <text:p text:style-name="MP2"/>
        <text:p text:style-name="MP2">REFORMAS EN EL EDIFICIO DEL PODER JUDICIAL DE SAN JORGE</text:p>
        <text:p text:style-name="MP3">PODER JUDICIAL DE LA PROVINCIA DE SANTA FE</text:p>
        <text:p text:style-name="MP4">Oficina de Arquitectura del Poder Judicial de la Provincia de Santa Fe</text:p>
      </style:header>
      <style:footer>
        <text:p text:style-name="MP5">Pliego de Especificaciones Técnicas Particulares</text:p>
        <text:p text:style-name="MP6"><text:span text:style-name="MT1">PETP – Pag. </text:span><text:page-number text:select-page="current">40</text:page-number><text:span text:style-name="MT1">-</text:span></text:p>
        <text:p text:style-name="MP7"/>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Poder Judicial</meta:initial-creator>
    <meta:editing-cycles>308</meta:editing-cycles>
    <meta:print-date>2022-05-02T11:30:24.16</meta:print-date>
    <meta:creation-date>2020-10-23T18:07:00</meta:creation-date>
    <dc:date>2025-02-10T11:38:08.11</dc:date>
    <meta:editing-duration>P43DT4H14M36S</meta:editing-duration>
    <meta:generator>OpenOffice/4.1.9$Win32 OpenOffice.org_project/419m1$Build-9805</meta:generator>
    <dc:creator>gonzalo miguel basualdo</dc:creator>
    <meta:document-statistic meta:table-count="0" meta:image-count="15" meta:object-count="0" meta:page-count="40" meta:paragraph-count="354" meta:word-count="14250" meta:character-count="91013"/>
    <meta:user-defined meta:name="AppVersion">15.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